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svg+xml" manifest:full-path="Pictures/e06de6ef5776043e56e856ebe5c29270.svg"/>
  <manifest:file-entry manifest:media-type="image/png" manifest:full-path="Pictures/4291f87dba64bb83474d8a4f551d6942.png"/>
  <manifest:file-entry manifest:media-type="image/png" manifest:full-path="Pictures/8512bc2c232c468cac7539eb61873681.png"/>
  <manifest:file-entry manifest:media-type="image/png" manifest:full-path="Pictures/dbd1edaf77e1679177f7d8f060bd9bc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userequipment:userguide"/><text:bookmark-start text:name="__RefHeading___equipement_de_l_utilisateurguide_de_l_enseignant_1"/><text:bookmark-start text:name="equipement_de_l_utilisateurguide_de_l_enseignant"/>Équipement de l'utilisateur: Guide de l'enseignant<text:bookmark-end text:name="__RefHeading___equipement_de_l_utilisateurguide_de_l_enseignant_1"/><text:bookmark-end text:name="equipement_de_l_utilisateurguide_de_l_enseignant"/></text:h>
      <text:h text:style-name="Heading_20_3" text:outline-level="3"><text:bookmark-start text:name="__RefHeading___acces_a_la_demo_live_2"/><text:bookmark-start text:name="acces_a_la_demo_live"/>Accès à la démo live<text:bookmark-end text:name="__RefHeading___acces_a_la_demo_live_2"/><text:bookmark-end text:name="acces_a_la_demo_live"/></text:h>
      <text:p text:style-name="Text_20_body"><draw:frame draw:style-name="media" draw:name="1" text:anchor-type="as-char" draw:z-index="1" svg:width="" svg:rel-width="100%" svg:height="0cm"><draw:image xlink:href="Pictures/e06de6ef5776043e56e856ebe5c29270.svg" xlink:type="simple" xlink:show="embed" xlink:actuate="onLoad"/></draw:frame> <text:span text:style-name="Strong_20_Emphasis">test5 et Test05*! </text:span> pour essai sur <text:a xlink:type="simple" xlink:href="http://demo.formation-enligne.com/my/" text:style-name="Internet_20_link" text:visited-style-name="Visited_20_Internet_20_Link">http://demo.formation-enligne.com/my/</text:a>
</text:p>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Moodle est une application de plus en plus riche et complète. Il est possible que soit présentés dans les cours des outils dont  en tant qu'enseignant éditeur vous ne vous servez  pas, ou pas encore.
“L'équipement utilisateur” vous permet de sélectionner les blocs, ressources, activités, format de cours et  type de questions que vous voulez utiliser et de masquer les autres outils, afin de rendre plus claires votre interfaces des cours.</text:p>
      <text:p text:style-name="Text_20_body">Cet équipement peut être “forcé” par votre administrateur, ou laissé à votre choix.
Suivant les réglages, vous pourrez donc choisir de modifier votre équipement en outillage, en fonction de votre usage numérique.</text:p>
      <text:h text:style-name="Heading_20_3" text:outline-level="3"><text:bookmark-start text:name="__RefHeading___choix_d_un_equipement_a_la_connexionpret_a_l_emploi_4"/><text:bookmark-start text:name="choix_d_un_equipement_a_la_connexionpret_a_l_emploi"/>Choix d'un équipement à la connexion : prêt à l'emploi<text:bookmark-end text:name="__RefHeading___choix_d_un_equipement_a_la_connexionpret_a_l_emploi_4"/><text:bookmark-end text:name="choix_d_un_equipement_a_la_connexionpret_a_l_emploi"/></text:h>
      <text:list text:style-name="List_20_1" text:continue-numbering="false">
        <text:list-item>
          <text:p text:style-name="List_20_1_Content_First"> Suivant les réglages fais par votre administrateur vous avez la possibilité de choisir un équipement “prêt à l'emploi” lors de votre première connexion</text:p>
          <text:list text:style-name="List_20_1">
            <text:list-item>
              <text:p text:style-name="List_20_1_Content"> Pour choisir cliquez sur l' équipement de votre choix et enregistrez.</text:p>
            </text:list-item>
            <text:list-item>
              <text:p text:style-name="List_20_1_Content_Last"> Cliquer sur <text:span text:style-name="Strong_20_Emphasis">revenir à l'équipement complet</text:span> vous permet de revenir à outillage complet fournis par votre rôle d'enseignant éditeur par la suite.</text:p>
            </text:list-item>
          </text:list>
        </text:list-item>
      </text:list>
      <text:p text:style-name="Text_20_body"><draw:frame draw:style-name="mediacenter" draw:name="2" text:anchor-type="paragraph" draw:z-index="2" svg:width="18.520833333333cm" style:rel-width="100%" svg:height="3.9545892018779cm" style:rel-height="scale"><draw:image xlink:href="Pictures/4291f87dba64bb83474d8a4f551d6942.png" xlink:type="simple" xlink:show="embed" xlink:actuate="onLoad"/></draw:frame></text:p>
      <text:h text:style-name="Heading_20_3" text:outline-level="3"><text:bookmark-start text:name="__RefHeading___modifier_mon_equipementdu_sur_mesure_5"/><text:bookmark-start text:name="modifier_mon_equipementdu_sur_mesure"/>Modifier mon équipement : du sur mesure<text:bookmark-end text:name="__RefHeading___modifier_mon_equipementdu_sur_mesure_5"/><text:bookmark-end text:name="modifier_mon_equipementdu_sur_mesure"/></text:h>
      <text:list text:style-name="List_20_1" text:continue-numbering="false">
        <text:list-item>
          <text:p text:style-name="List_20_1_Content_First"> Suivant les réglages fais par votre administrateur vous avez la possibilité de changer d' équipement “prêt à l'emploi” ou d'en choisir un sur mesure.</text:p>
        </text:list-item>
        <text:list-item>
          <text:p text:style-name="List_20_1_Content"> Menu préférences sous mon profil utilisateur (sous votre nom de connexion en haut à droite de l'interface Moodle</text:p>
        </text:list-item>
        <text:list-item>
          <text:p text:style-name="List_20_1_Content_Last"> Lien “gérer mes equipements”</text:p>
        </text:list-item>
      </text:list>
      <text:p text:style-name="Text_20_body"><draw:frame draw:style-name="mediacenter" draw:name="3" text:anchor-type="paragraph" draw:z-index="3" svg:width="10.583333333333cm" svg:height="8.1515012254902cm"><draw:image xlink:href="Pictures/8512bc2c232c468cac7539eb61873681.png" xlink:type="simple" xlink:show="embed" xlink:actuate="onLoad"/></draw:frame></text:p>
      <text:list text:style-name="List_20_1" text:continue-numbering="false">
        <text:list-item>
          <text:p text:style-name="LastListParagraph_List_20_1_Content_First"> Suivant les réglages fais par votre administrateur vous avez la possibilité de choisir un équipement sur mesure. Si c'est le cas naviguez sur les différents onglets pour faire vos choix :</text:p>
        </text:list-item>
      </text:list>
      <text:list text:style-name="List_20_1" text:continue-numbering="false">
        <text:list-item>
          <text:p text:style-name="List_20_1_Content_First"> Choix d'un format de cours : Seuls les formats de cours coché seront accessibles pour la création de vos nouveaux cours. </text:p>
        </text:list-item>
        <text:list-item>
          <text:p text:style-name="List_20_1_Content"> Blocs : Seuls les blocs cochés seront accessibles dans vos nouveaux cours dans la liste des blocs. </text:p>
        </text:list-item>
        <text:list-item>
          <text:p text:style-name="List_20_1_Content"> activités : Seules les activités cochées seront accessibles dans vos nouveaux cours dans la liste des activités. </text:p>
        </text:list-item>
        <text:list-item>
          <text:p text:style-name="List_20_1_Content_Last"> tests : Seuls les types de questions cochées seront accessibles dans les quiz que vous allez créer par la suite. </text:p>
        </text:list-item>
      </text:list>
      <text:h text:style-name="Heading_20_4" text:outline-level="4"><text:bookmark-start text:name="__RefHeading___exemple_6"/><text:bookmark-start text:name="exemple"/>Exemple<text:bookmark-end text:name="__RefHeading___exemple_6"/><text:bookmark-end text:name="exemple"/></text:h>
      <text:p text:style-name="Text_20_body">Dans les formats de cours je ne veux voir que le format “page” dans les interfaces Moodle</text:p>
      <text:p text:style-name="Text_20_body"><draw:frame draw:style-name="mediacenter" draw:name="4" text:anchor-type="paragraph" draw:z-index="4" svg:width="15.875cm" svg:height="8.0082442067736cm"><draw:image xlink:href="Pictures/dbd1edaf77e1679177f7d8f060bd9bc3.png" xlink:type="simple" xlink:show="embed" xlink:actuate="onLoad"/></draw:frame></text:p>
      <text:p text:style-name="Horizontal_20_Line"/>
      <text:h text:style-name="Heading_20_3" text:outline-level="3"><text:bookmark-start text:name="__RefHeading___credits_7"/><text:bookmark-start text:name="credits"/>Crédits<text:bookmark-end text:name="__RefHeading___credits_7"/><text:bookmark-end text:name="credits"/></text:h>
      <text:list text:style-name="List_20_1" text:continue-numbering="false">
        <text:list-item>
          <text:p text:style-name="List_20_1_Content_First"> Valéry Frémaux (valery@activeprolearn.com) - Développement et tests</text:p>
        </text:list-item>
        <text:list-item>
          <text:p text:style-name="List_20_1_Content_Last"> FLorence labord (florence@activeprolearn.com) - Documentation et tests</text:p>
        </text:list-item>
      </text:list>
      <text:p text:style-name="Text_20_body"><text:a xlink:type="simple" xlink:href="https://docs.activeprolearn.com/doku.php?id=local:userequipment" text:style-name="Internet_20_link" text:visited-style-name="Visited_20_Internet_20_Link">Retou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01::43:01</meta:creation-date>
    <dc:creator>Generated</dc:creator>
    <dc:date>2026-09-09T01::43:01</dc:date>
    <dc:language>en-US</dc:language>
    <meta:editing-cycles>1</meta:editing-cycles>
    <meta:editing-duration>PT0S</meta:editing-duration>
    <dc:title>local:userequipment:userguide</dc:title>
  </office:meta>
</office:document-meta>
</file>