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79ef3ff47105d6b3db0f57e752331d99.png"/>
  <manifest:file-entry manifest:media-type="image/png" manifest:full-path="Pictures/a37db07661c273fc4fdb1db3b68263e9.png"/>
  <manifest:file-entry manifest:media-type="image/png" manifest:full-path="Pictures/d7be6912d3b989a11fb2cb4ac2ccf51e.png"/>
  <manifest:file-entry manifest:media-type="image/jpeg" manifest:full-path="Pictures/06c936ca733bc44f41bcf0241e762ff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tabbedquickform:installguide"/><text:bookmark-start text:name="__RefHeading___formulaires_tabules_et_filtresguide_d_installation_1"/><text:bookmark-start text:name="formulaires_tabules_et_filtresguide_d_installation"/>Formulaires tabulés et filtrés : Guide d'installation<text:bookmark-end text:name="__RefHeading___formulaires_tabules_et_filtresguide_d_installation_1"/><text:bookmark-end text:name="formulaires_tabules_et_filtresguide_d_installation"/></text:h>
      <text:h text:style-name="Heading_20_4" text:outline-level="4"><text:bookmark-start text:name="__RefHeading___installer_le_composant_2"/><text:bookmark-start text:name="installer_le_composant"/>Installer le composant<text:bookmark-end text:name="__RefHeading___installer_le_composant_2"/><text:bookmark-end text:name="installer_le_composant"/></text:h>
      <text:p text:style-name="Text_20_body">Ce composant s'installe en deux temps : </text:p>
      <text:list text:style-name="List_20_1" text:continue-numbering="false">
        <text:list-item>
          <text:p text:style-name="List_20_1_Content_First"> Le premier est une installation standard d'un composant local : </text:p>
          <text:list text:style-name="List_20_1">
            <text:list-item>
              <text:p text:style-name="List_20_1_Content"> Dézippez l'archive dans le répertoire /local de votre installation</text:p>
            </text:list-item>
            <text:list-item>
              <text:p text:style-name="List_20_1_Content"> Naviguez vers les Notifications du menu Administration de Site pour terminer l'installation</text:p>
            </text:list-item>
          </text:list>
        </text:list-item>
        <text:list-item>
          <text:p text:style-name="List_20_1_Content_Last"> Dans un deuxième temps, vous devez modifier le fichier lib/formslib.php pour y remplacer le moteur de rendu des formulaires : </text:p>
        </text:list-item>
      </text:list>
      <text:p text:style-name="Text_20_body">A la fin de ce script est initialisé le moteur de rendu standard :</text:p>
      <text:p text:style-name="Preformatted_20_Text"> /**<text:line-break/><text:s text:c="2"/>* @global object $GLOBALS['_HTML_QuickForm_default_renderer']<text:line-break/><text:s text:c="2"/>* @name $_HTML_QuickForm_default_renderer<text:line-break/><text:s text:c="2"/>*/<text:line-break/> $GLOBALS['_HTML_QuickForm_default_renderer'] = new MoodleQuickForm_Renderer();</text:p>
      <text:p text:style-name="Text_20_body">Cette définition doit être complétée comme ceci :</text:p>
      <text:p text:style-name="Preformatted_20_Text"> /**<text:line-break/><text:s text:c="2"/>* @global object $GLOBALS['_HTML_QuickForm_default_renderer']<text:line-break/><text:s text:c="2"/>* @name $_HTML_QuickForm_default_renderer<text:line-break/><text:s text:c="2"/>*/<text:line-break/> $GLOBALS['_HTML_QuickForm_default_renderer'] = new MoodleQuickForm_Renderer();<text:line-break/><text:s text:c="2"/>// PATCH : Overloads quickform renderer<text:line-break/><text:s text:c="2"/>$config = get_config('local_tabbedquickform');<text:line-break/><text:s text:c="2"/>if (!empty($config-&gt;enable) &amp;&amp; is_dir($CFG-&gt;dirroot.'/local/tabbedquickform')) {<text:line-break/><text:s text:c="6"/>$GLOBALS['_HTML_QuickForm_default_renderer'] = new MoodleQuickForm_Tabbed_Renderer();<text:line-break/><text:s text:c="2"/>}<text:line-break/><text:s text:c="2"/>// /PATCH</text:p>
      <text:p text:style-name="Text_20_body">Cette modification affectera TOUS les formulaires de Moodle à partir du moment où elle est activée dans la configuration générale. </text:p>
      <text:h text:style-name="Heading_20_3" text:outline-level="3"><text:bookmark-start text:name="__RefHeading___configurer_la_fonctionnalite_3"/><text:bookmark-start text:name="configurer_la_fonctionnalite"/>Configurer la fonctionnalité<text:bookmark-end text:name="__RefHeading___configurer_la_fonctionnalite_3"/><text:bookmark-end text:name="configurer_la_fonctionnalite"/></text:h>
      <text:p text:style-name="Text_20_body">La configuration générale de ce composant ne propose que deux options. Vous l'atteindrez par le menu : </text:p>
      <text:p text:style-name="Preformatted_20_Text"> Administration de site &gt; Plugins &gt; Plugins Locaux &gt; formulaires à onglets</text:p>
      <text:p text:style-name="Text_20_body"><draw:frame draw:style-name="media" draw:name="1" text:anchor-type="as-char" draw:z-index="1" svg:width="23.1775cm" style:rel-width="100%" svg:height="12.594166666667cm" style:rel-height="scale"><draw:image xlink:href="Pictures/79ef3ff47105d6b3db0f57e752331d99.png" xlink:type="simple" xlink:show="embed" xlink:actuate="onLoad"/></draw:frame></text:p>
      <text:h text:style-name="Heading_20_4" text:outline-level="4"><text:bookmark-start text:name="__RefHeading___activation_du_moteur_de_rendu_tabulaire_4"/><text:bookmark-start text:name="activation_du_moteur_de_rendu_tabulaire"/>Activation du moteur de rendu tabulaire<text:bookmark-end text:name="__RefHeading___activation_du_moteur_de_rendu_tabulaire_4"/><text:bookmark-end text:name="activation_du_moteur_de_rendu_tabulaire"/></text:h>
      <text:p text:style-name="Text_20_body">En activant le moteur, vous remplacerez l'ancien moteur de rendu de formulaire en sections rabattables par le moteur à onglets disposant en plus de la capacité de filtrage fonctionnel. </text:p>
      <text:h text:style-name="Heading_20_4" text:outline-level="4"><text:bookmark-start text:name="__RefHeading___autoriser_le_masquage_des_champs_obligatoires_deconseille_5"/><text:bookmark-start text:name="autoriser_le_masquage_des_champs_obligatoires_deconseille"/>Autoriser le masquage des champs obligatoires (déconseillé)<text:bookmark-end text:name="__RefHeading___autoriser_le_masquage_des_champs_obligatoires_deconseille_5"/><text:bookmark-end text:name="autoriser_le_masquage_des_champs_obligatoires_deconseille"/></text:h>
      <text:p text:style-name="Text_20_body">Si cette options est activée, alors l'administrateur pourra aussi décider de masquer les champs obligatoires. Attention, le système de masque enregistre une valeur unique por certains éléments de formulaires. Il est impératif de fournir cette valeur par défaut au moment de l'activation du masque, où le formulaire se mettra à boucler en erreur. La valeur par défaut sera proposée systématiqumeent, pour tous les usages ultérieurs du formulaire. Cette fonctionnalité ne peut donc être utilisée pour les champs qui demandent une valeur “unique et différente à chaque fois”.</text:p>
      <text:h text:style-name="Heading_20_4" text:outline-level="4"><text:bookmark-start text:name="__RefHeading___mode_par_defaut_des_formulaires_6"/><text:bookmark-start text:name="mode_par_defaut_des_formulaires"/>Mode par défaut des formulaires<text:bookmark-end text:name="__RefHeading___mode_par_defaut_des_formulaires_6"/><text:bookmark-end text:name="mode_par_defaut_des_formulaires"/></text:h>
      <text:p text:style-name="Text_20_body">Par défaut (sans enregistrement de quoi que ce soit dans les préférences utilisateur), le mode des formulaires peut être : </text:p>
      <text:list text:style-name="List_20_1" text:continue-numbering="false">
        <text:list-item>
          <text:p text:style-name="List_20_1_Content_First"> <text:span text:style-name="Strong_20_Emphasis">Filtré :</text:span> Les champs qui ont été masqués par l'administrateur n'apparaitront plus.</text:p>
        </text:list-item>
        <text:list-item>
          <text:p text:style-name="List_20_1_Content_Last"> <text:span text:style-name="Strong_20_Emphasis">Complet :</text:span> Tous les champs d'origine des formulaires apparaissent</text:p>
        </text:list-item>
      </text:list>
      <text:p text:style-name="Text_20_body">Chaque utilisateur peut par la suite choisir à tout moment quel mode d'affichage des formulaires il souhaite.</text:p>
      <text:h text:style-name="Heading_20_4" text:outline-level="4"><text:bookmark-start text:name="__RefHeading___types_de_pages_exclus_7"/><text:bookmark-start text:name="types_de_pages_exclus"/>Types de pages exclus<text:bookmark-end text:name="__RefHeading___types_de_pages_exclus_7"/><text:bookmark-end text:name="types_de_pages_exclus"/></text:h>
      <text:p text:style-name="Text_20_body">L'usage des formulaires dans Moodle est très varié, et il peut arriver que certaines pages de Moodle mettent en oeuvre des formulaires Quickform d'une manière particulière empêchant le dispositif de fitrage de fonctionner, ou perturbant le fonctionnement du formulaire. </text:p>
      <text:p text:style-name="Text_20_body">Cette liste permet d'ajouter des types de pages à exclure du filtrage. Ces types de page peuvent être obtenus en activant l'affichage des informations techniques de page dans les options de déboggage (développement) de Moodle. Ajoutez le type de page à la suite de la liste pour désactiver le rendu tabulé de formulaire pour cette page. Le rendu standard de Moodle sera proposé pour ces formulaires.</text:p>
      <text:h text:style-name="Heading_20_3" text:outline-level="3"><text:bookmark-start text:name="__RefHeading___supprimer_tous_les_masques_option_communautaire_8"/><text:bookmark-start text:name="supprimer_tous_les_masques_option_communautaire"/>Supprimer tous les masques (option communautaire)<text:bookmark-end text:name="__RefHeading___supprimer_tous_les_masques_option_communautaire_8"/><text:bookmark-end text:name="supprimer_tous_les_masques_option_communautaire"/></text:h>
      <text:p text:style-name="Text_20_body"><draw:frame draw:style-name="media" draw:name="2" text:anchor-type="as-char" draw:z-index="2" svg:width="18.864791666667cm" style:rel-width="100%" svg:height="2.8839583333333cm" style:rel-height="scale"><draw:image xlink:href="Pictures/a37db07661c273fc4fdb1db3b68263e9.png" xlink:type="simple" xlink:show="embed" xlink:actuate="onLoad"/></draw:frame></text:p>
      <text:p text:style-name="Text_20_body">en activant ce lien, vous pouvez effacer tous les masques enregistrés dans Moodle et rétablir toutes les options de moodle.</text:p>
      <text:h text:style-name="Heading_20_3" text:outline-level="3"><text:bookmark-start text:name="__RefHeading___importer_exporter_supprimer_tout_ou_selectivement_des_masques_version_pro_9"/><text:bookmark-start text:name="importer_exporter_supprimer_tout_ou_selectivement_des_masques_version_pro"/>Importer / Exporter / Supprimer tout ou sélectivement des masques (version "pro")<text:bookmark-end text:name="__RefHeading___importer_exporter_supprimer_tout_ou_selectivement_des_masques_version_pro_9"/><text:bookmark-end text:name="importer_exporter_supprimer_tout_ou_selectivement_des_masques_version_pro"/></text:h>
      <text:p text:style-name="Text_20_body"><draw:frame draw:style-name="media" draw:name="3" text:anchor-type="as-char" draw:z-index="3" svg:width="24.659166666667cm" style:rel-width="100%" svg:height="2.9897916666667cm" style:rel-height="scale"><draw:image xlink:href="Pictures/d7be6912d3b989a11fb2cb4ac2ccf51e.png" xlink:type="simple" xlink:show="embed" xlink:actuate="onLoad"/></draw:frame></text:p>
      <text:p text:style-name="Text_20_body">Dans la version “pro” de ce composant les administrateurs peuvent exporter et réimporter les listes de masques. Ils peuvent également supprimer un ensemble sélectif de masques en spécifiant un pattern de fltrage (syntaxe du LIKE Mysql).</text:p>
      <text:h text:style-name="Heading_20_4" text:outline-level="4"><text:bookmark-start text:name="__RefHeading___export_10"/><text:bookmark-start text:name="export"/>Export<text:bookmark-end text:name="__RefHeading___export_10"/><text:bookmark-end text:name="export"/></text:h>
      <text:p text:style-name="Text_20_body"><draw:frame draw:style-name="media" draw:name="4" text:anchor-type="as-char" draw:z-index="4" svg:width="19.632083333333cm" style:rel-width="100%" svg:height="10.662708333333cm" style:rel-height="scale"><draw:image xlink:href="Pictures/06c936ca733bc44f41bcf0241e762ffe.jpg" xlink:type="simple" xlink:show="embed" xlink:actuate="onLoad"/></draw:frame></text:p>
      <text:h text:style-name="Heading_20_3" text:outline-level="3"><text:bookmark-start text:name="__RefHeading___resoudre_d_eventuels_problemes_de_non_fonctionnement_11"/><text:bookmark-start text:name="resoudre_d_eventuels_problemes_de_non_fonctionnement"/>Résoudre d'éventuels problèmes de non fonctionnement<text:bookmark-end text:name="__RefHeading___resoudre_d_eventuels_problemes_de_non_fonctionnement_11"/><text:bookmark-end text:name="resoudre_d_eventuels_problemes_de_non_fonctionnement"/></text:h>
      <text:p text:style-name="Text_20_body">Les cas répertoriés ponctuels de non fonctionnement reposent sur l'absence d'invocation de JQuery par certaines pages natives de Moodle. L'intégration des TabbedQuickForm s'effectue très en amont de la production de la page dans les librairies fondamentales de Moodle. Il n'y est pas possible d'ajouter la demande du support JQUery à cet endroit. </text:p>
      <text:h text:style-name="Heading_20_5" text:outline-level="5"><text:bookmark-start text:name="__RefHeading___resoudre_le_probleme_12"/><text:bookmark-start text:name="resoudre_le_probleme"/>Résoudre le problème<text:bookmark-end text:name="__RefHeading___resoudre_le_probleme_12"/><text:bookmark-end text:name="resoudre_le_probleme"/></text:h>
      <text:p text:style-name="Text_20_body">La solution à ces dysfonctionnements locaux peut être résolue facilement par les intégrateurs de theme de Moodle en ajoutant les lignes suivantes à la fin du fichier de configuration de thème, localisé dans les répertoires : </text:p>
      <text:p text:style-name="Preformatted_20_Text"> /theme/&lt;nom_theme&gt;/config.php</text:p>
      <text:p text:style-name="Text_20_body">Ajoutez les lignes suivantes en toute fin du fichier : </text:p>
      <text:p text:style-name="Preformatted_20_Text"> // Tabbed quickform addition for generalizing the Jquery.<text:line-break/> global $PAGE;<text:line-break/> if (!$PAGE-&gt;state) {<text:line-break/><text:s text:c="5"/>$PAGE-&gt;requires-&gt;jquery();<text:line-break/> }</text:p>
      <text:p text:style-name="Horizontal_20_Line"/>
      <text:p text:style-name="Text_20_body">
<text:a xlink:type="simple" xlink:href="https://docs.activeprolearn.com/doku.php?id=local:tabbedquickform" text:style-name="Internet_20_link" text:visited-style-name="Visited_20_Internet_20_Link">Revenir au sommaire du composant</text:a> - <text:a xlink:type="simple" xlink:href="https://docs.activeprolearn.com/doku.php?id=plugins" text:style-name="Internet_20_link" text:visited-style-name="Visited_20_Internet_20_Link">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2::56:31</meta:creation-date>
    <dc:creator>Generated</dc:creator>
    <dc:date>2026-09-13T02::56:31</dc:date>
    <dc:language>en-US</dc:language>
    <meta:editing-cycles>1</meta:editing-cycles>
    <meta:editing-duration>PT0S</meta:editing-duration>
    <dc:title>local:tabbedquickform:installguide</dc:title>
  </office:meta>
</office:document-meta>
</file>