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e94f252262274f2038f7240a3ded4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processes:tracing"/><text:bookmark-start text:name="__RefHeading___boutique_moodleelements_de_structure_1"/><text:bookmark-start text:name="boutique_moodleelements_de_structure"/>Boutique Moodle : Eléments de structure<text:bookmark-end text:name="__RefHeading___boutique_moodleelements_de_structure_1"/><text:bookmark-end text:name="boutique_moodleelements_de_structure"/></text:h>
      <text:h text:style-name="Heading_20_2" text:outline-level="2"><text:bookmark-start text:name="__RefHeading___tracage_des_operations_de_vente_2"/><text:bookmark-start text:name="tracage_des_operations_de_vente"/>Traçage des opérations de vente<text:bookmark-end text:name="__RefHeading___tracage_des_operations_de_vente_2"/><text:bookmark-end text:name="tracage_des_operations_de_vente"/></text:h>
      <text:h text:style-name="Heading_20_3" text:outline-level="3"><text:bookmark-start text:name="__RefHeading___scanner_les_traces_marchandes_3"/><text:bookmark-start text:name="scanner_les_traces_marchandes"/>Scanner les traces marchandes<text:bookmark-end text:name="__RefHeading___scanner_les_traces_marchandes_3"/><text:bookmark-end text:name="scanner_les_traces_marchandes"/></text:h>
      <text:p text:style-name="Text_20_body">Le traçage précis des opérations est essentiel dans une optique de commercialisation qui entraîne une responsabilité du vendeur auprès de son client. La boutique Moodle a été particulièrement étudiée pour offrir une capacité de traçage précise de toutes les opérations qui se déroulent tout au long d'une transaction de vente, et ultérieurement pendant la phase de vie du produit acheté. </text:p>
      <text:p text:style-name="Text_20_body">Toute visite sur la boutique, à partir de la sélection d'un produit, est associé à un Identifiant de Transaction unique. Les traces commerçantes mentionneront toujours ce code en début d'enregistrement de trace, à moins qu'une erreur intervienne avant que cet identifiant de transaction n'ait pu être récupéré ou validé. </text:p>
      <text:h text:style-name="Heading_20_4" text:outline-level="4"><text:bookmark-start text:name="__RefHeading___exemple_de_trace_marchande_4"/><text:bookmark-start text:name="exemple_de_trace_marchande"/>Exemple de trace marchande<text:bookmark-end text:name="__RefHeading___exemple_de_trace_marchande_4"/><text:bookmark-end text:name="exemple_de_trace_marchande"/></text:h>
      <text:p text:style-name="Text_20_body"><draw:frame draw:style-name="mediacenter" draw:name="1" text:anchor-type="paragraph" draw:z-index="1" svg:width="22.489583333333cm" style:rel-width="100%" svg:height="14.57289618158cm" style:rel-height="scale"><draw:image xlink:href="Pictures/ee94f252262274f2038f7240a3ded41b.png" xlink:type="simple" xlink:show="embed" xlink:actuate="onLoad"/></draw:frame></text:p>
      <text:p text:style-name="Text_20_body">La trace est précise à la milliseconde près. </text:p>
      <text:h text:style-name="Heading_20_4" text:outline-level="4"><text:bookmark-start text:name="__RefHeading___la_reference_unique_de_transaction_5"/><text:bookmark-start text:name="la_reference_unique_de_transaction"/>La référence unique de transaction<text:bookmark-end text:name="__RefHeading___la_reference_unique_de_transaction_5"/><text:bookmark-end text:name="la_reference_unique_de_transaction"/></text:h>
      <text:p text:style-name="Text_20_body">La référence unique de transaction est une information clef pour identifier une commande, suivre ses réalisations et extraire les données afférentes. </text:p>
      <text:h text:style-name="Heading_20_4" text:outline-level="4"><text:bookmark-start text:name="__RefHeading___examen_par_id_de_transaction_6"/><text:bookmark-start text:name="examen_par_id_de_transaction"/>Examen par id de transaction<text:bookmark-end text:name="__RefHeading___examen_par_id_de_transaction_6"/><text:bookmark-end text:name="examen_par_id_de_transaction"/></text:h>
      <text:p text:style-name="Text_20_body">Le service d'examen des traces marchandes est une interface utilitaire qui permet de consulter les traces marchandes récoltées lors des transactions. Il est possible de retrouver une trace marchande par son ID de transaction. </text:p>
      <text:p text:style-name="Text_20_body">Cela peut être utile pour auditer un incident rapporté par un client qui fournit son identifiant de transaction comme référence.</text:p>
      <text:p text:style-name="Text_20_body"><text:a xlink:type="simple" xlink:href="https://docs.activeprolearn.com/doku.php?id=local:shop:setup:scan" text:style-name="Internet_20_link" text:visited-style-name="Visited_20_Internet_20_Link">Voir la fiche de mise en oeuvre</text:a></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59:21</meta:creation-date>
    <dc:creator>Generated</dc:creator>
    <dc:date>2026-08-29T04::59:21</dc:date>
    <dc:language>en-US</dc:language>
    <meta:editing-cycles>1</meta:editing-cycles>
    <meta:editing-duration>PT0S</meta:editing-duration>
    <dc:title>local:shop:structure:processes:tracing</dc:title>
  </office:meta>
</office:document-meta>
</file>