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front:users"/><text:bookmark-start text:name="__RefHeading___etapesaisie_des_beneficiaires_mode_siege_1"/><text:bookmark-start text:name="etapesaisie_des_beneficiaires_mode_siege"/>Etape : Saisie des bénéficiaires (mode siège)<text:bookmark-end text:name="__RefHeading___etapesaisie_des_beneficiaires_mode_siege_1"/><text:bookmark-end text:name="etapesaisie_des_beneficiaires_mode_sieg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tte étape n'est activée QUE SI AU MOINS UN DES PRODUITS du panier a un mode “quantité = sièges” activé, et nécessite un pré-enregistrement des bénéficiaires des sièges.</text:p>
      <text:p text:style-name="Text_20_body">Le formulaire permet une saisie rapide des éléments essentiels d'identification des bénéficiaires, et le cas échéant, de distribuer les bénéficiaires sur les rôles disponibles pour les sièges.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2014 Valéry Frémaux (valery@activeprolearn.com) - Conception, codage</text:p>
        </text:list-item>
        <text:list-item>
          <text:p text:style-name="List_20_1_Content_Last"> 2016 Florence Labord (florence@activeprolearn.com) - Mise au point, revue fonctionnelle</text:p>
        </text:list-item>
      </text:list>
      <text:p text:style-name="Horizontal_20_Line"/>
      <text:p text:style-name="Text_20_body"><text:a xlink:type="simple" xlink:href="https://docs.activeprolearn.com/doku.php?id=local:shop:structure" text:style-name="Internet_20_link" text:visited-style-name="Visited_20_Internet_20_Link">Retour à la structure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local:shop:userguide:salesadmin" text:style-name="Internet_20_link" text:visited-style-name="Visited_20_Internet_20_Link">Configuration et mise en oeuvre d'une offre commercia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5::15:31</meta:creation-date>
    <dc:creator>Generated</dc:creator>
    <dc:date>2026-09-09T15::15:31</dc:date>
    <dc:language>en-US</dc:language>
    <meta:editing-cycles>1</meta:editing-cycles>
    <meta:editing-duration>PT0S</meta:editing-duration>
    <dc:title>local:shop:structure:front:users</dc:title>
  </office:meta>
</office:document-meta>
</file>