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8175aee205c8e9dc46178480e8928e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front:shoppingcart"/><text:bookmark-start text:name="__RefHeading___etapeselection_des_produits_1"/><text:bookmark-start text:name="etapeselection_des_produits"/>Etape : Sélection des produits<text:bookmark-end text:name="__RefHeading___etapeselection_des_produits_1"/><text:bookmark-end text:name="etapeselection_des_produits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'est en général l'étape présentée en premier. L'acheteur navigue dans une interface lui présentant la liste de produits dans des présentations différentes selon le paramétrage.</text:p>
      <text:p text:style-name="Text_20_body">La sélection des produits alimente un panier visualisable par le bloc <text:a xlink:type="simple" xlink:href="https://docs.activeprolearn.com/doku.php?id=block:shoptotal" text:style-name="Internet_20_link" text:visited-style-name="Visited_20_Internet_20_Link">Panier de boutique</text:a> qui fournit une vue compacte de la sélection en cours.</text:p>
      <text:h text:style-name="Heading_20_3" text:outline-level="3"><text:bookmark-start text:name="__RefHeading___modes_d_affichage_3"/><text:bookmark-start text:name="modes_d_affichage"/>Modes d'affichage<text:bookmark-end text:name="__RefHeading___modes_d_affichage_3"/><text:bookmark-end text:name="modes_d_affichage"/></text:h>
      <text:p text:style-name="Text_20_body">Deux modes d'affichage de la boutique sont actuellement proposés : </text:p>
      <text:list text:style-name="List_20_1" text:continue-numbering="false">
        <text:list-item>
          <text:p text:style-name="List_20_1_Content_First"> L'affichage en liste : Les produits sont présentés en liste, séparée par groupes de catégorie.</text:p>
        </text:list-item>
        <text:list-item>
          <text:p text:style-name="List_20_1_Content_Last"> L'affichage en onglets : Les catégories sont représentées par des onglets et sous-onglets si il y a plusieurs niveaux de catégories.</text:p>
        </text:list-item>
      </text:list>
      <text:h text:style-name="Heading_20_3" text:outline-level="3"><text:bookmark-start text:name="__RefHeading___rendu_d_un_produit_en_front_office_4"/><text:bookmark-start text:name="rendu_d_un_produit_en_front_office"/>Rendu d'un produit en front office<text:bookmark-end text:name="__RefHeading___rendu_d_un_produit_en_front_office_4"/><text:bookmark-end text:name="rendu_d_un_produit_en_front_office"/></text:h>
      <text:p text:style-name="Text_20_body">Au clic sur “voir le détail ” : Ouverture en lightbox avec bouton “Acheter”</text:p>
      <text:p text:style-name="Text_20_body"><draw:frame draw:style-name="mediacenter" draw:name="1" text:anchor-type="paragraph" draw:z-index="1" svg:width="21.166666666667cm" style:rel-width="100%" svg:height="11.854654186167cm" style:rel-height="scale"><draw:image xlink:href="Pictures/8175aee205c8e9dc46178480e8928e6c.png" xlink:type="simple" xlink:show="embed" xlink:actuate="onLoad"/></draw:frame></text:p>
      <text:h text:style-name="Heading_20_3" text:outline-level="3"><text:bookmark-start text:name="__RefHeading___pre-alimentation_du_panier_5"/><text:bookmark-start text:name="pre-alimentation_du_panier"/>Pré-alimentation du panier<text:bookmark-end text:name="__RefHeading___pre-alimentation_du_panier_5"/><text:bookmark-end text:name="pre-alimentation_du_panier"/></text:h>
      <text:p text:style-name="Text_20_body">Le panier en session peut être préalimenté en entrée si une liste de codes produits et de quantités est passée en paramètre de l'URL d'accès à la phase de présentation des produits. (voir <text:a xlink:type="simple" xlink:href="https://docs.activeprolearn.com/doku.php?id=local:shop:technique:cartimport" text:style-name="Internet_20_link" text:visited-style-name="Visited_20_Internet_20_Link">processus d'import</text:a>)</text:p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2014 Valéry Frémaux (valery@activeprolearn.com) - Conception, codage</text:p>
        </text:list-item>
        <text:list-item>
          <text:p text:style-name="List_20_1_Content_Last"> 2016 Florence Labord (florence@activeprolearn.com) - Mise au point, revue fonctionnelle</text:p>
        </text:list-item>
      </text:list>
      <text:p text:style-name="Horizontal_20_Line"/>
      <text:p text:style-name="Text_20_body"><text:a xlink:type="simple" xlink:href="https://docs.activeprolearn.com/doku.php?id=local:shop:structure" text:style-name="Internet_20_link" text:visited-style-name="Visited_20_Internet_20_Link">Retour à la structure</text:a> - 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local:shop:userguide:salesadmin" text:style-name="Internet_20_link" text:visited-style-name="Visited_20_Internet_20_Link">Configuration et mise en oeuvre d'une offre commercia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22:24</meta:creation-date>
    <dc:creator>Generated</dc:creator>
    <dc:date>2026-08-30T16::22:24</dc:date>
    <dc:language>en-US</dc:language>
    <meta:editing-cycles>1</meta:editing-cycles>
    <meta:editing-duration>PT0S</meta:editing-duration>
    <dc:title>local:shop:structure:front:shoppingcart</dc:title>
  </office:meta>
</office:document-meta>
</file>