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front:order"/><text:bookmark-start text:name="__RefHeading___etapeconfirmation_de_commande_1"/><text:bookmark-start text:name="etapeconfirmation_de_commande"/>Etape : Confirmation de commande<text:bookmark-end text:name="__RefHeading___etapeconfirmation_de_commande_1"/><text:bookmark-end text:name="etapeconfirmation_de_command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étape récapitule les informations collectées en générant un ordre de commande complet, et propose une “confirmation de placement de commande”. A partir de cette confirmation, il n'est plus possible de revenir modifier les données collectées.</text:p>
      <text:p text:style-name="Text_20_body">A la sortie de cette page vers l'interface de règlement, la commande est mise en état “placée”.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à la structure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local:shop:userguide:salesadmin" text:style-name="Internet_20_link" text:visited-style-name="Visited_20_Internet_20_Link">Configuration et mise en oeuvre d'une offre commercia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15:46</meta:creation-date>
    <dc:creator>Generated</dc:creator>
    <dc:date>2026-08-29T16::15:46</dc:date>
    <dc:language>en-US</dc:language>
    <meta:editing-cycles>1</meta:editing-cycles>
    <meta:editing-duration>PT0S</meta:editing-duration>
    <dc:title>local:shop:structure:front:order</dc:title>
  </office:meta>
</office:document-meta>
</file>