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front:frontparams"/><text:bookmark-start text:name="__RefHeading___etapela_collecte_des_parametres_de_commande_1"/><text:bookmark-start text:name="etapela_collecte_des_parametres_de_commande"/>Etape : La collecte des paramètres de commande<text:bookmark-end text:name="__RefHeading___etapela_collecte_des_parametres_de_commande_1"/><text:bookmark-end text:name="etapela_collecte_des_parametres_de_command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La collecte des paramètres produits n'est activée QUE SI AU MOINS UN des produits mis au panier admet des paramètres demandés à l'acheteur. Pour chaque unité de produit demandée, un micro-formulaire récolte les paramètres du client. Ils seront stockés en session et fournis aux gestionnaires de production lors de la réalisation de la commande.</text:p>
      <text:h text:style-name="Heading_20_3" text:outline-level="3"><text:bookmark-start text:name="__RefHeading___exemple_d_un_formulaire_de_collecte_3"/><text:bookmark-start text:name="exemple_d_un_formulaire_de_collecte"/>Exemple d'un formulaire de collecte<text:bookmark-end text:name="__RefHeading___exemple_d_un_formulaire_de_collecte_3"/><text:bookmark-end text:name="exemple_d_un_formulaire_de_collecte"/></text:h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2014 Valéry Frémaux (valery@activeprolearn.com) - Conception, codage</text:p>
        </text:list-item>
        <text:list-item>
          <text:p text:style-name="List_20_1_Content_Last"> 2016 Florence Labord (florence@activeprolearn.com) - Mise au point, revue fonctionnelle</text:p>
        </text:list-item>
      </text:list>
      <text:p text:style-name="Horizontal_20_Line"/>
      <text:p text:style-name="Text_20_body"><text:a xlink:type="simple" xlink:href="https://docs.activeprolearn.com/doku.php?id=local:shop:structure" text:style-name="Internet_20_link" text:visited-style-name="Visited_20_Internet_20_Link">Retour à la structure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local:shop:userguide:salesadmin" text:style-name="Internet_20_link" text:visited-style-name="Visited_20_Internet_20_Link">Configuration et mise en oeuvre d'une offre commercia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09:58</meta:creation-date>
    <dc:creator>Generated</dc:creator>
    <dc:date>2026-08-31T09::09:58</dc:date>
    <dc:language>en-US</dc:language>
    <meta:editing-cycles>1</meta:editing-cycles>
    <meta:editing-duration>PT0S</meta:editing-duration>
    <dc:title>local:shop:structure:front:frontparams</dc:title>
  </office:meta>
</office:document-meta>
</file>