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userinstitution"/><text:bookmark-start text:name="__RefHeading___les_remisesremise_sur_reconnaissance_d_institution_1"/><text:bookmark-start text:name="les_remisesremise_sur_reconnaissance_d_institution"/>Les remises : Remise sur reconnaissance d'institution<text:bookmark-end text:name="__RefHeading___les_remisesremise_sur_reconnaissance_d_institution_1"/><text:bookmark-end text:name="les_remisesremise_sur_reconnaissance_d_institution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tte remise ne se déclenche que si le client fournit un nom d'institution :</text:p>
      <text:list text:style-name="List_20_1" text:continue-numbering="false">
        <text:list-item>
          <text:p text:style-name="List_20_1_Content_First"> Si il est non connecté, dans le champ Institution du formulaire de renseignement client</text:p>
        </text:list-item>
        <text:list-item>
          <text:p text:style-name="List_20_1_Content_Last"> Si il est connecté, dans le champ Institution de son profil utilisateur</text:p>
        </text:list-item>
      </text:list>
      <text:p text:style-name="Text_20_body">La reconnaissance du libellé d'institution est “stricte” et sensible à la casse.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Nom de capacité (string)</text:p>
      <text:h text:style-name="Heading_20_3" text:outline-level="3"><text:bookmark-start text:name="__RefHeading___notes_5"/><text:bookmark-start text:name="notes"/>Notes<text:bookmark-end text:name="__RefHeading___notes_5"/><text:bookmark-end text:name="notes"/></text:h>
      <text:list text:style-name="List_20_1" text:continue-numbering="false">
        <text:list-item>
          <text:p text:style-name="LastListParagraph_List_20_1_Content_First"> La réduction ne joue que pour la commande en cours.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6::19:18</meta:creation-date>
    <dc:creator>Generated</dc:creator>
    <dc:date>2026-08-29T16::19:18</dc:date>
    <dc:language>en-US</dc:language>
    <meta:editing-cycles>1</meta:editing-cycles>
    <meta:editing-duration>PT0S</meta:editing-duration>
    <dc:title>local:shop:structure:discounts:userinstitution</dc:title>
  </office:meta>
</office:document-meta>
</file>