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da9f5d3a91698fb2cd450ef2a0e0725e.png"/>
  <manifest:file-entry manifest:media-type="image/svg+xml" manifest:full-path="Pictures/e06de6ef5776043e56e856ebe5c29270.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local:shop:structure:classes:customer"/><text:bookmark-start text:name="__RefHeading___boutique_moodleelements_de_structure_1"/><text:bookmark-start text:name="boutique_moodleelements_de_structure"/>Boutique Moodle : Éléments de structure<text:bookmark-end text:name="__RefHeading___boutique_moodleelements_de_structure_1"/><text:bookmark-end text:name="boutique_moodleelements_de_structure"/></text:h>
      <text:h text:style-name="Heading_20_2" text:outline-level="2"><text:bookmark-start text:name="__RefHeading___concept_de_comptes_clients_2"/><text:bookmark-start text:name="concept_de_comptes_clients"/>Concept de comptes clients<text:bookmark-end text:name="__RefHeading___concept_de_comptes_clients_2"/><text:bookmark-end text:name="concept_de_comptes_clients"/></text:h>
      <text:h text:style-name="Heading_20_3" text:outline-level="3"><text:bookmark-start text:name="__RefHeading___introduction_3"/><text:bookmark-start text:name="introduction"/>Introduction<text:bookmark-end text:name="__RefHeading___introduction_3"/><text:bookmark-end text:name="introduction"/></text:h>
      <text:p text:style-name="Text_20_body">Toute personne engagé à un certain point du processus d'achat (dépôt des coordonnées) va entrainer la constitution automatique d'un compte client dans la boutique qui stockera les coordonnées fournies.</text:p>
      <text:h text:style-name="Heading_20_3" text:outline-level="3"><text:bookmark-start text:name="__RefHeading___compte_client_et_compte_utilisateur_moodle_4"/><text:bookmark-start text:name="compte_client_et_compte_utilisateur_moodle"/>Compte client et compte utilisateur Moodle<text:bookmark-end text:name="__RefHeading___compte_client_et_compte_utilisateur_moodle_4"/><text:bookmark-end text:name="compte_client_et_compte_utilisateur_moodle"/></text:h>
      <text:p text:style-name="Text_20_body">Ce compte client sera rattaché à un compte utilisateur si un achat est arrivé à son terme. </text:p>
      <text:p text:style-name="Text_20_body"><text:span text:style-name="Strong_20_Emphasis">Lors d'un achat lancé en mode non authentifié</text:span>, au moment de la saisie des coordonnées clients,  sera également proposé de s'authentifier. </text:p>
      <text:p text:style-name="Text_20_body">Dans le cas d'une authentification réussie, les données du compte client seront automatiquement remontées dans le formulaire d'information client. Le client peut alors éventuellement modifier ces informations qui seront réenregistrées dans son enregistrement.</text:p>
      <text:h text:style-name="Heading_20_4" text:outline-level="4"><text:bookmark-start text:name="__RefHeading___espace_de_support_client_5"/><text:bookmark-start text:name="espace_de_support_client"/>Espace de support client<text:bookmark-end text:name="__RefHeading___espace_de_support_client_5"/><text:bookmark-end text:name="espace_de_support_client"/></text:h>
      <text:p text:style-name="Text_20_body">Le compte utilisateur créé permet au client de bénéficier de certains services comme l'accès à un espace de support client identifié (un cours spécialement organisé pour fournir le support client).</text:p>
      <text:p text:style-name="Text_20_body">Le support client peut présenter un certain nombre de services et d'accessoires de gestion du compte client (en général via des blocs) ainsi que de la documentation privative, ou d'autres services constitués à partir de fonctionnalités standard ou contributives de Moodle.</text:p>
      <text:h text:style-name="Heading_20_4" text:outline-level="4"><text:bookmark-start text:name="__RefHeading___exemple_de_cours_support_du_compte_client_6"/><text:bookmark-start text:name="exemple_de_cours_support_du_compte_client"/>Exemple de cours support du compte client<text:bookmark-end text:name="__RefHeading___exemple_de_cours_support_du_compte_client_6"/><text:bookmark-end text:name="exemple_de_cours_support_du_compte_client"/></text:h>
      <text:p text:style-name="Text_20_body">Il présente par exemple l'accès aux factures du client, et les produits acquis.</text:p>
      <text:p text:style-name="Text_20_body"><draw:frame draw:style-name="mediacenter" draw:name="1" text:anchor-type="paragraph" draw:z-index="1" svg:width="22.489583333333cm" style:rel-width="100%" svg:height="11.13994512432cm" style:rel-height="scale"><draw:image xlink:href="Pictures/da9f5d3a91698fb2cd450ef2a0e0725e.png" xlink:type="simple" xlink:show="embed" xlink:actuate="onLoad"/></draw:frame></text:p>
      <text:h text:style-name="Heading_20_3" text:outline-level="3"><text:bookmark-start text:name="__RefHeading___attributs_7"/><text:bookmark-start text:name="attributs"/>Attributs<text:bookmark-end text:name="__RefHeading___attributs_7"/><text:bookmark-end text:name="attributs"/></text:h>
      <text:p text:style-name="Text_20_body"><draw:frame draw:style-name="media" draw:name="2" text:anchor-type="as-char" draw:z-index="2" svg:width="" svg:rel-width="100%" svg:height="0cm"><draw:image xlink:href="Pictures/e06de6ef5776043e56e856ebe5c29270.svg" xlink:type="simple" xlink:show="embed" xlink:actuate="onLoad"/></draw:frame> a faire</text:p>
      <text:p text:style-name="Horizontal_20_Line"/>
      <text:p text:style-name="Text_20_body">
<text:a xlink:type="simple" xlink:href="https://docs.activeprolearn.com/doku.php?id=local:shop:structure" text:style-name="Internet_20_link" text:visited-style-name="Visited_20_Internet_20_Link">Retour au sommaire de structure</text:a> - <text:a xlink:type="simple" xlink:href="https://docs.activeprolearn.com/doku.php?id=local:shop:userguide:salesadmin" text:style-name="Internet_20_link" text:visited-style-name="Visited_20_Internet_20_Link">Retour configuration et mise en œuvre d'une offre commerciale</text:a> -<text:a xlink:type="simple" xlink:href="https://docs.activeprolearn.com/doku.php?id=local:shop" text:style-name="Internet_20_link" text:visited-style-name="Visited_20_Internet_20_Link">Revenir au sommaire du composant Local Shop (Boutique)</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12::33:18</meta:creation-date>
    <dc:creator>Generated</dc:creator>
    <dc:date>2026-08-29T12::33:18</dc:date>
    <dc:language>en-US</dc:language>
    <meta:editing-cycles>1</meta:editing-cycles>
    <meta:editing-duration>PT0S</meta:editing-duration>
    <dc:title>local:shop:structure:classes:customer</dc:title>
  </office:meta>
</office:document-meta>
</file>