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39b33f2eef8dd1d8fd1634cbec4ecdf.png"/>
  <manifest:file-entry manifest:media-type="image/svg+xml" manifest:full-path="Pictures/e06de6ef5776043e56e856ebe5c29270.svg"/>
  <manifest:file-entry manifest:media-type="image/png" manifest:full-path="Pictures/18a9c16be6f30e93834b46f479e97b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bill"/><text:bookmark-start text:name="__RefHeading___boutique_moodleelements_de_structure_1"/><text:bookmark-start text:name="boutique_moodleelements_de_structure"/>Boutique Moodle : Éléments de structure<text:bookmark-end text:name="__RefHeading___boutique_moodleelements_de_structure_1"/><text:bookmark-end text:name="boutique_moodleelements_de_structure"/></text:h>
      <text:h text:style-name="Heading_20_2" text:outline-level="2"><text:bookmark-start text:name="__RefHeading___concept_de_commande_facture_2"/><text:bookmark-start text:name="concept_de_commande_facture"/>Concept de Commande/Facture<text:bookmark-end text:name="__RefHeading___concept_de_commande_facture_2"/><text:bookmark-end text:name="concept_de_commande_factur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ext:span text:style-name="Strong_20_Emphasis">La facture est un objet regroupant l'ensemble des éléments constituant :</text:span></text:p>
      <text:list text:style-name="List_20_1" text:continue-numbering="false">
        <text:list-item>
          <text:p text:style-name="List_20_1_Content_First"> Une commande, tant que le paiement n'est pas effectif,</text:p>
        </text:list-item>
        <text:list-item>
          <text:p text:style-name="List_20_1_Content"> Une facture proforma, tant que le lettrage avec la séquence comptable n'est pas effectif.</text:p>
        </text:list-item>
        <text:list-item>
          <text:p text:style-name="List_20_1_Content_Last"> Une facture, une fois lettrée avec la séquence comptable.</text:p>
        </text:list-item>
      </text:list>
      <text:p text:style-name="Text_20_body"><draw:frame draw:style-name="media" draw:name="1" text:anchor-type="as-char" draw:z-index="1" svg:width="22.489583333333cm" style:rel-width="100%" svg:height="7.9501921894219cm" style:rel-height="scale"><draw:image xlink:href="Pictures/539b33f2eef8dd1d8fd1634cbec4ecdf.png" xlink:type="simple" xlink:show="embed" xlink:actuate="onLoad"/></draw:frame></text:p>
      <text:h text:style-name="Heading_20_3" text:outline-level="3"><text:bookmark-start text:name="__RefHeading___modification_de_la_vue_4"/><text:bookmark-start text:name="modification_de_la_vue"/>Modification de la vue<text:bookmark-end text:name="__RefHeading___modification_de_la_vue_4"/><text:bookmark-end text:name="modification_de_la_vue"/></text:h>
      <text:p text:style-name="Text_20_body">Il y a possibilité de bascule de la vue des factures en mode complet ou simplifié.</text:p>
      <text:p text:style-name="Text_20_body"><text:span text:style-name="Strong_20_Emphasis">Vue simplifiée :</text:span>
factures payées (soldout) factures réalisées (complete) et avoirs clients (payback)</text:p>
      <text:p text:style-name="Text_20_body"><draw:frame draw:style-name="media" draw:name="2" text:anchor-type="as-char" draw:z-index="2" svg:width="" svg:rel-width="100%" svg:height="0cm"><draw:image xlink:href="Pictures/e06de6ef5776043e56e856ebe5c29270.svg" xlink:type="simple" xlink:show="embed" xlink:actuate="onLoad"/></draw:frame> Nota : les avoirs clients ne s'affichent que lorsqu'il y en a.</text:p>
      <text:p text:style-name="Text_20_body"><text:span text:style-name="Strong_20_Emphasis">Vue complète :</text:span>
Tous les états de facture.</text:p>
      <text:p text:style-name="Text_20_body"><text:span text:style-name="Strong_20_Emphasis"><text:span text:style-name="Emphasis">Vue en mode simplifié du facturier :</text:span></text:span></text:p>
      <text:p text:style-name="Text_20_body"><draw:frame draw:style-name="mediacenter" draw:name="3" text:anchor-type="paragraph" draw:z-index="3" svg:width="21.166666666667cm" style:rel-width="100%" svg:height="7.0406704172527cm" style:rel-height="scale"><draw:image xlink:href="Pictures/18a9c16be6f30e93834b46f479e97b05.png" xlink:type="simple" xlink:show="embed" xlink:actuate="onLoad"/></draw:frame></text:p>
      <text:h text:style-name="Heading_20_3" text:outline-level="3"><text:bookmark-start text:name="__RefHeading___etats_des_factures_dans_le_cycle_de_realisation_5"/><text:bookmark-start text:name="etats_des_factures_dans_le_cycle_de_realisation"/>États des factures dans le cycle de réalisation<text:bookmark-end text:name="__RefHeading___etats_des_factures_dans_le_cycle_de_realisation_5"/><text:bookmark-end text:name="etats_des_factures_dans_le_cycle_de_realisation"/></text:h>
      <text:p text:style-name="Text_20_body">La facture a un état, en fonction de sa progression dans le cycle de réalisation de la vente.</text:p>
      <text:p text:style-name="Text_20_body">Son état peut évoluer automatiquement, comme conséquence d'actions automatique de la boutique (traitement de notifications automatiques de paiement) ou manuellement dans certains cas, par le backoffice opérateur.</text:p>
      <text:p text:style-name="Text_20_body"><text:span text:style-name="Strong_20_Emphasis">Ces états peuvent être :</text:span></text:p>
      <text:h text:style-name="Heading_20_4" text:outline-level="4"><text:bookmark-start text:name="__RefHeading___facture_en_travail_in_progress_6"/><text:bookmark-start text:name="facture_en_travail_in_progress"/>Facture en travail (IN PROGRESS)<text:bookmark-end text:name="__RefHeading___facture_en_travail_in_progress_6"/><text:bookmark-end text:name="facture_en_travail_in_progress"/></text:h>
      <text:p text:style-name="Text_20_body">État transitoire de la facturation. Les factures en travail sont des factures entrées manuellement par les gérants de la boutique, et non encore validées.</text:p>
      <text:h text:style-name="Heading_20_4" text:outline-level="4"><text:bookmark-start text:name="__RefHeading___facture_placees_placed_7"/><text:bookmark-start text:name="facture_placees_placed"/>Facture placées (PLACED)<text:bookmark-end text:name="__RefHeading___facture_placees_placed_7"/><text:bookmark-end text:name="facture_placees_placed"/></text:h>
      <text:p text:style-name="Text_20_body"> Les factures placées sont des bons de commande non encore confirmées par les utilisateurs. Si une facture reste en état placée et ne change pas d'état ensuite, cela signifie que la transaction s'est arrêtée  à l interface de paiement, sans que le client aille au delà.</text:p>
      <text:h text:style-name="Heading_20_4" text:outline-level="4"><text:bookmark-start text:name="__RefHeading___commandes_a_realiser_pendind_8"/><text:bookmark-start text:name="commandes_a_realiser_pendind"/>Commandes à réaliser (PENDIND)<text:bookmark-end text:name="__RefHeading___commandes_a_realiser_pendind_8"/><text:bookmark-end text:name="commandes_a_realiser_pendind"/></text:h>
      <text:p text:style-name="Text_20_body"> État transitoire de la commande entrante, pas encore réalisée, et dont l'interface de paiement n'a pas encore ét é sollicité. Les factures “à réaliser” ont été confirmées, mais ont un mode de paiement et de production non automatique, qui doit être supervisé par les gérants de la boutique. C'est par exemple de cas de factures réglées par chèque dont on va attendre l'encaissement.</text:p>
      <text:h text:style-name="Heading_20_4" text:outline-level="4"><text:bookmark-start text:name="__RefHeading___factures_payees_paid_9"/><text:bookmark-start text:name="factures_payees_paid"/>Factures payées (PAID)<text:bookmark-end text:name="__RefHeading___factures_payees_paid_9"/><text:bookmark-end text:name="factures_payees_paid"/></text:h>
      <text:p text:style-name="Text_20_body"> Les factures ont été intégralement payées, soit par un procédé automatique (interface de paiement de la boutique) soit par marquage manuel par les gérants de la boutique (après contrôle de réception de paiement). La commande n'a pas encore été réalisée.</text:p>
      <text:h text:style-name="Heading_20_4" text:outline-level="4"><text:bookmark-start text:name="__RefHeading___factures_realisees_completed_10"/><text:bookmark-start text:name="factures_realisees_completed"/>Factures réalisées (COMPLETED)<text:bookmark-end text:name="__RefHeading___factures_realisees_completed_10"/><text:bookmark-end text:name="factures_realisees_completed"/></text:h>
      <text:p text:style-name="Text_20_body"> la transaction à aboutit dans l'interface de paiement et la commande à été réalisée, à savoir la réalisation de l'inscription ou authentification du compte moodle existant, et l' ouverture de l'accès au(x) cours acquis, ainsi que l'ouverture de l'accès au cours support client, si ce dernier est précisé dans le handler de transaction sur le(s) produit(s)concerné(s). Les factures payées ont été produites soit automatiquement, par activation des gestionnaires de production des produits ou marqués manuellement comme telles si la production n'est pas numérique. (envoi d'un livre par exemple).</text:p>
      <text:h text:style-name="Heading_20_4" text:outline-level="4"><text:bookmark-start text:name="__RefHeading___factures_annulees_cancelled_11"/><text:bookmark-start text:name="factures_annulees_cancelled"/>Factures annulées (CANCELLED)<text:bookmark-end text:name="__RefHeading___factures_annulees_cancelled_11"/><text:bookmark-end text:name="factures_annulees_cancelled"/></text:h>
      <text:p text:style-name="Text_20_body">Les factures annulée par les gérants de la boutique(mise à l'écart des factures gelées :FREEZE).</text:p>
      <text:h text:style-name="Heading_20_4" text:outline-level="4"><text:bookmark-start text:name="__RefHeading___facture_en_echec_de_paiement_failed_12"/><text:bookmark-start text:name="facture_en_echec_de_paiement_failed"/>Facture en échec de paiement (FAILED)<text:bookmark-end text:name="__RefHeading___facture_en_echec_de_paiement_failed_12"/><text:bookmark-end text:name="facture_en_echec_de_paiement_failed"/></text:h>
      <text:p text:style-name="Text_20_body">Les factures annulée suite à un échec du paiement en ligne du client. Le retour négatif de l'interface de paiement a des causes diverses, comme par exemple une erreur de saisie du code bancaire par le client, un serveur bancaire trop occupé momentanément pour répondre,  la banque qui refuse le paiement, etc.</text:p>
      <text:h text:style-name="Heading_20_4" text:outline-level="4"><text:bookmark-start text:name="__RefHeading___avoirs_clients_payback_13"/><text:bookmark-start text:name="avoirs_clients_payback"/>Avoirs clients (PAYBACK)<text:bookmark-end text:name="__RefHeading___avoirs_clients_payback_13"/><text:bookmark-end text:name="avoirs_clients_payback"/></text:h>
      <text:p text:style-name="Text_20_body"> Des factures soldées peuvent se transformer en avoir clients si un remboursement doit être fait. Il faut donc modifier l' état pour transformer en avoir client.</text:p>
      <text:h text:style-name="Heading_20_4" text:outline-level="4"><text:bookmark-start text:name="__RefHeading___toutes_14"/><text:bookmark-start text:name="toutes"/>Toutes<text:bookmark-end text:name="__RefHeading___toutes_14"/><text:bookmark-end text:name="toutes"/></text:h>
      <text:p text:style-name="Text_20_body">Listing de toutes les factures, quelque soit leur état.</text:p>
      <text:p text:style-name="Horizontal_20_Line"/>
      <text:h text:style-name="Heading_20_3" text:outline-level="3"><text:bookmark-start text:name="__RefHeading___credits_15"/><text:bookmark-start text:name="credits"/>Crédits<text:bookmark-end text:name="__RefHeading___credits_15"/><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42:23</meta:creation-date>
    <dc:creator>Generated</dc:creator>
    <dc:date>2026-08-31T18::42:23</dc:date>
    <dc:language>en-US</dc:language>
    <meta:editing-cycles>1</meta:editing-cycles>
    <meta:editing-duration>PT0S</meta:editing-duration>
    <dc:title>local:shop:structure:classes:bill</dc:title>
  </office:meta>
</office:document-meta>
</file>