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69bf8624a71d3f92d718485729bb561.png"/>
  <manifest:file-entry manifest:media-type="image/png" manifest:full-path="Pictures/2e52c0f386a292ed1194c5011ba1652c.png"/>
  <manifest:file-entry manifest:media-type="image/png" manifest:full-path="Pictures/434f0e64d64e293bf1a02c3f4dfe68f9.png"/>
  <manifest:file-entry manifest:media-type="image/png" manifest:full-path="Pictures/548a4e1c0412422ea5922f4e7cac4046.png"/>
  <manifest:file-entry manifest:media-type="image/png" manifest:full-path="Pictures/ae62895fabd3052b5e1d7f5a7711ce0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setup:transport"/><text:bookmark-start text:name="__RefHeading___back_officeconfiguration_et_mise_en_oeuvre_d_une_offre_commerciale_1"/><text:bookmark-start text:name="back_officeconfiguration_et_mise_en_oeuvre_d_une_offre_commerciale"/>Back Office : Configuration et mise en oeuvre d'une offre commerciale<text:bookmark-end text:name="__RefHeading___back_officeconfiguration_et_mise_en_oeuvre_d_une_offre_commerciale_1"/><text:bookmark-end text:name="back_officeconfiguration_et_mise_en_oeuvre_d_une_offre_commerciale"/></text:h>
      <text:h text:style-name="Heading_20_2" text:outline-level="2"><text:bookmark-start text:name="__RefHeading___gerer_les_frais_de_port_2"/><text:bookmark-start text:name="gerer_les_frais_de_port"/>Gérer les frais de port<text:bookmark-end text:name="__RefHeading___gerer_les_frais_de_port_2"/><text:bookmark-end text:name="gerer_les_frais_de_port"/></text:h>
      <text:h text:style-name="Heading_20_3" text:outline-level="3"><text:bookmark-start text:name="__RefHeading___acces_via_le_bloc_adminitration_des_ventes_3"/><text:bookmark-start text:name="acces_via_le_bloc_adminitration_des_ventes"/>Accès via le bloc Adminitration des ventes<text:bookmark-end text:name="__RefHeading___acces_via_le_bloc_adminitration_des_ventes_3"/><text:bookmark-end text:name="acces_via_le_bloc_adminitration_des_ventes"/></text:h>
      <text:p text:style-name="Text_20_body">Suivez le lien <text:span text:style-name="Strong_20_Emphasis">“Administration des ventes”</text:span> dans le bloc <text:a xlink:type="simple" xlink:href="https://docs.activeprolearn.com/doku.php?id=blocks:shopaccess" text:style-name="Internet_20_link" text:visited-style-name="Visited_20_Internet_20_Link">Services commerciaux (plugin Shop Access)</text:a></text:p>
      <text:p text:style-name="Text_20_body"><draw:frame draw:style-name="mediaright" draw:name="0" text:anchor-type="paragraph" draw:z-index="0" svg:width="7.8316666666667cm" style:rel-width="100%" svg:height="3.3866666666667cm" style:rel-height="scale"><draw:image xlink:href="Pictures/569bf8624a71d3f92d718485729bb561.png" xlink:type="simple" xlink:show="embed" xlink:actuate="onLoad"/></draw:frame></text:p>
      <text:p text:style-name="Text_20_body">Puis suivez le lien <text:span text:style-name="Strong_20_Emphasis">“gérer les frais de port” </text:span>sur la page Service commercial.</text:p>
      <text:p text:style-name="Text_20_body"><draw:frame draw:style-name="mediacenter" draw:name="1" text:anchor-type="paragraph" draw:z-index="1" svg:width="15.795625cm" svg:height="1.2435416666667cm"><draw:image xlink:href="Pictures/2e52c0f386a292ed1194c5011ba1652c.png" xlink:type="simple" xlink:show="embed" xlink:actuate="onLoad"/></draw:frame></text:p>
      <text:p text:style-name="Text_20_body">C'est via ce menu que l'ont va gérer la création des frais de port qui seront disponibles ensuite pour les différents produits.</text:p>
      <text:h text:style-name="Heading_20_4" text:outline-level="4"><text:bookmark-start text:name="__RefHeading___zones_de_frais_de_port_4"/><text:bookmark-start text:name="zones_de_frais_de_port"/>Zones de frais de port<text:bookmark-end text:name="__RefHeading___zones_de_frais_de_port_4"/><text:bookmark-end text:name="zones_de_frais_de_port"/></text:h>
      <text:p text:style-name="Text_20_body">Ajouter une zone de frais de port en suivant le lien “Nouvelle zone” puis saisissez les attributs suivants:</text:p>
      <text:list text:style-name="List_20_1" text:continue-numbering="false">
        <text:list-item>
          <text:p text:style-name="List_20_1_Content_First"> un entier libre (code de zone)</text:p>
        </text:list-item>
        <text:list-item>
          <text:p text:style-name="List_20_1_Content"> Une description libre </text:p>
        </text:list-item>
        <text:list-item>
          <text:p text:style-name="List_20_1_Content"> Une part affectée, soit une valeur numérique de votre choix</text:p>
        </text:list-item>
        <text:list-item>
          <text:p text:style-name="List_20_1_Content"> une TVA qui s'applique sur ces frais de port, avec le choix dans la liste déroulante si les taxes ont été crées en amont.</text:p>
        </text:list-item>
        <text:list-item>
          <text:p text:style-name="List_20_1_Content_Last"> une formule d'applicabilité, utilisant des variables</text:p>
        </text:list-item>
      </text:list>
      <text:p text:style-name="Text_20_body"><draw:frame draw:style-name="mediacenter" draw:name="2" text:anchor-type="paragraph" draw:z-index="2" svg:width="21.166666666667cm" style:rel-width="100%" svg:height="4.8733691481197cm" style:rel-height="scale"><draw:image xlink:href="Pictures/434f0e64d64e293bf1a02c3f4dfe68f9.png" xlink:type="simple" xlink:show="embed" xlink:actuate="onLoad"/></draw:frame></text:p>
      <text:h text:style-name="Heading_20_4" text:outline-level="4"><text:bookmark-start text:name="__RefHeading___definir_les_frais_dans_une_zone_5"/><text:bookmark-start text:name="definir_les_frais_dans_une_zone"/>Définir les frais dans une zone<text:bookmark-end text:name="__RefHeading___definir_les_frais_dans_une_zone_5"/><text:bookmark-end text:name="definir_les_frais_dans_une_zone"/></text:h>
      <text:p text:style-name="Text_20_body">Il ne reste qu'a ajouter  si on le souhaite des frais frais de port liés à la zone, pour les produits de son choix.</text:p>
      <text:list text:style-name="List_20_1" text:continue-numbering="false">
        <text:list-item>
          <text:p text:style-name="List_20_1_Content_First"> <text:span text:style-name="Strong_20_Emphasis">Code produit :</text:span> Choisir le produit de la boutique concerné dans la liste déroulante.</text:p>
        </text:list-item>
        <text:list-item>
          <text:p text:style-name="List_20_1_Content"> <text:span text:style-name="Strong_20_Emphasis">Frais fixe :</text:span>Lorsque vous pouvez réduire le coût de port à une valeur fixe et simple, Utilisez ce champ pour donner la valeur de port pour le produit concerné en devise par défaut de la boutique associée.</text:p>
        </text:list-item>
        <text:list-item>
          <text:p text:style-name="List_20_1_Content"> <text:span text:style-name="Strong_20_Emphasis">Formule :</text:span>Donnez une formule analysable pour calculer le coût d'expédition. Vous pouvez utiliser des fonctions de chemin standard (sqrt, opérateurs arythmiques, log) et utiliser des espaces réservés de variables comme $ttc, $ht ou l'un des paramètres suivants $a, $b ou $c.</text:p>
        </text:list-item>
        <text:list-item>
          <text:p text:style-name="List_20_1_Content_Last"> <text:span text:style-name="Strong_20_Emphasis">Parameter '$a', $b or $c :</text:span> Parameters.</text:p>
        </text:list-item>
      </text:list>
      <text:p text:style-name="Text_20_body"><draw:frame draw:style-name="mediacenter" draw:name="3" text:anchor-type="paragraph" draw:z-index="3" svg:width="21.166666666667cm" style:rel-width="100%" svg:height="7.4641502930024cm" style:rel-height="scale"><draw:image xlink:href="Pictures/548a4e1c0412422ea5922f4e7cac4046.png" xlink:type="simple" xlink:show="embed" xlink:actuate="onLoad"/></draw:frame></text:p>
      <text:p text:style-name="Text_20_body"><text:span text:style-name="Strong_20_Emphasis">Attention la gestion des frais de port doit être activé dans les paramètres globaux du composant principal :
Menu administration du site/plugin locaux/boutique</text:span></text:p>
      <text:p text:style-name="Text_20_body"><draw:frame draw:style-name="mediacenter" draw:name="4" text:anchor-type="paragraph" draw:z-index="4" svg:width="21.166666666667cm" style:rel-width="100%" svg:height="4.5977924944812cm" style:rel-height="scale"><draw:image xlink:href="Pictures/ae62895fabd3052b5e1d7f5a7711ce0e.png" xlink:type="simple" xlink:show="embed" xlink:actuate="onLoad"/></draw:frame></text:p>
      <text:p text:style-name="Horizontal_20_Line"/>
      <text:p text:style-name="Text_20_body">
<text:a xlink:type="simple" xlink:href="https://docs.activeprolearn.com/doku.php?id=local:shop:userguide:salesadmin" text:style-name="Internet_20_link" text:visited-style-name="Visited_20_Internet_20_Link">Retour configuration et mise en œuvre d'une offre commerciale</text:a> - 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4::14:33</meta:creation-date>
    <dc:creator>Generated</dc:creator>
    <dc:date>2026-09-01T04::14:33</dc:date>
    <dc:language>en-US</dc:language>
    <meta:editing-cycles>1</meta:editing-cycles>
    <meta:editing-duration>PT0S</meta:editing-duration>
    <dc:title>local:shop:setup:transport</dc:title>
  </office:meta>
</office:document-meta>
</file>