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7958d30d5fed379e25564344a60d3f.png"/>
  <manifest:file-entry manifest:media-type="image/png" manifest:full-path="Pictures/a44637d8cc9373149c7e431f40f0ba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tests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tester_les_produits_2"/><text:bookmark-start text:name="tester_les_produits"/>Tester les produits<text:bookmark-end text:name="__RefHeading___tester_les_produits_2"/><text:bookmark-end text:name="tester_les_produit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Cet outil est fourni pour vérifier le bon comportement de vos produits.</text:p>
      <text:h text:style-name="Heading_20_3" text:outline-level="3"><text:bookmark-start text:name="__RefHeading___acces_4"/><text:bookmark-start text:name="acces"/>Accès<text:bookmark-end text:name="__RefHeading___acces_4"/><text:bookmark-end text:name="acces"/></text:h>
      <text:p text:style-name="Text_20_body">Aller dans le backoffice de boutique, et tout en bas de vos produits, cliquez sur menu “Tester les produits”</text:p>
      <text:p text:style-name="Text_20_body"><draw:frame draw:style-name="mediacenter" draw:name="0" text:anchor-type="paragraph" draw:z-index="0" svg:width="21.166666666667cm" style:rel-width="100%" svg:height="0.62583597324886cm" style:rel-height="scale"><draw:image xlink:href="Pictures/887958d30d5fed379e25564344a60d3f.png" xlink:type="simple" xlink:show="embed" xlink:actuate="onLoad"/></draw:frame></text:p>
      <text:p text:style-name="Text_20_body"><text:span text:style-name="Strong_20_Emphasis">L'interface affiche alors vos produits avec les informations suivantes :</text:span></text:p>
      <text:list text:style-name="List_20_1" text:continue-numbering="false">
        <text:list-item>
          <text:p text:style-name="List_20_1_Content_First"> <text:span text:style-name="Strong_20_Emphasis">Code :</text:span> Code produit unique indiqué dans l'administration du produit.</text:p>
        </text:list-item>
        <text:list-item>
          <text:p text:style-name="List_20_1_Content"> <text:span text:style-name="Strong_20_Emphasis">Nom  :</text:span> Nom du produit indiqué dans l'administration du produit.</text:p>
        </text:list-item>
        <text:list-item>
          <text:p text:style-name="List_20_1_Content"> <text:span text:style-name="Strong_20_Emphasis">Description :</text:span> Description du produit saisie dans l'administration du produit.</text:p>
        </text:list-item>
        <text:list-item>
          <text:p text:style-name="List_20_1_Content"> <text:span text:style-name="Strong_20_Emphasis">Paramètres du gestionnaire :</text:span> Handler (gestionnaire) de produit indiqué dans l'administration du produit.</text:p>
        </text:list-item>
        <text:list-item>
          <text:p text:style-name="List_20_1_Content_Last"> <text:span text:style-name="Strong_20_Emphasis">Paramètres client :</text:span> Paramètres client indiqué dans l'administration du produit.</text:p>
        </text:list-item>
      </text:list>
      <text:p text:style-name="Text_20_body">Sur l'interface affichée qui liste vos produits,  sur la gauche,  cliquez à présent sur les cases de tous les produits que vous voulez tester, et cliquez sur le bouton en bas de page “Lancer le test”</text:p>
      <text:h text:style-name="Heading_20_3" text:outline-level="3"><text:bookmark-start text:name="__RefHeading___les_retours_de_tests_5"/><text:bookmark-start text:name="les_retours_de_tests"/>Les retours de tests<text:bookmark-end text:name="__RefHeading___les_retours_de_tests_5"/><text:bookmark-end text:name="les_retours_de_tests"/></text:h>
      <text:p text:style-name="Text_20_body"><text:span text:style-name="Strong_20_Emphasis"><text:span text:style-name="Emphasis">Exemple de retour de test :</text:span></text:span></text:p>
      <text:p text:style-name="Text_20_body"><text:span text:style-name="Strong_20_Emphasis">Trois codes couleurs sont utilisés pour les retours de test :</text:span></text:p>
      <text:list text:style-name="List_20_1" text:continue-numbering="false">
        <text:list-item>
          <text:p text:style-name="List_20_1_Content_First"> Le texte <text:span text:style-name="Strong_20_Emphasis">en vert</text:span> indique un retour positif et le gestionnaire de produit utilisé pour le produit concerné</text:p>
        </text:list-item>
        <text:list-item>
          <text:p text:style-name="List_20_1_Content"> Vous obtenez un avertissement<text:span text:style-name="Strong_20_Emphasis"> en orange</text:span> pour vous signifier que n'ayant pas précisé dans le gestionnaire produit de rôle à affecter à l'acquéreur, le rôle étudiant par défaut sera appliqué.</text:p>
        </text:list-item>
        <text:list-item>
          <text:p text:style-name="List_20_1_Content_Last"> Toute indication <text:span text:style-name="Strong_20_Emphasis">en rouge</text:span> relèverait d'une erreur à corriger. </text:p>
        </text:list-item>
      </text:list>
      <text:p text:style-name="Text_20_body"><draw:frame draw:style-name="mediacenter" draw:name="1" text:anchor-type="paragraph" draw:z-index="1" svg:width="21.166666666667cm" style:rel-width="100%" svg:height="5.6825284090909cm" style:rel-height="scale"><draw:image xlink:href="Pictures/a44637d8cc9373149c7e431f40f0ba76.png" xlink:type="simple" xlink:show="embed" xlink:actuate="onLoad"/></draw:frame></text:p>
      <text:p text:style-name="Text_20_body"><text:span text:style-name="Emphasis"><text:span text:style-name="Strong_20_Emphasis">Exemple typique d'erreur :</text:span></text:span> Le shortname (nom abrégé) du cours et le nom précisé dans l'automation pour le cours ou le cours support client s'il est précisé ne “matchent” pas.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0:00</meta:creation-date>
    <dc:creator>Generated</dc:creator>
    <dc:date>2026-08-31T14::10:00</dc:date>
    <dc:language>en-US</dc:language>
    <meta:editing-cycles>1</meta:editing-cycles>
    <meta:editing-duration>PT0S</meta:editing-duration>
    <dc:title>local:shop:setup:tests</dc:title>
  </office:meta>
</office:document-meta>
</file>