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69bf8624a71d3f92d718485729bb561.png"/>
  <manifest:file-entry manifest:media-type="image/png" manifest:full-path="Pictures/34d3b1446930d303be99af1c85710510.png"/>
  <manifest:file-entry manifest:media-type="image/png" manifest:full-path="Pictures/47fd24622c19dbc74b2f85662c1fe167.png"/>
  <manifest:file-entry manifest:media-type="image/svg+xml" manifest:full-path="Pictures/e06de6ef5776043e56e856ebe5c29270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cal:shop:setup:shops"/><text:bookmark-start text:name="__RefHeading___back_officeconfiguration_et_mise_en_oeuvre_d_une_offre_commerciale_1"/><text:bookmark-start text:name="back_officeconfiguration_et_mise_en_oeuvre_d_une_offre_commerciale"/>Back Office : Configuration et mise en oeuvre d'une offre commerciale<text:bookmark-end text:name="__RefHeading___back_officeconfiguration_et_mise_en_oeuvre_d_une_offre_commerciale_1"/><text:bookmark-end text:name="back_officeconfiguration_et_mise_en_oeuvre_d_une_offre_commerciale"/></text:h>
      <text:h text:style-name="Heading_20_2" text:outline-level="2"><text:bookmark-start text:name="__RefHeading___definir_des_instances_de_boutique_2"/><text:bookmark-start text:name="definir_des_instances_de_boutique"/>Définir des instances de boutique<text:bookmark-end text:name="__RefHeading___definir_des_instances_de_boutique_2"/><text:bookmark-end text:name="definir_des_instances_de_boutique"/></text:h>
      <text:p text:style-name="Text_20_body">(ou vérifier votre instance de boutique)</text:p>
      <text:h text:style-name="Heading_20_3" text:outline-level="3"><text:bookmark-start text:name="__RefHeading___via_le_bloc_services_commerciaux_shop_access_plugin_3"/><text:bookmark-start text:name="via_le_bloc_services_commerciaux_shop_access_plugin"/>Via le bloc Services commerciaux (Shop Access plugin)<text:bookmark-end text:name="__RefHeading___via_le_bloc_services_commerciaux_shop_access_plugin_3"/><text:bookmark-end text:name="via_le_bloc_services_commerciaux_shop_access_plugin"/></text:h>
      <text:p text:style-name="Text_20_body">Suivez le lien <text:span text:style-name="Strong_20_Emphasis">“Administration des ventes”</text:span> dans le bloc <text:a xlink:type="simple" xlink:href="https://docs.activeprolearn.com/doku.php?id=blocks:shopaccess" text:style-name="Internet_20_link" text:visited-style-name="Visited_20_Internet_20_Link">Services commerciaux (Shop Access)</text:a></text:p>
      <text:p text:style-name="Text_20_body"><draw:frame draw:style-name="mediacenter" draw:name="0" text:anchor-type="paragraph" draw:z-index="0" svg:width="7.9375cm" style:rel-width="100%" svg:height="3.4324324324324cm" style:rel-height="scale"><draw:image xlink:href="Pictures/569bf8624a71d3f92d718485729bb561.png" xlink:type="simple" xlink:show="embed" xlink:actuate="onLoad"/></draw:frame></text:p>
      <text:p text:style-name="Text_20_body">Puis suivez le lien <text:span text:style-name="Strong_20_Emphasis">“Toutes les boutiques” </text:span>sur la page Service commercial.</text:p>
      <text:p text:style-name="Text_20_body"><draw:frame draw:style-name="mediacenter" draw:name="1" text:anchor-type="paragraph" draw:z-index="1" svg:width="15.875cm" svg:height="9.8808997050148cm"><draw:image xlink:href="Pictures/34d3b1446930d303be99af1c85710510.png" xlink:type="simple" xlink:show="embed" xlink:actuate="onLoad"/></draw:frame></text:p>
      <text:p text:style-name="Text_20_body">Ce menu  permet de créer une autre instance de boutique ou de modifier celle par défaut (ID1), avec son catalogue et de voir combien de blocs sont attachés à chaque instance.</text:p>
      <text:p text:style-name="Text_20_body">Enfin, cliquez sur le lien <text:span text:style-name="Strong_20_Emphasis">“Ajouter une boutique” </text:span> en bas du tableau affichant la boutique.</text:p>
      <text:p text:style-name="Text_20_body"><draw:frame draw:style-name="mediacenter" draw:name="2" text:anchor-type="paragraph" draw:z-index="2" svg:width="15.875cm" svg:height="2.679126572909cm"><draw:image xlink:href="Pictures/47fd24622c19dbc74b2f85662c1fe167.png" xlink:type="simple" xlink:show="embed" xlink:actuate="onLoad"/></draw:frame></text:p>
      <text:list text:style-name="List_20_1" text:continue-numbering="false">
        <text:list-item>
          <text:p text:style-name="List_20_1_Content_First"> Pour modifier une boutique existante, cliquer sur la roue crantée en fin de ligne de la boutique crée.</text:p>
        </text:list-item>
        <text:list-item>
          <text:p text:style-name="List_20_1_Content_Last"> Pour supprimer une boutique existante, cliquer sur la croix en fin de ligne de la boutique crée.</text:p>
        </text:list-item>
      </text:list>
      <text:p text:style-name="Text_20_body"><draw:frame draw:style-name="media" draw:name="3" text:anchor-type="as-char" draw:z-index="3" svg:width="" svg:rel-width="100%" svg:height="0cm"><draw:image xlink:href="Pictures/e06de6ef5776043e56e856ebe5c29270.svg" xlink:type="simple" xlink:show="embed" xlink:actuate="onLoad"/></draw:frame>  Il sera nécessaire de paramétrer le bloc <text:a xlink:type="simple" xlink:href="https://docs.activeprolearn.com/doku.php?id=blocks:shopaccess" text:style-name="Internet_20_link" text:visited-style-name="Visited_20_Internet_20_Link">Services commerciaux (Shop Access)</text:a> pour le faire pointer vers l'instance de boutique souhaitée si vous mettez en oeuvre plusieurs boutiques.</text:p>
      <text:p text:style-name="Horizontal_20_Line"/>
      <text:p text:style-name="Text_20_body">
<text:a xlink:type="simple" xlink:href="https://docs.activeprolearn.com/doku.php?id=local:shop:userguide:salesadmin" text:style-name="Internet_20_link" text:visited-style-name="Visited_20_Internet_20_Link">Retour configuration et mise en œuvre d'une offre commerciale</text:a> -<text:a xlink:type="simple" xlink:href="https://docs.activeprolearn.com/doku.php?id=local:shop" text:style-name="Internet_20_link" text:visited-style-name="Visited_20_Internet_20_Link">Revenir au sommaire du composant Local Shop (Boutique)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16::10:28</meta:creation-date>
    <dc:creator>Generated</dc:creator>
    <dc:date>2026-08-30T16::10:28</dc:date>
    <dc:language>en-US</dc:language>
    <meta:editing-cycles>1</meta:editing-cycles>
    <meta:editing-duration>PT0S</meta:editing-duration>
    <dc:title>local:shop:setup:shops</dc:title>
  </office:meta>
</office:document-meta>
</file>