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svg+xml" manifest:full-path="Pictures/e06de6ef5776043e56e856ebe5c29270.svg"/>
  <manifest:file-entry manifest:media-type="image/png" manifest:full-path="Pictures/887958d30d5fed379e25564344a60d3f.png"/>
  <manifest:file-entry manifest:media-type="image/png" manifest:full-path="Pictures/bc1df476d517f6096b5d52668cce29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etup:sets"/><text:bookmark-start text:name="__RefHeading___back_officeconfiguration_et_mise_en_oeuvre_d_une_offre_commerciale_1"/><text:bookmark-start text:name="back_officeconfiguration_et_mise_en_oeuvre_d_une_offre_commerciale"/>Back Office : Configuration et mise en oeuvre d'une offre commerciale<text:bookmark-end text:name="__RefHeading___back_officeconfiguration_et_mise_en_oeuvre_d_une_offre_commerciale_1"/><text:bookmark-end text:name="back_officeconfiguration_et_mise_en_oeuvre_d_une_offre_commerciale"/></text:h>
      <text:h text:style-name="Heading_20_2" text:outline-level="2"><text:bookmark-start text:name="__RefHeading___creer_des_assemblages_2"/><text:bookmark-start text:name="creer_des_assemblages"/>Créer des assemblages<text:bookmark-end text:name="__RefHeading___creer_des_assemblages_2"/><text:bookmark-end text:name="creer_des_assemblages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Un assemblage est constitué de plusieurs produits individuels préalablement créés.
Il permet de créer des variations sur un ensemble de produits.</text:p>
      <text:p text:style-name="Text_20_body"><draw:frame draw:style-name="media" draw:name="1" text:anchor-type="as-char" draw:z-index="1" svg:width="" svg:rel-width="100%" svg:height="0cm"><draw:image xlink:href="Pictures/e06de6ef5776043e56e856ebe5c29270.svg" xlink:type="simple" xlink:show="embed" xlink:actuate="onLoad"/></draw:frame> <text:span text:style-name="Strong_20_Emphasis">ATTENTION :</text:span> Un produit placé dans un assemblage n'est plus disponible comme produit individuel. Pensez à dupliquez votre produit avant de l'inscrire dans un assemblage, s'il doit également exister comme produit “individuel”.</text:p>
      <text:h text:style-name="Heading_20_4" text:outline-level="4"><text:bookmark-start text:name="__RefHeading___etape_1_4"/><text:bookmark-start text:name="etape_1"/>Étape 1<text:bookmark-end text:name="__RefHeading___etape_1_4"/><text:bookmark-end text:name="etape_1"/></text:h>
      <text:p text:style-name="Text_20_body">La création d'un assemblage s'effectue via le backoffice du catalogue de votre boutique. </text:p>
      <text:p text:style-name="Text_20_body">Comme pour un produit simple votre assemblage ne comportera qu' un seul descriptif de produit, et une seule illustration avec liste pour les variations du produit. </text:p>
      <text:p text:style-name="Text_20_body">Exemple :  Assemblage formation X, niveau 1 et niveau 2</text:p>
      <text:p text:style-name="Text_20_body"><text:span text:style-name="Strong_20_Emphasis">Cliquez sur le lien “Nouvel assemblage” </text:span></text:p>
      <text:p text:style-name="Text_20_body"><draw:frame draw:style-name="media" draw:name="2" text:anchor-type="as-char" draw:z-index="2" svg:width="21.166666666667cm" style:rel-width="100%" svg:height="0.62583597324886cm" style:rel-height="scale"><draw:image xlink:href="Pictures/887958d30d5fed379e25564344a60d3f.png" xlink:type="simple" xlink:show="embed" xlink:actuate="onLoad"/></draw:frame></text:p>
      <text:p text:style-name="Text_20_body">Puis renseignez les différents éléments demandés, comme pour la création d'un <text:a xlink:type="simple" xlink:href="https://docs.activeprolearn.com/doku.php?id=local:shop:setup:products" text:style-name="Internet_20_link" text:visited-style-name="Visited_20_Internet_20_Link">produit simple.</text:a></text:p>
      <text:h text:style-name="Heading_20_4" text:outline-level="4"><text:bookmark-start text:name="__RefHeading___etape_2_5"/><text:bookmark-start text:name="etape_2"/>Étape 2<text:bookmark-end text:name="__RefHeading___etape_2_5"/><text:bookmark-end text:name="etape_2"/></text:h>
      <text:p text:style-name="Text_20_body">Dans l'interface des produits constituant votre assemblage, naviguez jusqu'à la zone de saisie “Assemblage” :</text:p>
      <text:p text:style-name="Text_20_body">Puis renseignez votre choix en indiquant le nom de l'assemblage auquel participe le produit.</text:p>
      <text:p text:style-name="Text_20_body">Assemblage/Set : 1 seule description, 1 seule image </text:p>
      <text:p text:style-name="Text_20_body"><text:span text:style-name="Strong_20_Emphasis"><text:span text:style-name="Emphasis">Exemple de visuel :</text:span></text:span></text:p>
      <text:p text:style-name="Text_20_body"><draw:frame draw:style-name="media" draw:name="3" text:anchor-type="as-char" draw:z-index="3" svg:width="4.3127083333333cm" style:rel-width="100%" svg:height="4.1010416666667cm" style:rel-height="scale"><draw:image xlink:href="Pictures/bc1df476d517f6096b5d52668cce29a6.png" xlink:type="simple" xlink:show="embed" xlink:actuate="onLoad"/></draw:frame></text:p>
      <text:h text:style-name="Heading_20_4" text:outline-level="4"><text:bookmark-start text:name="__RefHeading___assemblages_avec_liste_pour_les_variations_de_produits_6"/><text:bookmark-start text:name="assemblages_avec_liste_pour_les_variations_de_produits"/>Assemblages avec liste, pour les variations de produits<text:bookmark-end text:name="__RefHeading___assemblages_avec_liste_pour_les_variations_de_produits_6"/><text:bookmark-end text:name="assemblages_avec_liste_pour_les_variations_de_produits"/></text:h>
      <text:p text:style-name="Text_20_body"><text:span text:style-name="Strong_20_Emphasis"><text:span text:style-name="Emphasis">Exemple :</text:span> </text:span></text:p>
      <text:p text:style-name="Text_20_body">Produit de formation avec  variante de niveau de formation  : niveau 1 , et niveau 2.</text:p>
      <text:p text:style-name="Horizontal_20_Line"/>
      <text:p text:style-name="Text_20_body">
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32:12</meta:creation-date>
    <dc:creator>Generated</dc:creator>
    <dc:date>2026-08-30T20::32:12</dc:date>
    <dc:language>en-US</dc:language>
    <meta:editing-cycles>1</meta:editing-cycles>
    <meta:editing-duration>PT0S</meta:editing-duration>
    <dc:title>local:shop:setup:sets</dc:title>
  </office:meta>
</office:document-meta>
</file>