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569bf8624a71d3f92d718485729bb561.png"/>
  <manifest:file-entry manifest:media-type="image/png" manifest:full-path="Pictures/526baba19988175f64ad9dea2607a7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etup:scan"/><text:bookmark-start text:name="__RefHeading___back_officeconfiguration_et_mise_en_oeuvre_d_une_offre_commerciale_1"/><text:bookmark-start text:name="back_officeconfiguration_et_mise_en_oeuvre_d_une_offre_commerciale"/>Back Office : Configuration et mise en oeuvre d'une offre commerciale<text:bookmark-end text:name="__RefHeading___back_officeconfiguration_et_mise_en_oeuvre_d_une_offre_commerciale_1"/><text:bookmark-end text:name="back_officeconfiguration_et_mise_en_oeuvre_d_une_offre_commerciale"/></text:h>
      <text:h text:style-name="Heading_20_2" text:outline-level="2"><text:bookmark-start text:name="__RefHeading___examiner_et_analyser_les_traces_marchandes_2"/><text:bookmark-start text:name="examiner_et_analyser_les_traces_marchandes"/>Examiner et analyser les traces marchandes<text:bookmark-end text:name="__RefHeading___examiner_et_analyser_les_traces_marchandes_2"/><text:bookmark-end text:name="examiner_et_analyser_les_traces_marchandes"/></text:h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Les traces marchandes sont des journaux techniques indépendants des historiques de Moodle. Elles sont produites par les opérations de boutique et sont enregistrées avec leur numéro de transaction. </text:p>
      <text:p text:style-name="Text_20_body">Le service d'exploration des traces marchandes permet d'afficher et d'examiner toute la séquence d'action liée à une transaction unique afin de vérifier sa réalisation. </text:p>
      <text:p text:style-name="Text_20_body">Les transactions peuvent être invoquées en copiant/collant un code de transaction à partir d'un courriel ou d'une facture/proforma présentée par un client, ou choisies dans la liste de toutes les transactions connues.</text:p>
      <text:h text:style-name="Heading_20_3" text:outline-level="3"><text:bookmark-start text:name="__RefHeading___acces_via_le_bloc_shopacess_4"/><text:bookmark-start text:name="acces_via_le_bloc_shopacess"/>Accès via le bloc ShopAcess<text:bookmark-end text:name="__RefHeading___acces_via_le_bloc_shopacess_4"/><text:bookmark-end text:name="acces_via_le_bloc_shopacess"/></text:h>
      <text:p text:style-name="Text_20_body">Suivez le lien <text:span text:style-name="Strong_20_Emphasis">“Administration des ventes”</text:span> dans le bloc <text:a xlink:type="simple" xlink:href="https://docs.activeprolearn.com/doku.php?id=blocks:shopaccess" text:style-name="Internet_20_link" text:visited-style-name="Visited_20_Internet_20_Link">Shop Access</text:a></text:p>
      <text:p text:style-name="Text_20_body"><draw:frame draw:style-name="mediacenter" draw:name="1" text:anchor-type="paragraph" draw:z-index="1" svg:width="7.8316666666667cm" style:rel-width="100%" svg:height="3.3866666666667cm" style:rel-height="scale"><draw:image xlink:href="Pictures/569bf8624a71d3f92d718485729bb561.png" xlink:type="simple" xlink:show="embed" xlink:actuate="onLoad"/></draw:frame></text:p>
      <text:p text:style-name="Text_20_body">Puis suivez le lien <text:span text:style-name="Strong_20_Emphasis">“Scanner les traces marchandes” </text:span>sur la page Service commercial.</text:p>
      <text:p text:style-name="Text_20_body"><draw:frame draw:style-name="mediacenter" draw:name="2" text:anchor-type="paragraph" draw:z-index="2" svg:width="16.324791666667cm" svg:height="1.4022916666667cm"><draw:image xlink:href="Pictures/526baba19988175f64ad9dea2607a7c5.png" xlink:type="simple" xlink:show="embed" xlink:actuate="onLoad"/></draw:frame></text:p>
      <text:p text:style-name="Text_20_body">
<text:a xlink:type="simple" xlink:href="https://docs.activeprolearn.com/doku.php?id=local:shop:structure:processes:tracing" text:style-name="Internet_20_link" text:visited-style-name="Visited_20_Internet_20_Link">Voir la fiche de structure</text:a></text:p>
      <text:p text:style-name="Horizontal_20_Line"/>
      <text:p text:style-name="Text_20_body"><text:a xlink:type="simple" xlink:href="https://docs.activeprolearn.com/doku.php?id=local:shop:userguide:salesadmin" text:style-name="Internet_20_link" text:visited-style-name="Visited_20_Internet_20_Link">Retour configuration et mise en œuvre d'une offre commerciale</text:a> - 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5::59:39</meta:creation-date>
    <dc:creator>Generated</dc:creator>
    <dc:date>2026-08-30T15::59:39</dc:date>
    <dc:language>en-US</dc:language>
    <meta:editing-cycles>1</meta:editing-cycles>
    <meta:editing-duration>PT0S</meta:editing-duration>
    <dc:title>local:shop:setup:scan</dc:title>
  </office:meta>
</office:document-meta>
</file>