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svg+xml" manifest:full-path="Pictures/e06de6ef5776043e56e856ebe5c29270.svg"/>
  <manifest:file-entry manifest:media-type="image/png" manifest:full-path="Pictures/887958d30d5fed379e25564344a60d3f.png"/>
  <manifest:file-entry manifest:media-type="image/png" manifest:full-path="Pictures/c363e2f949e30c10331bb2b609f11d55.png"/>
  <manifest:file-entry manifest:media-type="image/png" manifest:full-path="Pictures/65aef724673e4187c19411a5f4bb7784.png"/>
  <manifest:file-entry manifest:media-type="image/jpeg" manifest:full-path="Pictures/c0d3708d2316e15597bd342ddc19820b.jpg"/>
  <manifest:file-entry manifest:media-type="image/png" manifest:full-path="Pictures/d0c4afee4a26a2ce8f435f90e2cf2428.png"/>
  <manifest:file-entry manifest:media-type="image/png" manifest:full-path="Pictures/9723d6fb4d0b2f56d00393e7227517aa.png"/>
  <manifest:file-entry manifest:media-type="image/png" manifest:full-path="Pictures/91a4f6677d9d2d0c3b7f01ca2dc824e5.png"/>
  <manifest:file-entry manifest:media-type="image/png" manifest:full-path="Pictures/eff8e7184bafa0353889e7ca250285b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shop:setup:products"/><text:bookmark-start text:name="__RefHeading___back_officeconfiguration_et_mise_en_oeuvre_d_une_offre_commerciale_1"/><text:bookmark-start text:name="back_officeconfiguration_et_mise_en_oeuvre_d_une_offre_commerciale"/>Back Office : Configuration et mise en oeuvre d'une offre commerciale<text:bookmark-end text:name="__RefHeading___back_officeconfiguration_et_mise_en_oeuvre_d_une_offre_commerciale_1"/><text:bookmark-end text:name="back_officeconfiguration_et_mise_en_oeuvre_d_une_offre_commerciale"/></text:h>
      <text:h text:style-name="Heading_20_2" text:outline-level="2"><text:bookmark-start text:name="__RefHeading___creer_des_produits_simples_2"/><text:bookmark-start text:name="creer_des_produits_simples"/>Créer des produits simples<text:bookmark-end text:name="__RefHeading___creer_des_produits_simples_2"/><text:bookmark-end text:name="creer_des_produits_simples"/></text:h>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 La création de produits s'effectue via le backoffice du catalogue de votre boutique. On entend par produit simple, un produit qui n'est ni un lot, ni le fruit d'un assemblage.</text:p>
      <text:h text:style-name="Heading_20_3" text:outline-level="3"><text:bookmark-start text:name="__RefHeading___acces_4"/><text:bookmark-start text:name="acces"/>Accès<text:bookmark-end text:name="__RefHeading___acces_4"/><text:bookmark-end text:name="acces"/></text:h>
      <text:p text:style-name="Text_20_body">Allez sur votre boutique en mode connecté, suivez le lien “Allez au backoffice” et suivez le lien “Nouveau produit”.</text:p>
      <text:p text:style-name="Text_20_body"><draw:frame draw:style-name="media" draw:name="1" text:anchor-type="as-char" draw:z-index="1" svg:width="" svg:rel-width="100%" svg:height="0cm"><draw:image xlink:href="Pictures/e06de6ef5776043e56e856ebe5c29270.svg" xlink:type="simple" xlink:show="embed" xlink:actuate="onLoad"/></draw:frame> Astuce : Pour gagner du temps, quand vous aurez créé un premier produit,  vous pourrez ensuite dupliquer votre produit et en modifier justes les réglages utiles pour gérer le second ainsi créé. Notez bien que l'identification de produit doit être unique.</text:p>
      <text:p text:style-name="Text_20_body"><draw:frame draw:style-name="mediacenter" draw:name="2" text:anchor-type="paragraph" draw:z-index="2" svg:width="21.166666666667cm" style:rel-width="100%" svg:height="0.62583597324886cm" style:rel-height="scale"><draw:image xlink:href="Pictures/887958d30d5fed379e25564344a60d3f.png" xlink:type="simple" xlink:show="embed" xlink:actuate="onLoad"/></draw:frame></text:p>
      <text:p text:style-name="Text_20_body"><text:span text:style-name="Strong_20_Emphasis">Après avoir suivi le lien “Nouveau produit” puis renseignez les différents éléments demandés : </text:span></text:p>
      <text:h text:style-name="Heading_20_3" text:outline-level="3"><text:bookmark-start text:name="__RefHeading___general_5"/><text:bookmark-start text:name="general"/>Général<text:bookmark-end text:name="__RefHeading___general_5"/><text:bookmark-end text:name="general"/></text:h>
      <text:p text:style-name="Text_20_body"><draw:frame draw:style-name="media" draw:name="3" text:anchor-type="as-char" draw:z-index="3" svg:width="15.875cm" svg:height="5.7095990279465cm"><draw:image xlink:href="Pictures/c363e2f949e30c10331bb2b609f11d55.png" xlink:type="simple" xlink:show="embed" xlink:actuate="onLoad"/></draw:frame></text:p>
      <text:list text:style-name="List_20_1" text:continue-numbering="false">
        <text:list-item>
          <text:p text:style-name="List_20_1_Content_First"> <text:span text:style-name="Strong_20_Emphasis">Code produit :</text:span> Doit être unique</text:p>
        </text:list-item>
        <text:list-item>
          <text:p text:style-name="List_20_1_Content"> <text:span text:style-name="Strong_20_Emphasis">Nom du produit :</text:span> Texte libre</text:p>
        </text:list-item>
        <text:list-item>
          <text:p text:style-name="List_20_1_Content"> <text:span text:style-name="Strong_20_Emphasis">Description :</text:span> Texte libre descriptif du produit, html possible</text:p>
        </text:list-item>
        <text:list-item>
          <text:p text:style-name="List_20_1_Content_Last"> <text:span text:style-name="Strong_20_Emphasis">Statut du produit :</text:span> Choisir l'état du produit créé :  prévision, disponible, dispo(interne), suspendu, réappro, épuisé.</text:p>
        </text:list-item>
      </text:list>
      <text:h text:style-name="Heading_20_3" text:outline-level="3"><text:bookmark-start text:name="__RefHeading___comportement_6"/><text:bookmark-start text:name="comportement"/>Comportement<text:bookmark-end text:name="__RefHeading___comportement_6"/><text:bookmark-end text:name="comportement"/></text:h>
      <text:p text:style-name="Text_20_body"><draw:frame draw:style-name="media" draw:name="4" text:anchor-type="as-char" draw:z-index="4" svg:width="13.229166666667cm" svg:height="6.7059643995749cm"><draw:image xlink:href="Pictures/65aef724673e4187c19411a5f4bb7784.png" xlink:type="simple" xlink:show="embed" xlink:actuate="onLoad"/></draw:frame></text:p>
      <text:list text:style-name="List_20_1" text:continue-numbering="false">
        <text:list-item>
          <text:p text:style-name="List_20_1_Content_First"> <text:span text:style-name="Strong_20_Emphasis">Stock :</text:span> Si vous assurez une gestion des stocks, indiquez la quantité en stock au moment de la création du produit au catalogue.</text:p>
        </text:list-item>
        <text:list-item>
          <text:p text:style-name="List_20_1_Content"> <text:span text:style-name="Strong_20_Emphasis">Ventes :</text:span> Si vous vendez des produits physiques, la quantité vendue s'incrémente et la quantité en stock se décrémente. Peut servir d'indicateur en cas de prospective ou d'objectif de ventes.</text:p>
        </text:list-item>
        <text:list-item>
          <text:p text:style-name="List_20_1_Content"> <text:span text:style-name="Strong_20_Emphasis">Quantités max par transactions :</text:span> Choisir dans la liste de 1 à Illimité.</text:p>
        </text:list-item>
        <text:list-item>
          <text:p text:style-name="List_20_1_Content_Last"> <text:span text:style-name="Strong_20_Emphasis">Seulement pour les utilisateurs :</text:span> Il s'agit du choix de visibilité et de condition d'accès au produit. Produit visibles sur la boutique en mode connecté, indifférent(les deux possibles donc), ou non connecté à Moodle. Le choix du produit seulement pour les utilisateurs “Client”, signifie que ce produit est réservé aux utilisateurs avec un compte client sur l'interface backoffice. </text:p>
        </text:list-item>
      </text:list>
      <text:p text:style-name="Text_20_body"><text:span text:style-name="Emphasis"><text:span text:style-name="Strong_20_Emphasis">Exemple :</text:span></text:span> J'ai un compte client renseigné dans le backoffice boutique, et j'ai le rôle client sur l'espace support de la boutique. (ce qui veut dire que j'ai un compte moodle par ailleurs).
J'achète un produit connecté à Moodle, qui est réservé aux “clients”  et qui est de type “mise en place d'une session de formation”, je n'aurai pas à désigner de manager pour la session que j'acquiers, et je serai automatiquement enrolé comme enseignant sur le ou les cours achetés.</text:p>
      <text:list text:style-name="List_20_1" text:continue-numbering="false">
        <text:list-item>
          <text:p text:style-name="List_20_1_Content_First">  <text:span text:style-name="Strong_20_Emphasis">Mot de passe:</text:span> Mot de passe éventuel d'accès au produit.</text:p>
        </text:list-item>
        <text:list-item>
          <text:p text:style-name="List_20_1_Content">  <text:span text:style-name="Strong_20_Emphasis">Catégorie:</text:span> Affectation du produit à la catégorie ou famille de produit à afficher en frontal de boutique.</text:p>
        </text:list-item>
        <text:list-item>
          <text:p text:style-name="List_20_1_Content_Last">  <text:span text:style-name="Strong_20_Emphasis">Assemblage :</text:span> On regarde ici si le produit appartient à un groupe possible. Si le produit n'appartient pas à un groupe, c'est le mode “Hors assemblage” qui s'applique.</text:p>
        </text:list-item>
      </text:list>
      <text:p text:style-name="Horizontal_20_Line"/>
      <text:h text:style-name="Heading_20_3" text:outline-level="3"><text:bookmark-start text:name="__RefHeading___parametres_financiers_7"/><text:bookmark-start text:name="parametres_financiers"/>Paramètres financiers<text:bookmark-end text:name="__RefHeading___parametres_financiers_7"/><text:bookmark-end text:name="parametres_financiers"/></text:h>
      <text:list text:style-name="List_20_1" text:continue-numbering="false">
        <text:list-item>
          <text:p text:style-name="LastListParagraph_List_20_1_Content_First"> <text:span text:style-name="Strong_20_Emphasis">Prix unitaire HT : </text:span> Prix hors taxe du produit. Il est possible de saisir jusqu'à 5 tarifs HT au total.</text:p>
        </text:list-item>
      </text:list>
      <text:p text:style-name="Text_20_body">Le premier est celui sans remise, les suivants sont ceux par tranches de quantités d'achat avec un prix associé. Dans tous les cas vous ne pouvez saisir que le prix associé à la tranche (colonne de gauche) et la fin de tranche (colonne de droite - le début de tranche est toujours soit 0, soit la fin de la tranche précédente + 1)</text:p>
      <text:list text:style-name="List_20_1" text:continue-numbering="false">
        <text:list-item>
          <text:p text:style-name="List_20_1_Content_First"> Une tranche à 0 euros est ignorée.</text:p>
        </text:list-item>
        <text:list-item>
          <text:p text:style-name="List_20_1_Content"> Une tranche commençant par 0 ou vide est ignorée.</text:p>
        </text:list-item>
        <text:list-item>
          <text:p text:style-name="List_20_1_Content_Last"> Une tranche terminant par 0 vaut pour “toute quantité au dessus du min”.</text:p>
        </text:list-item>
      </text:list>
      <text:p text:style-name="Text_20_body">L'affichage TTC est calculé pour information.   </text:p>
      <text:list text:style-name="List_20_1" text:continue-numbering="false">
        <text:list-item>
          <text:p text:style-name="LastListParagraph_List_20_1_Content_First"> <text:span text:style-name="Strong_20_Emphasis">Code taxe :</text:span> Taxe appliquée sur le produit. Si les taxes ont été crées en amont via le menu “gérer les taxes” du plugin, il suffit de faire son choix dans la liste déroulante. </text:p>
        </text:list-item>
      </text:list>
      <text:p text:style-name="Text_20_body"><draw:frame draw:style-name="media" draw:name="5" text:anchor-type="as-char" draw:z-index="5" svg:width="15.583958333333cm" svg:height="8.89cm"><draw:image xlink:href="Pictures/c0d3708d2316e15597bd342ddc19820b.jpg" xlink:type="simple" xlink:show="embed" xlink:actuate="onLoad"/></draw:frame></text:p>
      <text:p text:style-name="Horizontal_20_Line"/>
      <text:h text:style-name="Heading_20_3" text:outline-level="3"><text:bookmark-start text:name="__RefHeading___ressources_associees_8"/><text:bookmark-start text:name="ressources_associees"/>Ressources associées<text:bookmark-end text:name="__RefHeading___ressources_associees_8"/><text:bookmark-end text:name="ressources_associees"/></text:h>
      <text:p text:style-name="Text_20_body">La catégorie des produits se crée en amont via le menu “gérer les taxes” du plugin local </text:p>
      <text:list text:style-name="List_20_1" text:continue-numbering="false">
        <text:list-item>
          <text:p text:style-name="List_20_1_Content_First">  <text:span text:style-name="Strong_20_Emphasis">Brochure :</text:span> Apparait en frontal de boutique sur lien “télécharger la brochure” - Exemple : y glisser le pdf de brochure du produit à la vente.</text:p>
        </text:list-item>
        <text:list-item>
          <text:p text:style-name="List_20_1_Content">  <text:span text:style-name="Strong_20_Emphasis">Image :</text:span> Image du produit. Format GIF, JPG ou PNG . Elle apparait en lightbox en frontal de boutique au clic sur cette dernière. </text:p>
        </text:list-item>
        <text:list-item>
          <text:p text:style-name="List_20_1_Content_Last">  <text:span text:style-name="Strong_20_Emphasis">Vignette :</text:span> La vignette est illustrative du produit. Elle doit être de 150×150 pixels avec fond transparent.</text:p>
        </text:list-item>
      </text:list>
      <text:p text:style-name="Text_20_body">Exemple de vignette :<draw:frame draw:style-name="media" draw:name="6" text:anchor-type="as-char" draw:z-index="6" svg:width="2.6458333333333cm" style:rel-width="100%" svg:height="2.5159764826176cm" style:rel-height="scale"><draw:image xlink:href="Pictures/d0c4afee4a26a2ce8f435f90e2cf2428.png" xlink:type="simple" xlink:show="embed" xlink:actuate="onLoad"/></draw:frame></text:p>
      <text:list text:style-name="List_20_1" text:continue-numbering="false">
        <text:list-item>
          <text:p text:style-name="LastListParagraph_List_20_1_Content_First">  <text:span text:style-name="Strong_20_Emphasis">Icône d'unité de vente :</text:span> L’icône choisie pour faire afficher la quantité en frontal de boutique à chaque ajout d’un item du produit dans le panier.</text:p>
        </text:list-item>
      </text:list>
      <text:p text:style-name="Text_20_body">Exemple d'icône d'unité de vente :</text:p>
      <text:p text:style-name="Text_20_body"><draw:frame draw:style-name="medialeft" draw:name="7" text:anchor-type="paragraph" draw:z-index="7" svg:width="1.3229166666667cm" svg:height="1.0970528455285cm"><draw:image xlink:href="Pictures/9723d6fb4d0b2f56d00393e7227517aa.png" xlink:type="simple" xlink:show="embed" xlink:actuate="onLoad"/></draw:frame></text:p>
      <text:p text:style-name="Text_20_body"> *  <text:span text:style-name="Strong_20_Emphasis">Texte des conditions de vente et d'utilisation:</text:span> Les conditions de vente spécifique de chaque produit  seront agrégés avec les conditions générales de  vente du catalogue concerné,  juste avant la phase de confirmation de prise de commande.</text:p>
      <text:p text:style-name="Text_20_body"><draw:frame draw:style-name="mediacenter" draw:name="8" text:anchor-type="paragraph" draw:z-index="8" svg:width="21.166666666667cm" style:rel-width="100%" svg:height="15.545643153527cm" style:rel-height="scale"><draw:image xlink:href="Pictures/91a4f6677d9d2d0c3b7f01ca2dc824e5.png" xlink:type="simple" xlink:show="embed" xlink:actuate="onLoad"/></draw:frame></text:p>
      <text:p text:style-name="Horizontal_20_Line"/>
      <text:h text:style-name="Heading_20_3" text:outline-level="3"><text:bookmark-start text:name="__RefHeading___automation_9"/><text:bookmark-start text:name="automation"/>Automation<text:bookmark-end text:name="__RefHeading___automation_9"/><text:bookmark-end text:name="automation"/></text:h>
      <text:list text:style-name="List_20_1" text:continue-numbering="false">
        <text:list-item>
          <text:p text:style-name="LastListParagraph_List_20_1_Content_First">  <text:span text:style-name="Strong_20_Emphasis">Données à fournir par le client :</text:span> Produit qui nécessite des information  du client pour être réalisé.</text:p>
        </text:list-item>
      </text:list>
      <text:p text:style-name="Text_20_body">Exemple : Renouvellement de produit : nom du produit à renouveler : Augmenter la durée d’inscription à une formation.</text:p>
      <text:list text:style-name="List_20_1" text:continue-numbering="false">
        <text:list-item>
          <text:p text:style-name="LastListParagraph_List_20_1_Content_First">  <text:span text:style-name="Strong_20_Emphasis">Activer le traitement d' achat :</text:span> Si un seul produit simple : Mise en place d’une session de formation.</text:p>
        </text:list-item>
      </text:list>
      <text:p text:style-name="Text_20_body">Si le produit est constitué de  plusieurs produits différents au même prix unitaire : Ajout de sièges non affectés.</text:p>
      <text:list text:style-name="List_20_1" text:continue-numbering="false">
        <text:list-item>
          <text:p text:style-name="LastListParagraph_List_20_1_Content_First">  <text:span text:style-name="Strong_20_Emphasis">Paramètres du gestionnaire :</text:span> Ici on relie le produit au(x)cours Moodle concerné(s) en précisant le cas échéant les paramètres supplémentaires comme la durée, le groupe.</text:p>
        </text:list-item>
      </text:list>
      <text:p text:style-name="Text_20_body">Certains gestionnaires d'action génériques prennent des paramètres. Ce champ permet de passer des valeurs spécifiques selon l'instance de produit. Par exemple, un gestionnaire d'action générique qui donne l'accès étudiant à un cours a besoin de connaitre l'id ou le nom du cours qui est concerné. Ce champ permettra de le spécifier produit par produit.</text:p>
      <text:p text:style-name="Text_20_body">La forme générale des paramètres est une liste de paramètres nommés “à la façon” d'une URL : 'param1=value1&amp;param2=value2…'</text:p>
      <text:p text:style-name="Text_20_body">Certains paramètres sont systématiques à tous les gestionnaires standard :</text:p>
      <text:p text:style-name="Preformatted_20_Text"><text:s text:c="2"/>'customersupport=&lt;%courseid%&gt;'</text:p>
      <text:p text:style-name="Text_20_body">Détermine le cours qui sera utilisé pour accueillir le client dans un espace support. S'il n'est pas défini, aucun espace support ne sera mise en place.</text:p>
      <text:h text:style-name="Heading_20_4" text:outline-level="4"><text:bookmark-start text:name="__RefHeading___gestionnaire_generiqueinscription_dans_un_cours_10"/><text:bookmark-start text:name="gestionnaire_generiqueinscription_dans_un_cours"/>Gestionnaire générique : Inscription dans un cours<text:bookmark-end text:name="__RefHeading___gestionnaire_generiqueinscription_dans_un_cours_10"/><text:bookmark-end text:name="gestionnaire_generiqueinscription_dans_un_cours"/></text:h>
      <text:p text:style-name="Text_20_body">Paramètres du gestionnaire</text:p>
      <text:p text:style-name="Preformatted_20_Text"><text:s text:c="2"/>'coursename=&lt;%shortname du cours%&gt;'</text:p>
      <text:p text:style-name="Text_20_body">Le nom court du cours étant unique dans Moodle, il ne peut y avoir ambiguïté.</text:p>
      <text:p text:style-name="Preformatted_20_Text"><text:s text:c="2"/>'role=&lt;%nom court du role (ex:student)%&gt;'</text:p>
      <text:p text:style-name="Text_20_body">Le nom court du rôle à attribuer</text:p>
      <text:p text:style-name="Preformatted_20_Text"><text:s text:c="2"/>'duration=&lt;%duree en jours%&gt;'</text:p>
      <text:p text:style-name="Text_20_body">La durée est effective à partir de la date d'exécution du gestionnaire.</text:p>
      <text:h text:style-name="Heading_20_4" text:outline-level="4"><text:bookmark-start text:name="__RefHeading___gestionnaire_generiquecreation_d_un_cours_version_pro_11"/><text:bookmark-start text:name="gestionnaire_generiquecreation_d_un_cours_version_pro"/>Gestionnaire générique : Création d'un cours (version pro)<text:bookmark-end text:name="__RefHeading___gestionnaire_generiquecreation_d_un_cours_version_pro_11"/><text:bookmark-end text:name="gestionnaire_generiquecreation_d_un_cours_version_pro"/></text:h>
      <text:p text:style-name="Text_20_body">Paramètres du gestionnaire</text:p>
      <text:p text:style-name="Preformatted_20_Text"><text:s text:c="2"/>'template=&lt;%shortname du gabarit%&gt;'</text:p>
      <text:p text:style-name="Text_20_body">Le nom court du cours étant unique dans Moodle, il ne peut y avoir ambiguité</text:p>
      <text:p text:style-name="Preformatted_20_Text"><text:s text:c="2"/>'categoryid=&lt;%id de catégorie%&gt;'</text:p>
      <text:p text:style-name="Text_20_body">L'ID numérique de la catégorie dans laquelle le cours doit être créé. Le propriétaire du produit doit être Créateur de cours (ou avoir les capacités adéquates) dans cette catégorie pour que le produit puisse se réaliser.</text:p>
      <text:p text:style-name="Preformatted_20_Text"><text:s text:c="2"/>'duration=&lt;%duree en jours%&gt;'</text:p>
      <text:p text:style-name="Text_20_body">La durée est effective à partir de l'exécution du gestionnaire.</text:p>
      <text:p text:style-name="Preformatted_20_Text"><text:s text:c="2"/>'groupname=&lt;%nom du groupe%&gt;'</text:p>
      <text:p text:style-name="Text_20_body">Le groupe est créé à partir de l'exécution du gestionnaire.</text:p>
      <text:h text:style-name="Heading_20_4" text:outline-level="4"><text:bookmark-start text:name="__RefHeading___gestionnaire_generiquecreation_d_une_categorie_version_pro_12"/><text:bookmark-start text:name="gestionnaire_generiquecreation_d_une_categorie_version_pro"/>Gestionnaire générique : Création d'une catégorie (version pro)<text:bookmark-end text:name="__RefHeading___gestionnaire_generiquecreation_d_une_categorie_version_pro_12"/><text:bookmark-end text:name="gestionnaire_generiquecreation_d_une_categorie_version_pro"/></text:h>
      <text:p text:style-name="Text_20_body">Paramètres du gestionnaire</text:p>
      <text:p text:style-name="Preformatted_20_Text"><text:s text:c="2"/>'parentcategory=&lt;%categoryid%&gt;'</text:p>
      <text:p text:style-name="Text_20_body">La catégorie parente où sera créée la sous-categorie au nom du client. Le propriétaire du produit doit avoir un role de Gestionnaire ou les capacités adéquates pour permettre au produit d'être réalisé.</text:p>
      <text:h text:style-name="Heading_20_4" text:outline-level="4"><text:bookmark-start text:name="__RefHeading___gestionnaire_generiqueassignation_d_un_role_sur_un_contexte_13"/><text:bookmark-start text:name="gestionnaire_generiqueassignation_d_un_role_sur_un_contexte"/>Gestionnaire générique : Assignation d'un rôle sur un contexte<text:bookmark-end text:name="__RefHeading___gestionnaire_generiqueassignation_d_un_role_sur_un_contexte_13"/><text:bookmark-end text:name="gestionnaire_generiqueassignation_d_un_role_sur_un_contexte"/></text:h>
      <text:p text:style-name="Text_20_body">Paramètres du gestionnaire</text:p>
      <text:p text:style-name="Preformatted_20_Text"><text:s text:c="2"/>'contextlevel=&lt;%contextlevelID%&gt;'<text:s text:c="3"/>(10 = système, 40 = catégorie, 50 = cours, 70 = module,80 = bloc)</text:p>
      <text:p text:style-name="Text_20_body">Le niveau de contexte</text:p>
      <text:p text:style-name="Preformatted_20_Text"><text:s text:c="2"/>'instance=&lt;%instanceID%&gt;'</text:p>
      <text:p text:style-name="Text_20_body">L'ID d'instance de l'objet selon le niveau de contexte (par exemple l'id du cours pour le niveau 50). Le propriétaire du produit doit avoir des capacités adéquates sur le contexte désigné.</text:p>
      <text:p text:style-name="Preformatted_20_Text"><text:s text:c="2"/>'role=&lt;%roleshortname%&gt;'</text:p>
      <text:p text:style-name="Text_20_body">Le nom abrégé du rôle à assigner.</text:p>
      <text:p text:style-name="Text_20_body"><text:span text:style-name="Emphasis"><text:span text:style-name="Strong_20_Emphasis">Exemple d'affectation d’un rôle qui n’est pas celui par défaut dans le parcours  (teacher/enseignant)</text:span> 
 &amp;supervisor=teacher2 ou autre exemple &amp;supervisor=coursecreator</text:span></text:p>
      <text:p text:style-name="Text_20_body"><text:span text:style-name="Emphasis"><text:span text:style-name="Strong_20_Emphasis">Exemple pour un produit vendu par 100 dont les sièges sont assignés aux apprenants après la vente du produit de formation :</text:span> packsize=100&amp;courselist=nom-abrégé-du-cours&amp;customersupport= nom-abrégé-du-cours-support</text:span></text:p>
      <text:p text:style-name="Text_20_body"><text:span text:style-name="Emphasis"><text:span text:style-name="Strong_20_Emphasis">Exemple pour un  produit constitué de  plusieurs produits différents (tjrs au même prix unitaire chaque), on sépare dans courselist les produits accessibles par des virgules :</text:span> packsize=10&amp;courselist=nom-abrégé-du-cours1,nom-abrégé-du-cours2,nom-abrégé-du-cours3&amp;customersupport=nom-abrégé-du-cours-support</text:span></text:p>
      <text:p text:style-name="Text_20_body">Nota : On peut remplacer courselist liste des items : possible par un pattern MySQL
select a% tous les produits qui commence par a
Exemple  : courselist=a%</text:p>
      <text:p text:style-name="Text_20_body"><text:span text:style-name="Emphasis"><text:span text:style-name="Strong_20_Emphasis">Exemple pour un seul produit et accès au cours support:</text:span> Nom abrégé du parcours concerné (shortname), et nom du cours support client concerné (shortname) :coursename=nom-abrégé-du-cours&amp;customersupport=nom-abrégé-du-cours-support</text:span></text:p>
      <text:list text:style-name="List_20_1" text:continue-numbering="false">
        <text:list-item>
          <text:p text:style-name="LastListParagraph_List_20_1_Content_First">  <text:span text:style-name="Strong_20_Emphasis">La quantité adresse des sièges :</text:span> Choisir dans la liste déroulante : </text:p>
        </text:list-item>
      </text:list>
      <text:p text:style-name="Text_20_body">Non : Pour un seul produit - Oui : Pour plusieurs produits</text:p>
      <text:p text:style-name="Text_20_body">Non : pour un lot car les sièges sont affectés plus tard</text:p>
      <text:p text:style-name="Text_20_body">Un siège par ordre d’achat : en cas de vente à la durée d’un produit par exemple.</text:p>
      <text:list text:style-name="List_20_1" text:continue-numbering="false">
        <text:list-item>
          <text:p text:style-name="LastListParagraph_List_20_1_Content_First">  <text:span text:style-name="Strong_20_Emphasis">Renouvelable :</text:span> Cocher ou non la case</text:p>
        </text:list-item>
      </text:list>
      <text:p text:style-name="Text_20_body">Lorsqu'un produit est marqué comme renouvelable, cela suppose qu'une durée de vie du produit a pu être définie, comptée à partir de la date d'achat (en général). </text:p>
      <text:p text:style-name="Text_20_body">Ceci doit être géré par le gestionnaire d'achat lié au produit, et paramétré en interne par des paramètres du gestionnaire.</text:p>
      <text:p text:style-name="Text_20_body">Tous les gestionnaires standard ne supportent pas nécessairement la notion de durée. Lorsque cette option est utilisée, les interfaces clientes activeront les notifications du cycle de vie du produit, et permettront de renouveler l'achat du même produit pour en étendre la durée. Le client devra alors fournir son code produit disponible dans son interface de support client.</text:p>
      <text:list text:style-name="List_20_1" text:continue-numbering="false">
        <text:list-item>
          <text:p text:style-name="LastListParagraph_List_20_1_Content_First">  <text:span text:style-name="Strong_20_Emphasis">Conditions de vente et d’utilisation :</text:span> Si  spécifique au produit sinon ce sont les conditions générales définie dans les réglages du plugin qui s'appliquent.</text:p>
        </text:list-item>
      </text:list>
      <text:p text:style-name="Text_20_body"><draw:frame draw:style-name="mediacenter" draw:name="9" text:anchor-type="paragraph" draw:z-index="9" svg:width="15.875cm" svg:height="11.711703431373cm"><draw:image xlink:href="Pictures/eff8e7184bafa0353889e7ca250285b1.png" xlink:type="simple" xlink:show="embed" xlink:actuate="onLoad"/></draw:frame></text:p>
      <text:p text:style-name="Horizontal_20_Line"/>
      <text:p text:style-name="Text_20_body">
<text:a xlink:type="simple" xlink:href="https://docs.activeprolearn.com/doku.php?id=local:shop:userguide:salesadmin" text:style-name="Internet_20_link" text:visited-style-name="Visited_20_Internet_20_Link">Retour configuration et mise en œuvre d'une offre commerciale</text:a> -<text:a xlink:type="simple" xlink:href="https://docs.activeprolearn.com/doku.php?id=local:shop" text:style-name="Internet_20_link" text:visited-style-name="Visited_20_Internet_20_Link">Revenir au sommaire du composant Local Shop (Boutique)</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1::43:03</meta:creation-date>
    <dc:creator>Generated</dc:creator>
    <dc:date>2026-08-31T11::43:03</dc:date>
    <dc:language>en-US</dc:language>
    <meta:editing-cycles>1</meta:editing-cycles>
    <meta:editing-duration>PT0S</meta:editing-duration>
    <dc:title>local:shop:setup:products</dc:title>
  </office:meta>
</office:document-meta>
</file>