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569bf8624a71d3f92d718485729bb561.png"/>
  <manifest:file-entry manifest:media-type="image/png" manifest:full-path="Pictures/ad81320f63cd6be7fb1b765ff2097561.png"/>
  <manifest:file-entry manifest:media-type="image/png" manifest:full-path="Pictures/bda6ca7d626b13a31daad62418452ef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local:shop:setup:partners"/><text:bookmark-start text:name="__RefHeading___local_shop_boutiqueguide_d_utilisation_du_back_office_1"/><text:bookmark-start text:name="local_shop_boutiqueguide_d_utilisation_du_back_office"/>Local Shop (Boutique): Guide d'utilisation du Back Office<text:bookmark-end text:name="__RefHeading___local_shop_boutiqueguide_d_utilisation_du_back_office_1"/><text:bookmark-end text:name="local_shop_boutiqueguide_d_utilisation_du_back_office"/></text:h>
      <text:h text:style-name="Heading_20_2" text:outline-level="2"><text:bookmark-start text:name="__RefHeading___back_officeconfiguration_et_mise_en_oeuvre_d_une_offre_commerciale_2"/><text:bookmark-start text:name="back_officeconfiguration_et_mise_en_oeuvre_d_une_offre_commerciale"/>Back Office : Configuration et mise en oeuvre d'une offre commerciale<text:bookmark-end text:name="__RefHeading___back_officeconfiguration_et_mise_en_oeuvre_d_une_offre_commerciale_2"/><text:bookmark-end text:name="back_officeconfiguration_et_mise_en_oeuvre_d_une_offre_commerciale"/></text:h>
      <text:h text:style-name="Heading_20_3" text:outline-level="3"><text:bookmark-start text:name="__RefHeading___acces_via_le_bloc_administration_des_ventes_3"/><text:bookmark-start text:name="acces_via_le_bloc_administration_des_ventes"/>Accès via le bloc Administration des ventes<text:bookmark-end text:name="__RefHeading___acces_via_le_bloc_administration_des_ventes_3"/><text:bookmark-end text:name="acces_via_le_bloc_administration_des_ventes"/></text:h>
      <text:p text:style-name="Text_20_body">Suivez le lien <text:span text:style-name="Strong_20_Emphasis">“Administration des ventes”</text:span> dans le bloc <text:a xlink:type="simple" xlink:href="https://docs.activeprolearn.com/doku.php?id=blocks:shopaccess" text:style-name="Internet_20_link" text:visited-style-name="Visited_20_Internet_20_Link">Services commerciaux (plugin Shop Access)</text:a></text:p>
      <text:p text:style-name="Text_20_body"><draw:frame draw:style-name="mediacenter" draw:name="1" text:anchor-type="paragraph" draw:z-index="1" svg:width="7.8316666666667cm" style:rel-width="100%" svg:height="3.3866666666667cm" style:rel-height="scale"><draw:image xlink:href="Pictures/569bf8624a71d3f92d718485729bb561.png" xlink:type="simple" xlink:show="embed" xlink:actuate="onLoad"/></draw:frame></text:p>
      <text:p text:style-name="Text_20_body">Puis suivez le lien <text:span text:style-name="Strong_20_Emphasis">“Gérer les partenaires” </text:span>sur la page Service commercial.</text:p>
      <text:p text:style-name="Text_20_body">C'est via ce menu que l'ont va gérer la création des partenaires qui seront disponibles ensuite en lien avec les différents produits.</text:p>
      <text:h text:style-name="Heading_20_4" text:outline-level="4"><text:bookmark-start text:name="__RefHeading___introduction_4"/><text:bookmark-start text:name="introduction"/>Introduction<text:bookmark-end text:name="__RefHeading___introduction_4"/><text:bookmark-end text:name="introduction"/></text:h>
      <text:p text:style-name="Text_20_body">Le partenaire est au sens “apporteur d'affaire”. A ce titre il peut-être :</text:p>
      <text:list text:style-name="List_20_1" text:continue-numbering="false">
        <text:list-item>
          <text:p text:style-name="List_20_1_Content_First"> Interne (commercial par exemple) et dans ce cas il aura un compte Moodle</text:p>
        </text:list-item>
        <text:list-item>
          <text:p text:style-name="List_20_1_Content_Last"> Externe , et dans ce cas il peut provenir d'un site partenaire, auquel cas il y aura ajout de son referer, voir ci-après</text:p>
        </text:list-item>
      </text:list>
      <text:h text:style-name="Heading_20_4" text:outline-level="4"><text:bookmark-start text:name="__RefHeading___ajout_d_un_partenaire_5"/><text:bookmark-start text:name="ajout_d_un_partenaire"/>Ajout d'un partenaire<text:bookmark-end text:name="__RefHeading___ajout_d_un_partenaire_5"/><text:bookmark-end text:name="ajout_d_un_partenaire"/></text:h>
      <text:p text:style-name="Text_20_body">Ajouter un partenaire en suivant le lien “Ajouter un nouveau partenaire” puis saisissez les attributs suivants:</text:p>
      <text:list text:style-name="List_20_1" text:continue-numbering="false">
        <text:list-item>
          <text:p text:style-name="List_20_1_Content_First"> <text:span text:style-name="Strong_20_Emphasis">Nom du partenaire :</text:span> Texte libre</text:p>
        </text:list-item>
        <text:list-item>
          <text:p text:style-name="List_20_1_Content"> <text:span text:style-name="Strong_20_Emphasis">Clé :</text:span> texte libre, détermine l'identité du partenaire</text:p>
        </text:list-item>
        <text:list-item>
          <text:p text:style-name="List_20_1_Content"> <text:span text:style-name="Strong_20_Emphasis">Referer :</text:span> URl externe d'arrivée</text:p>
        </text:list-item>
        <text:list-item>
          <text:p text:style-name="List_20_1_Content_Last"> <text:span text:style-name="Strong_20_Emphasis">User account : username Moodle
  * </text:span>Partenariat actif:** Cocher pour activer/désactiver le partenariat créé</text:p>
        </text:list-item>
      </text:list>
      <text:p text:style-name="Text_20_body"><draw:frame draw:style-name="mediacenter" draw:name="2" text:anchor-type="paragraph" draw:z-index="2" svg:width="12.170833333333cm" svg:height="11.668125cm"><draw:image xlink:href="Pictures/ad81320f63cd6be7fb1b765ff2097561.png" xlink:type="simple" xlink:show="embed" xlink:actuate="onLoad"/></draw:frame></text:p>
      <text:h text:style-name="Heading_20_4" text:outline-level="4"><text:bookmark-start text:name="__RefHeading___renduexemple_6"/><text:bookmark-start text:name="renduexemple"/>Rendu: Exemple<text:bookmark-end text:name="__RefHeading___renduexemple_6"/><text:bookmark-end text:name="renduexemple"/></text:h>
      <text:p text:style-name="Text_20_body"><draw:frame draw:style-name="mediacenter" draw:name="3" text:anchor-type="paragraph" draw:z-index="3" svg:width="21.166666666667cm" style:rel-width="100%" svg:height="4.2447285778376cm" style:rel-height="scale"><draw:image xlink:href="Pictures/bda6ca7d626b13a31daad62418452efc.png" xlink:type="simple" xlink:show="embed" xlink:actuate="onLoad"/></draw:frame></text:p>
      <text:list text:style-name="List_20_1" text:continue-numbering="false">
        <text:list-item>
          <text:p text:style-name="LastListParagraph_List_20_1_Content_First"> Voir la <text:a xlink:type="simple" xlink:href="https://docs.activeprolearn.com/doku.php?id=block:shopdiscounts" text:style-name="Internet_20_link" text:visited-style-name="Visited_20_Internet_20_Link">gestion des remises pour un partenaire</text:a> donné</text:p>
        </text:list-item>
      </text:list>
      <text:p text:style-name="Horizontal_20_Line"/>
      <text:p text:style-name="Text_20_body"><text:a xlink:type="simple" xlink:href="https://docs.activeprolearn.com/doku.php?id=local:shop:userguide:salesadmin" text:style-name="Internet_20_link" text:visited-style-name="Visited_20_Internet_20_Link">Retour configuration et mise en œuvre d'une offre commerciale</text:a> - <text:a xlink:type="simple" xlink:href="https://docs.activeprolearn.com/doku.php?id=local:shop" text:style-name="Internet_20_link" text:visited-style-name="Visited_20_Internet_20_Link">Revenir au sommaire du composant Local Shop (Boutique)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2::58:42</meta:creation-date>
    <dc:creator>Generated</dc:creator>
    <dc:date>2026-08-31T12::58:42</dc:date>
    <dc:language>en-US</dc:language>
    <meta:editing-cycles>1</meta:editing-cycles>
    <meta:editing-duration>PT0S</meta:editing-duration>
    <dc:title>local:shop:setup:partners</dc:title>
  </office:meta>
</office:document-meta>
</file>