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69bf8624a71d3f92d718485729bb561.png"/>
  <manifest:file-entry manifest:media-type="image/png" manifest:full-path="Pictures/9388dfebdaafb28ff74e5f2f9b74b5e5.png"/>
  <manifest:file-entry manifest:media-type="image/png" manifest:full-path="Pictures/83cf241e4bb4a071516967774cdd8c0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etup:lettering"/><text:bookmark-start text:name="__RefHeading___back_officeconfiguration_et_mise_en_oeuvre_d_une_offre_commerciale_1"/><text:bookmark-start text:name="back_officeconfiguration_et_mise_en_oeuvre_d_une_offre_commerciale"/>Back Office : Configuration et mise en oeuvre d'une offre commerciale<text:bookmark-end text:name="__RefHeading___back_officeconfiguration_et_mise_en_oeuvre_d_une_offre_commerciale_1"/><text:bookmark-end text:name="back_officeconfiguration_et_mise_en_oeuvre_d_une_offre_commerciale"/></text:h>
      <text:h text:style-name="Heading_20_2" text:outline-level="2"><text:bookmark-start text:name="__RefHeading___lettrage_des_factures_2"/><text:bookmark-start text:name="lettrage_des_factures"/>Lettrage des factures<text:bookmark-end text:name="__RefHeading___lettrage_des_factures_2"/><text:bookmark-end text:name="lettrage_des_factures"/></text:h>
      <text:h text:style-name="Heading_20_3" text:outline-level="3"><text:bookmark-start text:name="__RefHeading___lettrer_une_facture_3"/><text:bookmark-start text:name="lettrer_une_facture"/>Lettrer une facture<text:bookmark-end text:name="__RefHeading___lettrer_une_facture_3"/><text:bookmark-end text:name="lettrer_une_facture"/></text:h>
      <text:p text:style-name="Text_20_body">Le lettrage de facture permet d'enregistrer la correspondance entre les factures en ligne de la boutique et un logiciel de facturation externe.</text:p>
      <text:p text:style-name="Text_20_body">Selon les législations, des obligations légales contraignent la numérotation des factures. La boutique en ligne Moodle enregistre des factures en ligne pour la seule activité de vente sur Moodle. Il est indispensable de pouvoir effectuer la correspondance entre les transactions en ligne et les factures “officiellement” établies dans un logiciel de comptabilité.</text:p>
      <text:p text:style-name="Text_20_body">Le lettrage ne peut accepter plusieurs références identiques, et ce quelque soit le catalogue utilisé par la boutique.</text:p>
      <text:h text:style-name="Heading_20_4" text:outline-level="4"><text:bookmark-start text:name="__RefHeading___acces_via_le_bloc_services_commerciaux_4"/><text:bookmark-start text:name="acces_via_le_bloc_services_commerciaux"/>Accès via le bloc Services commerciaux<text:bookmark-end text:name="__RefHeading___acces_via_le_bloc_services_commerciaux_4"/><text:bookmark-end text:name="acces_via_le_bloc_services_commerciaux"/></text:h>
      <text:p text:style-name="Text_20_body">Suivez le lien <text:span text:style-name="Strong_20_Emphasis">“Administration des ventes”</text:span> dans le bloc <text:a xlink:type="simple" xlink:href="https://docs.activeprolearn.com/doku.php?id=blocks:shopaccess" text:style-name="Internet_20_link" text:visited-style-name="Visited_20_Internet_20_Link">Services commerciaux (plugin Shop Access)</text:a></text:p>
      <text:p text:style-name="Text_20_body"><draw:frame draw:style-name="mediacenter" draw:name="1" text:anchor-type="paragraph" draw:z-index="1" svg:width="7.8316666666667cm" style:rel-width="100%" svg:height="3.3866666666667cm" style:rel-height="scale"><draw:image xlink:href="Pictures/569bf8624a71d3f92d718485729bb561.png" xlink:type="simple" xlink:show="embed" xlink:actuate="onLoad"/></draw:frame></text:p>
      <text:p text:style-name="Text_20_body">Puis suivez le lien <text:span text:style-name="Strong_20_Emphasis">“Toutes les factures” </text:span>sur la page Service commercial rubrique Administration des ventes.</text:p>
      <text:p text:style-name="Text_20_body"><draw:frame draw:style-name="mediacenter" draw:name="2" text:anchor-type="paragraph" draw:z-index="2" svg:width="21.166666666667cm" style:rel-width="100%" svg:height="11.667993366501cm" style:rel-height="scale"><draw:image xlink:href="Pictures/9388dfebdaafb28ff74e5f2f9b74b5e5.png" xlink:type="simple" xlink:show="embed" xlink:actuate="onLoad"/></draw:frame></text:p>
      <text:p text:style-name="Text_20_body">Dans la liste des facture listées comme <text:span text:style-name="Strong_20_Emphasis">réalisées</text:span>(COMPLETED)  : </text:p>
      <text:list text:style-name="List_20_1" text:continue-numbering="false">
        <text:list-item>
          <text:p text:style-name="List_20_1_Content_First"> Cliquez sur le numéro de facture concerné dans la liste pour visualiser la facture concernée</text:p>
        </text:list-item>
        <text:list-item>
          <text:p text:style-name="List_20_1_Content"> Dans la zone en haut à droite de la facture saisissez votre lettrage</text:p>
        </text:list-item>
        <text:list-item>
          <text:p text:style-name="List_20_1_Content_Last"> Cliquez sur le bouton “Mettre à jour”</text:p>
        </text:list-item>
      </text:list>
      <text:p text:style-name="Text_20_body"><draw:frame draw:style-name="mediacenter" draw:name="3" text:anchor-type="paragraph" draw:z-index="3" svg:width="21.166666666667cm" style:rel-width="100%" svg:height="2.019600591716cm" style:rel-height="scale"><draw:image xlink:href="Pictures/83cf241e4bb4a071516967774cdd8c0f.png" xlink:type="simple" xlink:show="embed" xlink:actuate="onLoad"/></draw:frame></text:p>
      <text:p text:style-name="Horizontal_20_Line"/>
      <text:p text:style-name="Text_20_body">
<text:a xlink:type="simple" xlink:href="https://docs.activeprolearn.com/doku.php?id=local:shop:userguide:salesadmin" text:style-name="Internet_20_link" text:visited-style-name="Visited_20_Internet_20_Link">Retour configuration et mise en œuvre d'une offre commercial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43:01</meta:creation-date>
    <dc:creator>Generated</dc:creator>
    <dc:date>2026-08-31T11::43:01</dc:date>
    <dc:language>en-US</dc:language>
    <meta:editing-cycles>1</meta:editing-cycles>
    <meta:editing-duration>PT0S</meta:editing-duration>
    <dc:title>local:shop:setup:lettering</dc:title>
  </office:meta>
</office:document-meta>
</file>