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69bf8624a71d3f92d718485729bb561.png"/>
  <manifest:file-entry manifest:media-type="image/png" manifest:full-path="Pictures/9388dfebdaafb28ff74e5f2f9b74b5e5.png"/>
  <manifest:file-entry manifest:media-type="image/png" manifest:full-path="Pictures/aff51215fb434ec90195340eeababa72.png"/>
  <manifest:file-entry manifest:media-type="image/png" manifest:full-path="Pictures/768ed6a4c3f984ca630d91ac447ba3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etup:invoicestatus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modifier_un_etat_de_factures_2"/><text:bookmark-start text:name="modifier_un_etat_de_factures"/>Modifier un état de factures<text:bookmark-end text:name="__RefHeading___modifier_un_etat_de_factures_2"/><text:bookmark-end text:name="modifier_un_etat_de_factures"/></text:h>
      <text:h text:style-name="Heading_20_4" text:outline-level="4"><text:bookmark-start text:name="__RefHeading___acces_via_le_bloc_administration_des_ventes_3"/><text:bookmark-start text:name="acces_via_le_bloc_administration_des_ventes"/>Accès via le bloc Administration des ventes<text:bookmark-end text:name="__RefHeading___acces_via_le_bloc_administration_des_ventes_3"/><text:bookmark-end text:name="acces_via_le_bloc_administration_des_ventes"/></text:h>
      <text:p text:style-name="Text_20_body">Suivez le lien <text:span text:style-name="Strong_20_Emphasis">“Administration des ventes”</text:span> dans le bloc <text:a xlink:type="simple" xlink:href="https://docs.activeprolearn.com/doku.php?id=blocks:shopaccess" text:style-name="Internet_20_link" text:visited-style-name="Visited_20_Internet_20_Link">Services commerciaux (plugin Shop Access)</text:a></text:p>
      <text:p text:style-name="Text_20_body"><draw:frame draw:style-name="mediacenter" draw:name="1" text:anchor-type="paragraph" draw:z-index="1" svg:width="7.8316666666667cm" style:rel-width="100%" svg:height="3.3866666666667cm" style:rel-height="scale"><draw:image xlink:href="Pictures/569bf8624a71d3f92d718485729bb561.png" xlink:type="simple" xlink:show="embed" xlink:actuate="onLoad"/></draw:frame></text:p>
      <text:p text:style-name="Text_20_body">Puis suivez le lien <text:span text:style-name="Strong_20_Emphasis">“Toutes les factures” </text:span>sur la page Service commercial rubrique Administration des ventes.</text:p>
      <text:p text:style-name="Text_20_body"><draw:frame draw:style-name="mediacenter" draw:name="2" text:anchor-type="paragraph" draw:z-index="2" svg:width="21.166666666667cm" style:rel-width="100%" svg:height="11.667993366501cm" style:rel-height="scale"><draw:image xlink:href="Pictures/9388dfebdaafb28ff74e5f2f9b74b5e5.png" xlink:type="simple" xlink:show="embed" xlink:actuate="onLoad"/></draw:frame></text:p>
      <text:h text:style-name="Heading_20_4" text:outline-level="4"><text:bookmark-start text:name="__RefHeading___modifier_un_etat_de_facture_4"/><text:bookmark-start text:name="modifier_un_etat_de_facture"/>Modifier un état de facture<text:bookmark-end text:name="__RefHeading___modifier_un_etat_de_facture_4"/><text:bookmark-end text:name="modifier_un_etat_de_facture"/></text:h>
      <text:list text:style-name="List_20_1" text:continue-numbering="false">
        <text:list-item>
          <text:p text:style-name="LastListParagraph_List_20_1_Content_First"> Cliquez sur le numéro de facture réalisée concernée dans la liste pour la visualiser. Dans cet exemple B-2017-04-27 pour la première de la liste.</text:p>
        </text:list-item>
      </text:list>
      <text:p text:style-name="Text_20_body"><draw:frame draw:style-name="mediacenter" draw:name="3" text:anchor-type="paragraph" draw:z-index="3" svg:width="15.875cm" svg:height="14.351641414141cm"><draw:image xlink:href="Pictures/aff51215fb434ec90195340eeababa72.png" xlink:type="simple" xlink:show="embed" xlink:actuate="onLoad"/></draw:frame></text:p>
      <text:list text:style-name="List_20_1" text:continue-numbering="false">
        <text:list-item>
          <text:p text:style-name="List_20_1_Content_First"> Dépliez le menu “Etats de facture” en bas du document pour voir  les options possibles : “Revenir à l'état” et  “Aller à l'état”.</text:p>
        </text:list-item>
        <text:list-item>
          <text:p text:style-name="List_20_1_Content_Last"> Choisissez l'action à opérer, les options possibles dépendent de l'état au moment où vous opérez pour la facture concerné. </text:p>
        </text:list-item>
      </text:list>
      <text:p text:style-name="Text_20_body">Pour plus d'information sur les états de facture voir <text:a xlink:type="simple" xlink:href="https://docs.activeprolearn.com/doku.php?id=local:shop:structure:classes:bill" text:style-name="Internet_20_link" text:visited-style-name="Visited_20_Internet_20_Link">Concept de Commande/Facture</text:a></text:p>
      <text:p text:style-name="Text_20_body"><draw:frame draw:style-name="mediacenter" draw:name="4" text:anchor-type="paragraph" draw:z-index="4" svg:width="21.166666666667cm" style:rel-width="100%" svg:height="4.3749690210657cm" style:rel-height="scale"><draw:image xlink:href="Pictures/768ed6a4c3f984ca630d91ac447ba30f.png" xlink:type="simple" xlink:show="embed" xlink:actuate="onLoad"/></draw:frame></text:p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02:54</meta:creation-date>
    <dc:creator>Generated</dc:creator>
    <dc:date>2026-08-30T20::02:54</dc:date>
    <dc:language>en-US</dc:language>
    <meta:editing-cycles>1</meta:editing-cycles>
    <meta:editing-duration>PT0S</meta:editing-duration>
    <dc:title>local:shop:setup:invoicestatus</dc:title>
  </office:meta>
</office:document-meta>
</file>