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69bf8624a71d3f92d718485729bb561.png"/>
  <manifest:file-entry manifest:media-type="image/png" manifest:full-path="Pictures/c8b8a44ae4ca36f61b719fcda71e9d2f.png"/>
  <manifest:file-entry manifest:media-type="image/png" manifest:full-path="Pictures/3ec439b0f35a97e9f660d4a4ed0848a5.png"/>
  <manifest:file-entry manifest:media-type="image/png" manifest:full-path="Pictures/55ad24a47168b88a2daec1cd2b9818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etup:discounts"/><text:bookmark-start text:name="__RefHeading___local_shop_boutiqueguide_d_utilisation_du_back_office_1"/><text:bookmark-start text:name="local_shop_boutiqueguide_d_utilisation_du_back_office"/>Local Shop (Boutique): Guide d'utilisation du Back Office<text:bookmark-end text:name="__RefHeading___local_shop_boutiqueguide_d_utilisation_du_back_office_1"/><text:bookmark-end text:name="local_shop_boutiqueguide_d_utilisation_du_back_office"/></text:h>
      <text:h text:style-name="Heading_20_2" text:outline-level="2"><text:bookmark-start text:name="__RefHeading___back_officeconfiguration_et_mise_en_oeuvre_d_une_offre_commerciale_2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2"/><text:bookmark-end text:name="back_officeconfiguration_et_mise_en_oeuvre_d_une_offre_commerciale"/></text:h>
      <text:h text:style-name="Heading_20_3" text:outline-level="3"><text:bookmark-start text:name="__RefHeading___acces_via_le_bloc_administration_des_ventes_3"/><text:bookmark-start text:name="acces_via_le_bloc_administration_des_ventes"/>Accès via le bloc Administration des ventes<text:bookmark-end text:name="__RefHeading___acces_via_le_bloc_administration_des_ventes_3"/><text:bookmark-end text:name="acces_via_le_bloc_administration_des_ventes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s commerciaux (plugin Shop Access)</text:a></text:p>
      <text:p text:style-name="Text_20_body"><draw:frame draw:style-name="mediacenter" draw:name="1" text:anchor-type="paragraph" draw:z-index="1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p text:style-name="Text_20_body">Puis suivez le lien <text:span text:style-name="Strong_20_Emphasis">“gérer les remises” </text:span>sur la page Service commercial.</text:p>
      <text:p text:style-name="Text_20_body">C'est via ce menu que l'ont va gérer la création des remises  qui seront disponibles ensuite pour les différents produits.</text:p>
      <text:h text:style-name="Heading_20_4" text:outline-level="4"><text:bookmark-start text:name="__RefHeading___principe_des_remises_4"/><text:bookmark-start text:name="principe_des_remises"/>Principe des remises<text:bookmark-end text:name="__RefHeading___principe_des_remises_4"/><text:bookmark-end text:name="principe_des_remis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shop:structure:discounts" text:style-name="Internet_20_link" text:visited-style-name="Visited_20_Internet_20_Link">Documentation de structure :Principe de base des remises</text:a></text:p>
        </text:list-item>
      </text:list>
      <text:h text:style-name="Heading_20_4" text:outline-level="4"><text:bookmark-start text:name="__RefHeading___ajout_d_une_remise_5"/><text:bookmark-start text:name="ajout_d_une_remise"/>Ajout d'une remise<text:bookmark-end text:name="__RefHeading___ajout_d_une_remise_5"/><text:bookmark-end text:name="ajout_d_une_remise"/></text:h>
      <text:p text:style-name="Text_20_body"><draw:frame draw:style-name="mediacenter" draw:name="2" text:anchor-type="paragraph" draw:z-index="2" svg:width="21.166666666667cm" style:rel-width="100%" svg:height="4.8875074008289cm" style:rel-height="scale"><draw:image xlink:href="Pictures/c8b8a44ae4ca36f61b719fcda71e9d2f.png" xlink:type="simple" xlink:show="embed" xlink:actuate="onLoad"/></draw:frame></text:p>
      <text:p text:style-name="Text_20_body">Ajouter une zone de remise en suivant le lien “Nouvelle instance de remise” puis saisissez les attributs suivants:</text:p>
      <text:list text:style-name="List_20_1" text:continue-numbering="false">
        <text:list-item>
          <text:p text:style-name="List_20_1_Content_First"> <text:span text:style-name="Strong_20_Emphasis">Ajouter une remise :</text:span> actif</text:p>
        </text:list-item>
        <text:list-item>
          <text:p text:style-name="List_20_1_Content"> <text:span text:style-name="Strong_20_Emphasis">Intitulé de la remise :</text:span> texte libre</text:p>
        </text:list-item>
        <text:list-item>
          <text:p text:style-name="List_20_1_Content"> <text:span text:style-name="Strong_20_Emphasis">Argument :</text:span> Consignes du bloc remises et promos - Exemple : Vous disposez d'un code promo ? Saisissez-le ci-dessous</text:p>
        </text:list-item>
        <text:list-item>
          <text:p text:style-name="List_20_1_Content"> <text:span text:style-name="Strong_20_Emphasis">Taux :</text:span> taux de remise en % - exemple : 20 pour 20%</text:p>
        </text:list-item>
        <text:list-item>
          <text:p text:style-name="List_20_1_Content"> <text:span text:style-name="Strong_20_Emphasis">Algorithme :</text:span> Choisir le type de  remise :</text:p>
          <text:list text:style-name="List_20_1">
            <text:list-item>
              <text:p text:style-name="List_20_1_Content"> <text:span text:style-name="Strong_20_Emphasis">Inconditionnel :</text:span> La remise est appliquée à toutes les commandes.</text:p>
            </text:list-item>
            <text:list-item>
              <text:p text:style-name="List_20_1_Content"> <text:span text:style-name="Strong_20_Emphasis">Par institution :</text:span> La remise est appliquée aux profils acheteurs qui matchent l'institution </text:p>
              <text:list text:style-name="List_20_1">
                <text:list-item>
                  <text:p text:style-name="List_20_1_Content"> donnée d'algorithme – institution.</text:p>
                </text:list-item>
              </text:list>
            </text:list-item>
            <text:list-item>
              <text:p text:style-name="List_20_1_Content"> <text:span text:style-name="Strong_20_Emphasis">Anciens clients :</text:span> La remise est appliquée aux clients connectés dont le compte client est plus vieux que </text:p>
              <text:list text:style-name="List_20_1">
                <text:list-item>
                  <text:p text:style-name="List_20_1_Content">donnée d'algorithme – jours.</text:p>
                </text:list-item>
              </text:list>
            </text:list-item>
            <text:list-item>
              <text:p text:style-name="List_20_1_Content"> <text:span text:style-name="Strong_20_Emphasis">Nombre d'achats :</text:span> La remise est appliquée aux clients connectés dont le compte client a réalisé au moins </text:p>
              <text:list text:style-name="List_20_1">
                <text:list-item>
                  <text:p text:style-name="List_20_1_Content"> donnée d'algorithme – nombre factures.</text:p>
                </text:list-item>
              </text:list>
            </text:list-item>
            <text:list-item>
              <text:p text:style-name="List_20_1_Content"> <text:span text:style-name="Strong_20_Emphasis">Montant commande :</text:span> La remise est appliquée si le montant de la commande atteint un montant de X</text:p>
              <text:list text:style-name="List_20_1">
                <text:list-item>
                  <text:p text:style-name="List_20_1_Content"> donnée d'algorithme – nombre.</text:p>
                </text:list-item>
              </text:list>
            </text:list-item>
            <text:list-item>
              <text:p text:style-name="List_20_1_Content"> <text:span text:style-name="Strong_20_Emphasis">Capacité utilisateur :</text:span> La remise est appliquée si l'utilisateur identifié a une certaine capacité dans le contexte (système par défaut), donc pour les usagers CONNECTES uniquement.</text:p>
              <text:list text:style-name="List_20_1">
                <text:list-item>
                  <text:p text:style-name="List_20_1_Content_Last"> donnée d'algorithme - structure json telle que {“capability”: “capname&gt;”[, “contextid”:“”]}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donnees_specifiques_de_l_algorithme_exemples_6"/><text:bookmark-start text:name="donnees_specifiques_de_l_algorithme_exemples"/>Données spécifiques de l'algorithme, exemples<text:bookmark-end text:name="__RefHeading___donnees_specifiques_de_l_algorithme_exemples_6"/><text:bookmark-end text:name="donnees_specifiques_de_l_algorithme_exemples"/></text:h>
      <text:list text:style-name="List_20_1" text:continue-numbering="false">
        <text:list-item>
          <text:p text:style-name="List_20_1_Content_First"> SFC2020 pour un code promo</text:p>
        </text:list-item>
        <text:list-item>
          <text:p text:style-name="List_20_1_Content"> trainer concept pour un nom d'organisation</text:p>
        </text:list-item>
        <text:list-item>
          <text:p text:style-name="List_20_1_Content_Last"> “capability”: “local/shop”:“seconddiscountagreed” pour une capacité (ici client “silver”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ortée de la remise :</text:span> Toute la commnade ou une partie du catalogue (Dans ce cas choisir les cours concernés dans la liste)</text:p>
        </text:list-item>
      </text:list>
      <text:list text:style-name="List_20_1" text:continue-numbering="false">
        <text:list-item>
          <text:p text:style-name="List_20_1_Content_First"> <text:span text:style-name="Strong_20_Emphasis">Opérateur :</text:span></text:p>
          <text:list text:style-name="List_20_1">
            <text:list-item>
              <text:p text:style-name="List_20_1_Content"> <text:span text:style-name="Strong_20_Emphasis">Accumulatif: (par défaut) :</text:span>  Accumule la remise avec les remises précédentes dans la liste</text:p>
            </text:list-item>
            <text:list-item>
              <text:p text:style-name="List_20_1_Content"> <text:span text:style-name="Strong_20_Emphasis">Remplace et stoppe:</text:span> la remise remplace le calcul précédent de la pile. Toutes les remises antérieures sont annulées. L'évaluation de la liste de remise est stoppée.</text:p>
            </text:list-item>
            <text:list-item>
              <text:p text:style-name="List_20_1_Content"> <text:span text:style-name="Strong_20_Emphasis">Stoppe si s'applique:</text:span> La remise est appliquée en mode cumulatif, puis l'évaluation de la liste est stoppée si la remise était applicable.</text:p>
            </text:list-item>
            <text:list-item>
              <text:p text:style-name="List_20_1_Content_Last"> <text:span text:style-name="Strong_20_Emphasis">Stoppe si ne s'applique pas:</text:span> La remise est appliquée en mode cumulatif, puis l'évaluation de la liste est stoppée si la remise N'était PAS applicable.</text:p>
            </text:list-item>
          </text:list>
        </text:list-item>
      </text:list>
      <text:h text:style-name="Heading_20_4" text:outline-level="4"><text:bookmark-start text:name="__RefHeading___renduexemple_sur_champs_de_profil_organisation_7"/><text:bookmark-start text:name="renduexemple_sur_champs_de_profil_organisation"/>Rendu: Exemple sur champs de profil "organisation"<text:bookmark-end text:name="__RefHeading___renduexemple_sur_champs_de_profil_organisation_7"/><text:bookmark-end text:name="renduexemple_sur_champs_de_profil_organisation"/></text:h>
      <text:p text:style-name="Text_20_body">le champs institution est renseigné dans le profil usager et la remise indique le même libellé dans le champs : “Données spécifiques de l'algorithme”</text:p>
      <text:p text:style-name="Text_20_body"><draw:frame draw:style-name="mediacenter" draw:name="3" text:anchor-type="paragraph" draw:z-index="3" svg:width="7.9375cm" style:rel-width="100%" svg:height="13.184322033898cm" style:rel-height="scale"><draw:image xlink:href="Pictures/3ec439b0f35a97e9f660d4a4ed0848a5.png" xlink:type="simple" xlink:show="embed" xlink:actuate="onLoad"/></draw:frame></text:p>
      <text:h text:style-name="Heading_20_4" text:outline-level="4"><text:bookmark-start text:name="__RefHeading___renduexemple_sur_code_promo_8"/><text:bookmark-start text:name="renduexemple_sur_code_promo"/>Rendu: Exemple sur code promo"<text:bookmark-end text:name="__RefHeading___renduexemple_sur_code_promo_8"/><text:bookmark-end text:name="renduexemple_sur_code_promo"/></text:h>
      <text:p text:style-name="Text_20_body">Vue panier et effet/facture</text:p>
      <text:p text:style-name="Text_20_body"><draw:frame draw:style-name="mediacenter" draw:name="4" text:anchor-type="paragraph" draw:z-index="4" svg:width="15.875cm" svg:height="10.346393034826cm"><draw:image xlink:href="Pictures/55ad24a47168b88a2daec1cd2b98183c.png" xlink:type="simple" xlink:show="embed" xlink:actuate="onLoad"/></draw:frame></text:p>
      <text:h text:style-name="Heading_20_4" text:outline-level="4"><text:bookmark-start text:name="__RefHeading___les_differentes_remises_doc_de_structure_a_transformer_en_doc_d_exemples_concrets_9"/><text:bookmark-start text:name="les_differentes_remises_doc_de_structure_a_transformer_en_doc_d_exemples_concrets"/>Les différentes remises (doc de structure à transformer en doc d'exemples concrets)<text:bookmark-end text:name="__RefHeading___les_differentes_remises_doc_de_structure_a_transformer_en_doc_d_exemples_concrets_9"/><text:bookmark-end text:name="les_differentes_remises_doc_de_structure_a_transformer_en_doc_d_exemples_concrets"/></text:h>
      <text:list text:style-name="List_20_1" text:continue-numbering="false">
        <text:list-item>
          <text:p text:style-name="List_20_1_Content_First"> <text:a xlink:type="simple" xlink:href="https://docs.activeprolearn.com/doku.php?id=local:shop:structure:discounts:unconditional" text:style-name="Internet_20_link" text:visited-style-name="Visited_20_Internet_20_Link">Remise inconditionnelle</text:a></text:p>
        </text:list-item>
        <text:list-item>
          <text:p text:style-name="List_20_1_Content"> <text:a xlink:type="simple" xlink:href="https://docs.activeprolearn.com/doku.php?id=local:shop:structure:discounts:offercode" text:style-name="Internet_20_link" text:visited-style-name="Visited_20_Internet_20_Link">Remise sur code promo</text:a></text:p>
        </text:list-item>
        <text:list-item>
          <text:p text:style-name="List_20_1_Content"> <text:a xlink:type="simple" xlink:href="https://docs.activeprolearn.com/doku.php?id=local:shop:structure:discounts:multipleoffercode" text:style-name="Internet_20_link" text:visited-style-name="Visited_20_Internet_20_Link">Remise sur code promo (multiple)</text:a></text:p>
        </text:list-item>
        <text:list-item>
          <text:p text:style-name="List_20_1_Content"> <text:a xlink:type="simple" xlink:href="https://docs.activeprolearn.com/doku.php?id=local:shop:structure:discounts:partnermultipleoffercode" text:style-name="Internet_20_link" text:visited-style-name="Visited_20_Internet_20_Link">Remise sur codes promo "partenaires"</text:a></text:p>
        </text:list-item>
        <text:list-item>
          <text:p text:style-name="List_20_1_Content"> <text:a xlink:type="simple" xlink:href="https://docs.activeprolearn.com/doku.php?id=local:shop:structure:discounts:orderamountthreshold" text:style-name="Internet_20_link" text:visited-style-name="Visited_20_Internet_20_Link">Remise sur seuil minimal de commande</text:a></text:p>
        </text:list-item>
        <text:list-item>
          <text:p text:style-name="List_20_1_Content"> <text:a xlink:type="simple" xlink:href="https://docs.activeprolearn.com/doku.php?id=local:shop:structure:discounts:usercapability" text:style-name="Internet_20_link" text:visited-style-name="Visited_20_Internet_20_Link">Remise sur présentation de capacité (connectés)</text:a></text:p>
        </text:list-item>
        <text:list-item>
          <text:p text:style-name="List_20_1_Content"> <text:a xlink:type="simple" xlink:href="https://docs.activeprolearn.com/doku.php?id=local:shop:structure:discounts:userinstitution" text:style-name="Internet_20_link" text:visited-style-name="Visited_20_Internet_20_Link">Remise sur institution (profil)</text:a></text:p>
        </text:list-item>
        <text:list-item>
          <text:p text:style-name="List_20_1_Content_Last"> <text:a xlink:type="simple" xlink:href="https://docs.activeprolearn.com/doku.php?id=local:shop:structure:discounts:ordernum" text:style-name="Internet_20_link" text:visited-style-name="Visited_20_Internet_20_Link">Remise sur nombre minimal de commandes</text:a></text:p>
        </text:list-item>
      </text:list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14:13</meta:creation-date>
    <dc:creator>Generated</dc:creator>
    <dc:date>2026-09-01T04::14:13</dc:date>
    <dc:language>en-US</dc:language>
    <meta:editing-cycles>1</meta:editing-cycles>
    <meta:editing-duration>PT0S</meta:editing-duration>
    <dc:title>local:shop:setup:discounts</dc:title>
  </office:meta>
</office:document-meta>
</file>