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636a28d8ec1b806a005136304b960a9.png"/>
  <manifest:file-entry manifest:media-type="image/png" manifest:full-path="Pictures/887958d30d5fed379e25564344a60d3f.png"/>
  <manifest:file-entry manifest:media-type="image/svg+xml" manifest:full-path="Pictures/e06de6ef5776043e56e856ebe5c29270.svg"/>
  <manifest:file-entry manifest:media-type="image/jpeg" manifest:full-path="Pictures/08a1fc99b5058857348ac0d092667dfc.jpg"/>
  <manifest:file-entry manifest:media-type="image/png" manifest:full-path="Pictures/0cd0d8bff90a0b0458af8b32fe5fec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setup:category"/><text:bookmark-start text:name="__RefHeading___back_officeconfiguration_et_mise_en_oeuvre_d_une_offre_commerciale_1"/><text:bookmark-start text:name="back_officeconfiguration_et_mise_en_oeuvre_d_une_offre_commerciale"/>Back Office : Configuration et mise en oeuvre d'une offre commerciale<text:bookmark-end text:name="__RefHeading___back_officeconfiguration_et_mise_en_oeuvre_d_une_offre_commerciale_1"/><text:bookmark-end text:name="back_officeconfiguration_et_mise_en_oeuvre_d_une_offre_commerciale"/></text:h>
      <text:h text:style-name="Heading_20_2" text:outline-level="2"><text:bookmark-start text:name="__RefHeading___creer_des_categories_de_produits_2"/><text:bookmark-start text:name="creer_des_categories_de_produits"/>Créer des catégories de produits<text:bookmark-end text:name="__RefHeading___creer_des_categories_de_produits_2"/><text:bookmark-end text:name="creer_des_categories_de_produits"/></text:h>
      <text:h text:style-name="Heading_20_3" text:outline-level="3"><text:bookmark-start text:name="__RefHeading___acces_3"/><text:bookmark-start text:name="acces"/>Accès<text:bookmark-end text:name="__RefHeading___acces_3"/><text:bookmark-end text:name="acces"/></text:h>
      <text:p text:style-name="Text_20_body">La création de catégorie ou famille de produits s'effectue via le backoffice du catalogue de votre boutique, en suivant le lien “Aller au backoffice”.</text:p>
      <text:p text:style-name="Text_20_body"><draw:frame draw:style-name="mediacenter" draw:name="0" text:anchor-type="paragraph" draw:z-index="0" svg:width="21.166666666667cm" style:rel-width="100%" svg:height="2.1988203957382cm" style:rel-height="scale"><draw:image xlink:href="Pictures/4636a28d8ec1b806a005136304b960a9.png" xlink:type="simple" xlink:show="embed" xlink:actuate="onLoad"/></draw:frame></text:p>
      <text:h text:style-name="Heading_20_3" text:outline-level="3"><text:bookmark-start text:name="__RefHeading___creation_4"/><text:bookmark-start text:name="creation"/>Création<text:bookmark-end text:name="__RefHeading___creation_4"/><text:bookmark-end text:name="creation"/></text:h>
      <text:p text:style-name="Text_20_body">Cliquez ensuite sur le lien <text:span text:style-name="Strong_20_Emphasis">“Edition des catégories”</text:span> puis sur le lien <text:span text:style-name="Strong_20_Emphasis">“Nouvelle catégorie”</text:span>.</text:p>
      <text:p text:style-name="Text_20_body"><draw:frame draw:style-name="medialeft" draw:name="1" text:anchor-type="paragraph" draw:z-index="1" svg:width="21.166666666667cm" style:rel-width="100%" svg:height="0.62583597324886cm" style:rel-height="scale"><draw:image xlink:href="Pictures/887958d30d5fed379e25564344a60d3f.png" xlink:type="simple" xlink:show="embed" xlink:actuate="onLoad"/></draw:frame></text:p>
      <text:p text:style-name="Text_20_body">Choisissez un nom et une description, la visibilité ou non de la catégorie et enfin cliquez sur <text:span text:style-name="Strong_20_Emphasis">“Enregistrer”</text:span>.</text:p>
      <text:p text:style-name="Text_20_body">Le nombre de produits affectés une catégorie apparaitra dans la colonne “Produits dans la catégorie”.</text:p>
      <text:h text:style-name="Heading_20_4" text:outline-level="4"><text:bookmark-start text:name="__RefHeading___modifications_suppression_ordre_5"/><text:bookmark-start text:name="modifications_suppression_ordre"/>Modifications, suppression, ordre<text:bookmark-end text:name="__RefHeading___modifications_suppression_ordre_5"/><text:bookmark-end text:name="modifications_suppression_ordre"/></text:h>
      <text:p text:style-name="Text_20_body">Vous pouvez également modifier (roue crantée), supprimer (Croix)  et ordonner (flèches hautes et basses) vos catégories. </text:p>
      <text:p text:style-name="Text_20_body">Les catégories peuvent également être organisées en sous catégories. Il suffit de désigner la catégorie parente retenue au moment de la création de votre catégorie. (Choix via liste déroulante)</text:p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<text:span text:style-name="Strong_20_Emphasis">Note :</text:span> Une fois les produits créés et affectés à des catégories, leur nombre s'affiche en regard de la catégorie.</text:p>
      <text:p text:style-name="Text_20_body"><draw:frame draw:style-name="mediacenter" draw:name="3" text:anchor-type="paragraph" draw:z-index="3" svg:width="21.166666666667cm" style:rel-width="100%" svg:height="9.2048797990671cm" style:rel-height="scale"><draw:image xlink:href="Pictures/08a1fc99b5058857348ac0d092667dfc.jpg" xlink:type="simple" xlink:show="embed" xlink:actuate="onLoad"/></draw:frame></text:p>
      <text:h text:style-name="Heading_20_4" text:outline-level="4"><text:bookmark-start text:name="__RefHeading___rendu_en_front_office_6"/><text:bookmark-start text:name="rendu_en_front_office"/>Rendu en front Office<text:bookmark-end text:name="__RefHeading___rendu_en_front_office_6"/><text:bookmark-end text:name="rendu_en_front_office"/></text:h>
      <text:p text:style-name="Text_20_body">Les catégories ou familles de produits apparaissent sous forme d'onglets en frontoffice.</text:p>
      <text:p text:style-name="Text_20_body"><draw:frame draw:style-name="mediacenter" draw:name="4" text:anchor-type="paragraph" draw:z-index="4" svg:width="21.166666666667cm" style:rel-width="100%" svg:height="9.3395189003436cm" style:rel-height="scale"><draw:image xlink:href="Pictures/0cd0d8bff90a0b0458af8b32fe5fecef.png" xlink:type="simple" xlink:show="embed" xlink:actuate="onLoad"/></draw:frame></text:p>
      <text:p text:style-name="Horizontal_20_Line"/>
      <text:p text:style-name="Text_20_body">
<text:a xlink:type="simple" xlink:href="https://docs.activeprolearn.com/doku.php?id=local:shop:userguide:salesadmin" text:style-name="Internet_20_link" text:visited-style-name="Visited_20_Internet_20_Link">Retour configuration et mise en œuvre d'une offre commerciale</text:a> -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7:56</meta:creation-date>
    <dc:creator>Generated</dc:creator>
    <dc:date>2026-08-31T07::47:56</dc:date>
    <dc:language>en-US</dc:language>
    <meta:editing-cycles>1</meta:editing-cycles>
    <meta:editing-duration>PT0S</meta:editing-duration>
    <dc:title>local:shop:setup:category</dc:title>
  </office:meta>
</office:document-meta>
</file>