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569bf8624a71d3f92d718485729bb561.png"/>
  <manifest:file-entry manifest:media-type="image/png" manifest:full-path="Pictures/b6139e41ab7482abad42be880f4e0523.png"/>
  <manifest:file-entry manifest:media-type="image/png" manifest:full-path="Pictures/d46ab56c7df8df7613b31682243612f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shop:setup:catalogs"/><text:bookmark-start text:name="__RefHeading___back_officeconfiguration_et_mise_en_oeuvre_d_une_offre_commerciale_1"/><text:bookmark-start text:name="back_officeconfiguration_et_mise_en_oeuvre_d_une_offre_commerciale"/>Back Office : Configuration et mise en oeuvre d'une offre commerciale<text:bookmark-end text:name="__RefHeading___back_officeconfiguration_et_mise_en_oeuvre_d_une_offre_commerciale_1"/><text:bookmark-end text:name="back_officeconfiguration_et_mise_en_oeuvre_d_une_offre_commerciale"/></text:h>
      <text:h text:style-name="Heading_20_2" text:outline-level="2"><text:bookmark-start text:name="__RefHeading___constituer_un_catalogue_de_produits_2"/><text:bookmark-start text:name="constituer_un_catalogue_de_produits"/>Constituer un catalogue de produits<text:bookmark-end text:name="__RefHeading___constituer_un_catalogue_de_produits_2"/><text:bookmark-end text:name="constituer_un_catalogue_de_produits"/></text:h>
      <text:h text:style-name="Heading_20_3" text:outline-level="3"><text:bookmark-start text:name="__RefHeading___introduction_3"/><text:bookmark-start text:name="introduction"/>Introduction<text:bookmark-end text:name="__RefHeading___introduction_3"/><text:bookmark-end text:name="introduction"/></text:h>
      <text:p text:style-name="Text_20_body">Un catalogue va contenir l'ensemble d'une collection de produits. Ces produits peuvent être des produits simples, des lots, des assemblages.</text:p>
      <text:h text:style-name="Heading_20_3" text:outline-level="3"><text:bookmark-start text:name="__RefHeading___via_le_bloc_services_commerciaux_4"/><text:bookmark-start text:name="via_le_bloc_services_commerciaux"/>Via le bloc Services commerciaux<text:bookmark-end text:name="__RefHeading___via_le_bloc_services_commerciaux_4"/><text:bookmark-end text:name="via_le_bloc_services_commerciaux"/></text:h>
      <text:p text:style-name="Text_20_body">Suivez le lien <text:span text:style-name="Strong_20_Emphasis">“Administration des ventes”</text:span> dans le bloc <text:a xlink:type="simple" xlink:href="https://docs.activeprolearn.com/doku.php?id=blocks:shopaccess" text:style-name="Internet_20_link" text:visited-style-name="Visited_20_Internet_20_Link">Services commerciaux (plugin Shop Access)</text:a></text:p>
      <text:p text:style-name="Text_20_body"><draw:frame draw:style-name="mediacenter" draw:name="1" text:anchor-type="paragraph" draw:z-index="1" svg:width="7.8316666666667cm" style:rel-width="100%" svg:height="3.3866666666667cm" style:rel-height="scale"><draw:image xlink:href="Pictures/569bf8624a71d3f92d718485729bb561.png" xlink:type="simple" xlink:show="embed" xlink:actuate="onLoad"/></draw:frame></text:p>
      <text:h text:style-name="Heading_20_3" text:outline-level="3"><text:bookmark-start text:name="__RefHeading___creation_du_catalogue_5"/><text:bookmark-start text:name="creation_du_catalogue"/>Création du catalogue<text:bookmark-end text:name="__RefHeading___creation_du_catalogue_5"/><text:bookmark-end text:name="creation_du_catalogue"/></text:h>
      <text:p text:style-name="Text_20_body">Sur la page d'arrivée, cliquez sur le lien “<text:span text:style-name="Strong_20_Emphasis">Nouveau catalogue</text:span>” et renseignez les éléments demandés :</text:p>
      <text:list text:style-name="List_20_1" text:continue-numbering="false">
        <text:list-item>
          <text:p text:style-name="List_20_1_Content_First"> Nom : Nom libre obligatoire</text:p>
        </text:list-item>
        <text:list-item>
          <text:p text:style-name="List_20_1_Content"> Description : Descriptif général du catalogue,</text:p>
        </text:list-item>
        <text:list-item>
          <text:p text:style-name="List_20_1_Content"> Conditions générales : Conditions générales de vente à distance liées au catalogue,</text:p>
        </text:list-item>
        <text:list-item>
          <text:p text:style-name="List_20_1_Content"> Catalogue  indépendant ou maître.  (Pour en savoir plus, se référer à : <text:a xlink:type="simple" xlink:href="https://docs.activeprolearn.com/doku.php?id=local:shop:setup:slavecats" text:style-name="Internet_20_link" text:visited-style-name="Visited_20_Internet_20_Link">Définir des catalogues esclaves, lier des catalogues</text:a>)</text:p>
        </text:list-item>
        <text:list-item>
          <text:p text:style-name="List_20_1_Content_Last"> Pays de diffusion.</text:p>
        </text:list-item>
      </text:list>
      <text:h text:style-name="Heading_20_4" text:outline-level="4"><text:bookmark-start text:name="__RefHeading___rendu_du_catalogue_6"/><text:bookmark-start text:name="rendu_du_catalogue"/>Rendu du catalogue<text:bookmark-end text:name="__RefHeading___rendu_du_catalogue_6"/><text:bookmark-end text:name="rendu_du_catalogue"/></text:h>
      <text:p text:style-name="Text_20_body">Une fois votre catalogue créé, vous le voyez dans la liste des catalogues produits.</text:p>
      <text:p text:style-name="Text_20_body">Cliquer sur le titre d'un catalogue vous conduit en front office et affiche la liste des produits rattachés à ce catalogue.</text:p>
      <text:list text:style-name="List_20_1" text:continue-numbering="false">
        <text:list-item>
          <text:p text:style-name="List_20_1_Content_First"> Nom du catalogue</text:p>
        </text:list-item>
        <text:list-item>
          <text:p text:style-name="List_20_1_Content"> Descriptif</text:p>
        </text:list-item>
        <text:list-item>
          <text:p text:style-name="List_20_1_Content"> Nombre de catégories au catalogue</text:p>
        </text:list-item>
        <text:list-item>
          <text:p text:style-name="List_20_1_Content_Last"> Nombre de produits</text:p>
        </text:list-item>
      </text:list>
      <text:p text:style-name="Text_20_body">Exemple de rendu :</text:p>
      <text:p text:style-name="Text_20_body"><draw:frame draw:style-name="mediacenter" draw:name="2" text:anchor-type="paragraph" draw:z-index="2" svg:width="21.166666666667cm" style:rel-width="100%" svg:height="4.6999646705529cm" style:rel-height="scale"><draw:image xlink:href="Pictures/b6139e41ab7482abad42be880f4e0523.png" xlink:type="simple" xlink:show="embed" xlink:actuate="onLoad"/></draw:frame></text:p>
      <text:h text:style-name="Heading_20_3" text:outline-level="3"><text:bookmark-start text:name="__RefHeading___modifications_et_reglages_7"/><text:bookmark-start text:name="modifications_et_reglages"/>Modifications et réglages<text:bookmark-end text:name="__RefHeading___modifications_et_reglages_7"/><text:bookmark-end text:name="modifications_et_reglages"/></text:h>
      <text:p text:style-name="Text_20_body">Le ou les catalogues créés peuvent être modifiés via les réglages en cliquant sur la roue crantée à droite du catalogue.</text:p>
      <text:p text:style-name="Text_20_body">C'est notamment là qu'on place les conditions générales de vente à distance spécifiques du catalogue qui devront être acceptées par les clients pour procéder à un achat.</text:p>
      <text:p text:style-name="Text_20_body">La liste des langues que vous allez saisir ici vont déterminer l'affichage du choix du pays à renseigner via une liste déroulante en front de boutique.</text:p>
      <text:p text:style-name="Text_20_body">On saisit également ici le pied de page de facture en mode web.</text:p>
      <text:p text:style-name="Text_20_body"><draw:frame draw:style-name="mediacenter" draw:name="3" text:anchor-type="paragraph" draw:z-index="3" svg:width="21.166666666667cm" style:rel-width="100%" svg:height="16.341163908169cm" style:rel-height="scale"><draw:image xlink:href="Pictures/d46ab56c7df8df7613b31682243612f9.png" xlink:type="simple" xlink:show="embed" xlink:actuate="onLoad"/></draw:frame></text:p>
      <text:p text:style-name="Horizontal_20_Line"/>
      <text:p text:style-name="Text_20_body"><text:a xlink:type="simple" xlink:href="https://docs.activeprolearn.com/doku.php?id=local:shop:userguide:salesadmin" text:style-name="Internet_20_link" text:visited-style-name="Visited_20_Internet_20_Link">Retour configuration et mise en œuvre d'une offre commerciale</text:a> -<text:a xlink:type="simple" xlink:href="https://docs.activeprolearn.com/doku.php?id=local:shop" text:style-name="Internet_20_link" text:visited-style-name="Visited_20_Internet_20_Link">Revenir au sommaire du composant Local Shop (Boutique)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4::28:12</meta:creation-date>
    <dc:creator>Generated</dc:creator>
    <dc:date>2026-08-31T14::28:12</dc:date>
    <dc:language>en-US</dc:language>
    <meta:editing-cycles>1</meta:editing-cycles>
    <meta:editing-duration>PT0S</meta:editing-duration>
    <dc:title>local:shop:setup:catalogs</dc:title>
  </office:meta>
</office:document-meta>
</file>