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2120a55ef890f7afe2e5efbeb4874f71.png"/>
  <manifest:file-entry manifest:media-type="image/png" manifest:full-path="Pictures/887958d30d5fed379e25564344a60d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bundle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creer_des_lots_2"/><text:bookmark-start text:name="creer_des_lots"/>Créer des lots<text:bookmark-end text:name="__RefHeading___creer_des_lots_2"/><text:bookmark-end text:name="creer_des_lo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Un lot est constitué de plusieurs produits individuels préalablement créés.
Il permet de créer un ensemble mis à la vente.</text:p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span text:style-name="Strong_20_Emphasis">BONNES PRATIQUES:</text:span></text:p>
      <text:list text:style-name="List_20_1" text:continue-numbering="false">
        <text:list-item>
          <text:p text:style-name="List_20_1_Content_First"> Un produit placé dans un lot n'est plus disponible comme produit individuel. <text:span text:style-name="Strong_20_Emphasis">Pensez à dupliquez votre produit avant de l'inscrire dans un lot, s'il doit également exister comme produit “individuel”.</text:span></text:p>
        </text:list-item>
        <text:list-item>
          <text:p text:style-name="List_20_1_Content"> Si vos lots concernent des ensembles que vous vendez à un prix réduit par rapport à au cumul des prix des produits individuels, il peut-être intéressant de déplacer ces produits dans une catégories à part</text:p>
        </text:list-item>
        <text:list-item>
          <text:p text:style-name="List_20_1_Content_Last"> Pensez à la charte de nommage du code de vos produits bundle, par exemple la concaténation du code des X produits qui constitueront votre lot.</text:p>
        </text:list-item>
      </text:list>
      <text:p text:style-name="Text_20_body"><draw:frame draw:style-name="mediacenter" draw:name="2" text:anchor-type="paragraph" draw:z-index="2" svg:width="21.166666666667cm" style:rel-width="100%" svg:height="7.1483918128655cm" style:rel-height="scale"><draw:image xlink:href="Pictures/2120a55ef890f7afe2e5efbeb4874f71.png" xlink:type="simple" xlink:show="embed" xlink:actuate="onLoad"/></draw:frame></text:p>
      <text:h text:style-name="Heading_20_4" text:outline-level="4"><text:bookmark-start text:name="__RefHeading___etape_1_4"/><text:bookmark-start text:name="etape_1"/>Étape 1<text:bookmark-end text:name="__RefHeading___etape_1_4"/><text:bookmark-end text:name="etape_1"/></text:h>
      <text:p text:style-name="Text_20_body">La création d'un lot s'effectue via le backoffice du catalogue de votre boutique. </text:p>
      <text:p text:style-name="Text_20_body">Comme pour un produit simple votre lot ne comportera qu' un seul descriptif de produit, et une seule illustration.  Le descriptif est optionnel, comme pour les produits individuels.</text:p>
      <text:p text:style-name="Text_20_body"><text:span text:style-name="Strong_20_Emphasis">Cliquez sur le lien “Nouveau lot” </text:span></text:p>
      <text:p text:style-name="Text_20_body"><draw:frame draw:style-name="media" draw:name="3" text:anchor-type="as-char" draw:z-index="3" svg:width="21.166666666667cm" style:rel-width="100%" svg:height="0.62583597324886cm" style:rel-height="scale"><draw:image xlink:href="Pictures/887958d30d5fed379e25564344a60d3f.png" xlink:type="simple" xlink:show="embed" xlink:actuate="onLoad"/></draw:frame></text:p>
      <text:p text:style-name="Text_20_body">Puis renseignez les différents éléments demandés, comme pour la création d'un <text:a xlink:type="simple" xlink:href="https://docs.activeprolearn.com/doku.php?id=local:shop:setup:products" text:style-name="Internet_20_link" text:visited-style-name="Visited_20_Internet_20_Link">produit simple.</text:a></text:p>
      <text:h text:style-name="Heading_20_4" text:outline-level="4"><text:bookmark-start text:name="__RefHeading___etape_2_5"/><text:bookmark-start text:name="etape_2"/>Etape 2<text:bookmark-end text:name="__RefHeading___etape_2_5"/><text:bookmark-end text:name="etape_2"/></text:h>
      <text:p text:style-name="Text_20_body">Dans l'interface des produits constituant votre lot, naviguez jusqu'à la zone de saisie “Lot” :</text:p>
      <text:p text:style-name="Text_20_body">Puis renseignez votre choix en indiquant le nom du lot auquel participe les produits.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4:45</meta:creation-date>
    <dc:creator>Generated</dc:creator>
    <dc:date>2026-08-30T20::34:45</dc:date>
    <dc:language>en-US</dc:language>
    <meta:editing-cycles>1</meta:editing-cycles>
    <meta:editing-duration>PT0S</meta:editing-duration>
    <dc:title>local:shop:setup:bundles</dc:title>
  </office:meta>
</office:document-meta>
</file>