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8b03426fdc1d4a6e36a494285326d1fe.png"/>
  <manifest:file-entry manifest:media-type="image/png" manifest:full-path="Pictures/68c23890b12ab1bea971cf42447694df.png"/>
  <manifest:file-entry manifest:media-type="image/png" manifest:full-path="Pictures/887379c0b068036302b7bcf2d9eb30a6.png"/>
  <manifest:file-entry manifest:media-type="image/png" manifest:full-path="Pictures/892528199ed07f692d0f51bf23f177b3.png"/>
  <manifest:file-entry manifest:media-type="image/png" manifest:full-path="Pictures/fdda584cc834ef35b24c95b8ae43b456.png"/>
  <manifest:file-entry manifest:media-type="image/png" manifest:full-path="Pictures/64632d7bf6900993399f353034fbc02c.png"/>
  <manifest:file-entry manifest:media-type="image/png" manifest:full-path="Pictures/a46d89379581f1cd879befa541d31cca.png"/>
  <manifest:file-entry manifest:media-type="image/png" manifest:full-path="Pictures/5f462ae89431ccbb0b8b46b0c2109f4d.png"/>
  <manifest:file-entry manifest:media-type="image/png" manifest:full-path="Pictures/b1393366b23d25597549fa0696bbba77.png"/>
  <manifest:file-entry manifest:media-type="image/png" manifest:full-path="Pictures/794d67689c4d9b61000585e8fee24a32.png"/>
  <manifest:file-entry manifest:media-type="image/png" manifest:full-path="Pictures/fc27bc547f5fa85a322b8df662ccd7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globalconfig"/><text:bookmark-start text:name="__RefHeading___local_shop_boutiqueconfiguration_generale_1"/><text:bookmark-start text:name="local_shop_boutiqueconfiguration_generale"/>Local Shop (Boutique) :Configuration Générale<text:bookmark-end text:name="__RefHeading___local_shop_boutiqueconfiguration_generale_1"/><text:bookmark-end text:name="local_shop_boutiqueconfiguration_general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a boutique doit être configurée globalement avec les informations du commerçant pour pouvoir être opérationnelle.</text:p>
      <text:p text:style-name="Text_20_body">Chemin :  Site administration/plugins/local plugins/shop</text:p>
      <text:p text:style-name="Text_20_body">La configuration comporte quatre rubriques fixes, et un certain nombre de rubriques variables en fonction du nombre de plugins de paiement installés.</text:p>
      <text:h text:style-name="Heading_20_3" text:outline-level="3"><text:bookmark-start text:name="__RefHeading___reglages_generaux_3"/><text:bookmark-start text:name="reglages_generaux"/>Réglages généraux<text:bookmark-end text:name="__RefHeading___reglages_generaux_3"/><text:bookmark-end text:name="reglages_generaux"/></text:h>
      <text:list text:style-name="List_20_1" text:continue-numbering="false">
        <text:list-item>
          <text:p text:style-name="LastListParagraph_List_20_1_Content_First"> <text:span text:style-name="Strong_20_Emphasis">Navigation par défaut :</text:span>  Ce paramètre indique l'ordre de séquencement des écrans du front-office. La boutique stocke en session l'ensemble des données préliminaires à un achat. Ces données peuvent être constituées dans des ordres différents selon le métier et le désir de l'exploitant. </text:p>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Attention : la séquence de navigation indique l'ensemble des écrans du front-office. Certaines combinaisons peuvent entrainer des dysfonctionnements de la boutique, comme par exemple essayer d'afficher une facture (invoice) avant un paiement. Il faut donc respecter certaines règles notamment : </text:p>
      <text:list text:style-name="List_20_1" text:continue-numbering="false">
        <text:list-item>
          <text:p text:style-name="List_20_1_Content_First"> Différentier les écrans “avant paiement” des écrans “après paiement”</text:p>
        </text:list-item>
        <text:list-item>
          <text:p text:style-name="List_20_1_Content_Last"> Fournir la facture après paiement</text:p>
        </text:list-item>
      </text:list>
      <text:p text:style-name="Text_20_body"><text:span text:style-name="Strong_20_Emphasis"><text:span text:style-name="Emphasis">Les étapes avant paiement :</text:span></text:span></text:p>
      <text:list text:style-name="List_20_1" text:continue-numbering="false">
        <text:list-item>
          <text:p text:style-name="List_20_1_Content_First"> <text:span text:style-name="Strong_20_Emphasis">shop :</text:span> constitution du panier</text:p>
        </text:list-item>
        <text:list-item>
          <text:p text:style-name="List_20_1_Content"> <text:span text:style-name="Strong_20_Emphasis">purchaserequ :</text:span> récolte des paramètres produits</text:p>
        </text:list-item>
        <text:list-item>
          <text:p text:style-name="List_20_1_Content"> <text:span text:style-name="Strong_20_Emphasis">users :</text:span> saisie des informations sur les sièges</text:p>
        </text:list-item>
        <text:list-item>
          <text:p text:style-name="List_20_1_Content"> <text:span text:style-name="Strong_20_Emphasis">customer :</text:span> récolte des informations client / connexion client existant</text:p>
        </text:list-item>
        <text:list-item>
          <text:p text:style-name="List_20_1_Content_Last"> <text:span text:style-name="Strong_20_Emphasis">order :</text:span> synthèse de commande</text:p>
        </text:list-item>
      </text:list>
      <text:p text:style-name="Text_20_body"><text:span text:style-name="Strong_20_Emphasis"><text:span text:style-name="Emphasis">Les étapes de paiement (ou après paiement) : </text:span></text:span></text:p>
      <text:list text:style-name="List_20_1" text:continue-numbering="false">
        <text:list-item>
          <text:p text:style-name="List_20_1_Content_First"> <text:span text:style-name="Strong_20_Emphasis">payment :</text:span> paiement ou déport vers une interface de paiement</text:p>
        </text:list-item>
        <text:list-item>
          <text:p text:style-name="List_20_1_Content"> <text:span text:style-name="Strong_20_Emphasis">produce :</text:span> production numérique des produits acquis</text:p>
        </text:list-item>
        <text:list-item>
          <text:p text:style-name="List_20_1_Content_Last"> <text:span text:style-name="Strong_20_Emphasis">invoice :</text:span> présentation de facture ou proforma</text:p>
        </text:list-item>
      </text:list>
      <text:list text:style-name="List_20_1" text:continue-numbering="false">
        <text:list-item>
          <text:p text:style-name="LastListParagraph_List_20_1_Content_First"> <text:span text:style-name="Strong_20_Emphasis">Devise par défaut :</text:span> Choisit la devise exprimée pour la boutique. </text:p>
        </text:list-item>
      </text:list>
      <text:p text:style-name="Text_20_body"><draw:frame draw:style-name="media" draw:name="2" text:anchor-type="as-char" draw:z-index="2" svg:width="" svg:rel-width="100%" svg:height="0cm"><draw:image xlink:href="Pictures/e06de6ef5776043e56e856ebe5c29270.svg" xlink:type="simple" xlink:show="embed" xlink:actuate="onLoad"/></draw:frame> Note : le fonctionnement multi-devise de la boutique est prévu, mais demande encore de la finalisation.</text:p>
      <text:list text:style-name="List_20_1" text:continue-numbering="false">
        <text:list-item>
          <text:p text:style-name="LastListParagraph_List_20_1_Content_First"> <text:span text:style-name="Strong_20_Emphasis">Activation en mode test :</text:span> Si ce mode est activé, alors toutes les interfaces de paiement activées le sont sur les paramètres de bac à sable des différents partenaires de paiement. De plus l'usage de la phase de paiement est interdite aux personnes non connectées et non administrateur. Cependant, les transactions effectuées en mode test généreront des enregistrements effectifs de factures et de produits.Il peut être nécessaire de procéder à une réinitialisation des transactions avant la mise en production effective de la boutique.</text:p>
        </text:list-item>
      </text:list>
      <text:list text:style-name="List_20_1" text:continue-numbering="false">
        <text:list-item>
          <text:p text:style-name="LastListParagraph_List_20_1_Content_First"> <text:span text:style-name="Strong_20_Emphasis">Suppression du verrou en mode test :</text:span> Si ce mode est activé, alors le verrouillage des achats en mode test est levé,  pour aller au bout d'une transaction.</text:p>
        </text:list-item>
      </text:list>
      <text:list text:style-name="List_20_1" text:continue-numbering="false">
        <text:list-item>
          <text:p text:style-name="LastListParagraph_List_20_1_Content_First"> <text:span text:style-name="Strong_20_Emphasis">Frais de port :</text:span> si ce paramètre est actif, alors la gestion des frais de port est possible. Si vous ne prévoyez pas de commercialiser des biens physiques nécessitant une livraison, ou si vos frais de livraison sont intégrés dans vos prix, vous pouvez laisser ce paramètre inactif. (Cf. Gestion des frais de port).</text:p>
        </text:list-item>
      </text:list>
      <text:list text:style-name="List_20_1" text:continue-numbering="false">
        <text:list-item>
          <text:p text:style-name="LastListParagraph_List_20_1_Content_First"> <text:span text:style-name="Strong_20_Emphasis">Taille max des listes :</text:span> Détermine la taille max des affichages de liste dans le back-office.</text:p>
        </text:list-item>
      </text:list>
      <text:list text:style-name="List_20_1" text:continue-numbering="false">
        <text:list-item>
          <text:p text:style-name="LastListParagraph_List_20_1_Content_First"> <text:span text:style-name="Strong_20_Emphasis">Cacher les produits non disponibles :</text:span> Défaut : Non. Si actif, les produits non disponibles (dû aux règles de vérification, bien que toujours publiés à la vente) ne seront pas du tout affichés. Sinon, les produits seront affichés masqués et sans le bouton de commande.</text:p>
        </text:list-item>
      </text:list>
      <text:p text:style-name="Text_20_body"><draw:frame draw:style-name="mediacenter" draw:name="3" text:anchor-type="paragraph" draw:z-index="3" svg:width="22.489583333333cm" style:rel-width="100%" svg:height="8.3113677536232cm" style:rel-height="scale"><draw:image xlink:href="Pictures/8b03426fdc1d4a6e36a494285326d1fe.png" xlink:type="simple" xlink:show="embed" xlink:actuate="onLoad"/></draw:frame></text:p>
      <text:p text:style-name="Horizontal_20_Line"/>
      <text:h text:style-name="Heading_20_3" text:outline-level="3"><text:bookmark-start text:name="__RefHeading___reglage_des_remises_4"/><text:bookmark-start text:name="reglage_des_remises"/>Réglage des remises<text:bookmark-end text:name="__RefHeading___reglage_des_remises_4"/><text:bookmark-end text:name="reglage_des_remises"/></text:h>
      <text:p text:style-name="Text_20_body">La boutique moodle prend en charge un système de remise à trois niveaux. Une remise ne peut être attribué que pour des utilisateurs connectés, sur la base de certaines capacités attribuées au niveau système. </text:p>
      <text:p text:style-name="Text_20_body">La remise est appliquée sur la totalité de la commande et se déclanche par un seuil de chiffre d'affaire atteint par le client. Un client peut bénéficier d'une remise plus ou moins important selon le niveau de remise qu'il a acquis par ses droits, mais le seuil de déclenchement reste unique. (On ne peut pas étager des ristournes automatiques différentes selon le montant du panier).</text:p>
      <text:p text:style-name="Text_20_body">Pour une modulation des prix à la quantité locale à un produit, consulter le paramétrage d'un produit singulier.</text:p>
      <text:p text:style-name="Text_20_body">Un seul seuil de remise peut être appliqué à la fois (les ristournes ne sont donc pas cumulatives).</text:p>
      <text:list text:style-name="List_20_1" text:continue-numbering="false">
        <text:list-item>
          <text:p text:style-name="List_20_1_Content_First"> <text:span text:style-name="Strong_20_Emphasis">Seuil de déclenchement de la remise :</text:span> Ce seuil doit être exprimé dans la devise courante de la boutique. Les utilisateurs doivent avoir la capacité <text:span text:style-name="Emphasis">local/shop:discountagreed</text:span> pour pouvoir en bénéficier.</text:p>
        </text:list-item>
        <text:list-item>
          <text:p text:style-name="List_20_1_Content"> <text:span text:style-name="Strong_20_Emphasis">Taux de remise :</text:span> Est exprimé en % du montant total de la commande.</text:p>
        </text:list-item>
        <text:list-item>
          <text:p text:style-name="List_20_1_Content"> <text:span text:style-name="Strong_20_Emphasis">Deuxième taux de remise :</text:span> Ce taux est appliqué aux utilisateur connectés qui ont la capacité <text:span text:style-name="Emphasis">local/shop:seconddiscountagreed</text:span>.  Vous pouvez par exemple créer un rôle de site avec cette capacité, et faire attribuer ce rôle via un badge pour signaler des clients privilégiés.</text:p>
        </text:list-item>
        <text:list-item>
          <text:p text:style-name="List_20_1_Content_Last"> <text:span text:style-name="Strong_20_Emphasis">Troisième taux de remise :</text:span> De la même manière, un troisième taux de remise peut être déclenché sur la capacité <text:span text:style-name="Emphasis">local/shop:thirddiscountagreed</text:span>.</text:p>
        </text:list-item>
      </text:list>
      <text:p text:style-name="Text_20_body"><draw:frame draw:style-name="mediacenter" draw:name="4" text:anchor-type="paragraph" draw:z-index="4" svg:width="22.489583333333cm" style:rel-width="100%" svg:height="7.6971647742633cm" style:rel-height="scale"><draw:image xlink:href="Pictures/68c23890b12ab1bea971cf42447694df.png" xlink:type="simple" xlink:show="embed" xlink:actuate="onLoad"/></draw:frame></text:p>
      <text:p text:style-name="Horizontal_20_Line"/>
      <text:h text:style-name="Heading_20_3" text:outline-level="3"><text:bookmark-start text:name="__RefHeading___identite_du_vendeur_5"/><text:bookmark-start text:name="identite_du_vendeur"/>Identité du vendeur<text:bookmark-end text:name="__RefHeading___identite_du_vendeur_5"/><text:bookmark-end text:name="identite_du_vendeur"/></text:h>
      <text:list text:style-name="List_20_1" text:continue-numbering="false">
        <text:list-item>
          <text:p text:style-name="List_20_1_Content_First"> Nom du commerçant : Nom visible du commerçant sur les écrans.</text:p>
        </text:list-item>
        <text:list-item>
          <text:p text:style-name="List_20_1_Content"> Adresse du commerçant : Adresse postale visible du commerçant sur les écrans .</text:p>
        </text:list-item>
        <text:list-item>
          <text:p text:style-name="List_20_1_Content"> Code postal du commerçant : Code postal  visible du commerçant sur les écrans.</text:p>
        </text:list-item>
        <text:list-item>
          <text:p text:style-name="List_20_1_Content"> Ville du commerçant : ville affichés sur les écrans.</text:p>
        </text:list-item>
        <text:list-item>
          <text:p text:style-name="List_20_1_Content"> Pays du commerçant : Indiquez le pays du commerçant.</text:p>
        </text:list-item>
        <text:list-item>
          <text:p text:style-name="List_20_1_Content"> Mail du commerçant : Indiquez le mail du commerçant.</text:p>
        </text:list-item>
        <text:list-item>
          <text:p text:style-name="List_20_1_Content"> Support par courriel : Le contact support à l'écran ou sur les documents.</text:p>
        </text:list-item>
        <text:list-item>
          <text:p text:style-name="List_20_1_Content_Last"> Support téléphonique : Le contact support téléphonique.</text:p>
        </text:list-item>
      </text:list>
      <text:p text:style-name="Text_20_body">Enfin, les informations comptables ci dessous permettent d'afficher des données éventuellement différentes sur les documents produits (bons de commande, proforma, factures, etc.)</text:p>
      <text:list text:style-name="List_20_1" text:continue-numbering="false">
        <text:list-item>
          <text:p text:style-name="List_20_1_Content_First"> Identifiant légal : L'identifiant siret ou RC ou tout autre identifiant officiel du commerçant.</text:p>
        </text:list-item>
        <text:list-item>
          <text:p text:style-name="List_20_1_Content"> Adresse comptable du commerçant : l'adresse officielle mentionnée sur les documents.</text:p>
        </text:list-item>
        <text:list-item>
          <text:p text:style-name="List_20_1_Content"> Code postal comptable : mentionné sur les documents.</text:p>
        </text:list-item>
        <text:list-item>
          <text:p text:style-name="List_20_1_Content"> Ville comptable du commerçant : Ville mentionnée sur les documents.</text:p>
        </text:list-item>
        <text:list-item>
          <text:p text:style-name="List_20_1_Content"> Pays comptable du commerçant : Pays mentionné sur les documents.</text:p>
        </text:list-item>
        <text:list-item>
          <text:p text:style-name="List_20_1_Content_Last"> Logo du commerçant :Logo à faire apparaitre sur les documents.</text:p>
        </text:list-item>
      </text:list>
      <text:p text:style-name="Text_20_body"><draw:frame draw:style-name="mediacenter" draw:name="5" text:anchor-type="paragraph" draw:z-index="5" svg:width="22.489583333333cm" style:rel-width="100%" svg:height="30.461337425595cm" style:rel-height="scale"><draw:image xlink:href="Pictures/887379c0b068036302b7bcf2d9eb30a6.png" xlink:type="simple" xlink:show="embed" xlink:actuate="onLoad"/></draw:frame></text:p>
      <text:p text:style-name="Horizontal_20_Line"/>
      <text:h text:style-name="Heading_20_3" text:outline-level="3"><text:bookmark-start text:name="__RefHeading___les_reglages_lies_aux_plugins_de_paiement_6"/><text:bookmark-start text:name="les_reglages_lies_aux_plugins_de_paiement"/>Les réglages liés aux plugins de paiement<text:bookmark-end text:name="__RefHeading___les_reglages_lies_aux_plugins_de_paiement_6"/><text:bookmark-end text:name="les_reglages_lies_aux_plugins_de_paiement"/></text:h>
      <text:p text:style-name="Text_20_body">Chaque plugin de paiement installé peut ajouter un ensemble de paramètres dédiés au fonctionnement de ce plugin.
Voici ci après quelques exemples imagés.</text:p>
      <text:h text:style-name="Heading_20_4" text:outline-level="4"><text:bookmark-start text:name="__RefHeading___mercanet_7"/><text:bookmark-start text:name="mercanet"/>Mercanet<text:bookmark-end text:name="__RefHeading___mercanet_7"/><text:bookmark-end text:name="mercanet"/></text:h>
      <text:p text:style-name="Text_20_body">L'interface Mercanet est l'interface utilisée par la BNP et les banques du même groupement.</text:p>
      <text:p text:style-name="Text_20_body"><draw:frame draw:style-name="mediacenter" draw:name="6" text:anchor-type="paragraph" draw:z-index="6" svg:width="17.197916666667cm" style:rel-width="100%" svg:height="8.3119720848784cm" style:rel-height="scale"><draw:image xlink:href="Pictures/892528199ed07f692d0f51bf23f177b3.png" xlink:type="simple" xlink:show="embed" xlink:actuate="onLoad"/></draw:frame></text:p>
      <text:h text:style-name="Heading_20_4" text:outline-level="4"><text:bookmark-start text:name="__RefHeading___ogone_8"/><text:bookmark-start text:name="ogone"/>Ogone<text:bookmark-end text:name="__RefHeading___ogone_8"/><text:bookmark-end text:name="ogone"/></text:h>
      <text:p text:style-name="Text_20_body">Ogone (désormais Ingénico), est un intermédiaire de paiement multi-banque qui peut centraliser la réception des paiements en une interface unique à destination de plusieurs systèmes bancaires différents. </text:p>
      <text:p text:style-name="Text_20_body"><draw:frame draw:style-name="mediacenter" draw:name="7" text:anchor-type="paragraph" draw:z-index="7" svg:width="22.489583333333cm" style:rel-width="100%" svg:height="8.3056243881547cm" style:rel-height="scale"><draw:image xlink:href="Pictures/fdda584cc834ef35b24c95b8ae43b456.png" xlink:type="simple" xlink:show="embed" xlink:actuate="onLoad"/></draw:frame></text:p>
      <text:h text:style-name="Heading_20_4" text:outline-level="4"><text:bookmark-start text:name="__RefHeading___paypal_9"/><text:bookmark-start text:name="paypal"/>Paypal<text:bookmark-end text:name="__RefHeading___paypal_9"/><text:bookmark-end text:name="paypal"/></text:h>
      <text:p text:style-name="Text_20_body"><draw:frame draw:style-name="mediacenter" draw:name="8" text:anchor-type="paragraph" draw:z-index="8" svg:width="17.197916666667cm" style:rel-width="100%" svg:height="5.6568947032916cm" style:rel-height="scale"><draw:image xlink:href="Pictures/64632d7bf6900993399f353034fbc02c.png" xlink:type="simple" xlink:show="embed" xlink:actuate="onLoad"/></draw:frame></text:p>
      <text:h text:style-name="Heading_20_4" text:outline-level="4"><text:bookmark-start text:name="__RefHeading___system_pay_plus_10"/><text:bookmark-start text:name="system_pay_plus"/>System Pay PLUS<text:bookmark-end text:name="__RefHeading___system_pay_plus_10"/><text:bookmark-end text:name="system_pay_plus"/></text:h>
      <text:p text:style-name="Text_20_body">System Pay PLUS, développé par ATOS, est le système de paiement utilisé par la Caisse d'Epargne, les Banques Populaires et les banques du groupement.</text:p>
      <text:p text:style-name="Text_20_body"><draw:frame draw:style-name="mediacenter" draw:name="9" text:anchor-type="paragraph" draw:z-index="9" svg:width="22.489583333333cm" style:rel-width="100%" svg:height="13.862719726563cm" style:rel-height="scale"><draw:image xlink:href="Pictures/a46d89379581f1cd879befa541d31cca.png" xlink:type="simple" xlink:show="embed" xlink:actuate="onLoad"/></draw:frame></text:p>
      <text:p text:style-name="Horizontal_20_Line"/>
      <text:h text:style-name="Heading_20_3" text:outline-level="3"><text:bookmark-start text:name="__RefHeading___notifications_11"/><text:bookmark-start text:name="notifications"/>Notifications<text:bookmark-end text:name="__RefHeading___notifications_11"/><text:bookmark-end text:name="notifications"/></text:h>
      <text:list text:style-name="List_20_1" text:continue-numbering="false">
        <text:list-item>
          <text:p text:style-name="LastListParagraph_List_20_1_Content_First"> <text:span text:style-name="Strong_20_Emphasis">Notifications d'entrées de commande:</text:span> Activer ou désactiver les e-mail de notifications de pré-ventes.</text:p>
        </text:list-item>
      </text:list>
      <text:p text:style-name="Text_20_body"><draw:frame draw:style-name="mediacenter" draw:name="10" text:anchor-type="paragraph" draw:z-index="10" svg:width="22.489583333333cm" style:rel-width="100%" svg:height="4.0733684098639cm" style:rel-height="scale"><draw:image xlink:href="Pictures/5f462ae89431ccbb0b8b46b0c2109f4d.png" xlink:type="simple" xlink:show="embed" xlink:actuate="onLoad"/></draw:frame></text:p>
      <text:p text:style-name="Horizontal_20_Line"/>
      <text:h text:style-name="Heading_20_3" text:outline-level="3"><text:bookmark-start text:name="__RefHeading___informations_bancaires_du_commercant_12"/><text:bookmark-start text:name="informations_bancaires_du_commercant"/>Informations bancaires du commerçant<text:bookmark-end text:name="__RefHeading___informations_bancaires_du_commercant_12"/><text:bookmark-end text:name="informations_bancaires_du_commercant"/></text:h>
      <text:h text:style-name="Heading_20_4" text:outline-level="4"><text:bookmark-start text:name="__RefHeading___introduction_13"/><text:bookmark-start text:name="introduction1"/>Introduction<text:bookmark-end text:name="__RefHeading___introduction_13"/><text:bookmark-end text:name="introduction1"/></text:h>
      <text:p text:style-name="Text_20_body">Les informations bancaires du commerçant sont utilisées dans les procédures de paiement hors ligne, pour fournir les coordonnées bancaires pour des transferts interbanque ou pour l'établissement de chèques. Vous trouverez ces informations sur votre documentation bancaire.</text:p>
      <text:list text:style-name="List_20_1" text:continue-numbering="false">
        <text:list-item>
          <text:p text:style-name="List_20_1_Content_First"> Nom de la banque</text:p>
        </text:list-item>
        <text:list-item>
          <text:p text:style-name="List_20_1_Content"> code banque</text:p>
        </text:list-item>
        <text:list-item>
          <text:p text:style-name="List_20_1_Content"> Code agence</text:p>
        </text:list-item>
        <text:list-item>
          <text:p text:style-name="List_20_1_Content"> Code compte</text:p>
        </text:list-item>
        <text:list-item>
          <text:p text:style-name="List_20_1_Content"> Clef RIB</text:p>
        </text:list-item>
        <text:list-item>
          <text:p text:style-name="List_20_1_Content"> Code IBAN</text:p>
        </text:list-item>
        <text:list-item>
          <text:p text:style-name="List_20_1_Content"> Code BIC</text:p>
        </text:list-item>
        <text:list-item>
          <text:p text:style-name="List_20_1_Content_Last"> Numéro de TVA intracommunautaire</text:p>
        </text:list-item>
      </text:list>
      <text:p text:style-name="Text_20_body"><draw:frame draw:style-name="mediacenter" draw:name="11" text:anchor-type="paragraph" draw:z-index="11" svg:width="17.197916666667cm" style:rel-width="100%" svg:height="17.627864583333cm" style:rel-height="scale"><draw:image xlink:href="Pictures/b1393366b23d25597549fa0696bbba77.png" xlink:type="simple" xlink:show="embed" xlink:actuate="onLoad"/></draw:frame></text:p>
      <text:p text:style-name="Horizontal_20_Line"/>
      <text:h text:style-name="Heading_20_3" text:outline-level="3"><text:bookmark-start text:name="__RefHeading___apparence_14"/><text:bookmark-start text:name="apparence"/>Apparence<text:bookmark-end text:name="__RefHeading___apparence_14"/><text:bookmark-end text:name="apparence"/></text:h>
      <text:h text:style-name="Heading_20_4" text:outline-level="4"><text:bookmark-start text:name="__RefHeading___introduction_15"/><text:bookmark-start text:name="introduction2"/>Introduction<text:bookmark-end text:name="__RefHeading___introduction_15"/><text:bookmark-end text:name="introduction2"/></text:h>
      <text:p text:style-name="Text_20_body">Cette section permet de gérer l'apparence des produits en front-office</text:p>
      <text:p text:style-name="Text_20_body"><draw:frame draw:style-name="mediacenter" draw:name="12" text:anchor-type="paragraph" draw:z-index="12" svg:width="22.489583333333cm" style:rel-width="100%" svg:height="15.191639072848cm" style:rel-height="scale"><draw:image xlink:href="Pictures/794d67689c4d9b61000585e8fee24a32.png" xlink:type="simple" xlink:show="embed" xlink:actuate="onLoad"/></draw:frame></text:p>
      <text:p text:style-name="Horizontal_20_Line"/>
      <text:h text:style-name="Heading_20_3" text:outline-level="3"><text:bookmark-start text:name="__RefHeading___fonctionnalites_experimentales_16"/><text:bookmark-start text:name="fonctionnalites_experimentales"/>Fonctionnalités expérimentales<text:bookmark-end text:name="__RefHeading___fonctionnalites_experimentales_16"/><text:bookmark-end text:name="fonctionnalites_experimentales"/></text:h>
      <text:p text:style-name="Text_20_body">Ces fonctionnalités sont actives mais encore sujettes à modifications.</text:p>
      <text:list text:style-name="List_20_1" text:continue-numbering="false">
        <text:list-item>
          <text:p text:style-name="List_20_1_Content_First"> <text:span text:style-name="Strong_20_Emphasis">Frais de port :</text:span> Défaut : Non : Si activé, les frais de port sont pris en charge.</text:p>
        </text:list-item>
        <text:list-item>
          <text:p text:style-name="List_20_1_Content"> <text:span text:style-name="Strong_20_Emphasis">Délégation de vente :</text:span> Défaut : Non : Si activé, les utilisateurs peuvent détenir des produits et les vendre pour leur compte : La boutique Moodle est également conçue pour servir une fonction de place de marché pour le compte des auteurs de cours. Cette fonctionnalité ne sera disponible que dans la version augmentée de la boutique. La délégation de vente prévoit que les produits de catalogue puissent appartenir à des comptes vendeurs délégués (en général associé à l'auteur du cours) afin que la plate-forme puisse en gérer la commercialisation à compte d'auteur. Une partie du back-office sera accessible aux délégataires pour suivre leur gestion commerciale.</text:p>
        </text:list-item>
        <text:list-item>
          <text:p text:style-name="List_20_1_Content"> <text:span text:style-name="Strong_20_Emphasis">Uses master/slave catalogs :</text:span> Défaut : Non . Si activé, prise en charge des catalogues maîtres/esclaves.</text:p>
        </text:list-item>
        <text:list-item>
          <text:p text:style-name="List_20_1_Content_Last"> <text:span text:style-name="Strong_20_Emphasis">Uses renewable products :</text:span> Défaut : Non : Si activé prise en charge des produits renouvelables.</text:p>
        </text:list-item>
      </text:list>
      <text:p text:style-name="Text_20_body"><draw:frame draw:style-name="mediacenter" draw:name="13" text:anchor-type="paragraph" draw:z-index="13" svg:width="22.489583333333cm" style:rel-width="100%" svg:height="9.4732869980343cm" style:rel-height="scale"><draw:image xlink:href="Pictures/fc27bc547f5fa85a322b8df662ccd782.png" xlink:type="simple" xlink:show="embed" xlink:actuate="onLoad"/></draw:frame></text:p>
      <text:p text:style-name="Horizontal_20_Line"/>
      <text:h text:style-name="Heading_20_3" text:outline-level="3"><text:bookmark-start text:name="__RefHeading___credits_17"/><text:bookmark-start text:name="credits"/>Crédits<text:bookmark-end text:name="__RefHeading___credits_17"/><text:bookmark-end text:name="credits"/></text:h>
      <text:list text:style-name="List_20_1" text:continue-numbering="false">
        <text:list-item>
          <text:p text:style-name="List_20_1_Content_First"> Valéry Frémaux (valery@activeprolearn.com) Conception - Développements - Documentation</text:p>
        </text:list-item>
        <text:list-item>
          <text:p text:style-name="List_20_1_Content_Last"> Florence Labord (florence@activeprolearn.com) Revue Fonctionnelle - Tests - - Documentation</text:p>
        </text:list-item>
      </text:list>
      <text:p text:style-name="Text_20_body"><text:a xlink:type="simple" xlink:href="https://docs.activeprolearn.com/doku.php?id=local:shop" text:style-name="Internet_20_link" text:visited-style-name="Visited_20_Internet_20_Link">Revenir au sommaire du composant</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1::50:16</meta:creation-date>
    <dc:creator>Generated</dc:creator>
    <dc:date>2026-09-01T01::50:16</dc:date>
    <dc:language>en-US</dc:language>
    <meta:editing-cycles>1</meta:editing-cycles>
    <meta:editing-duration>PT0S</meta:editing-duration>
    <dc:title>local:shop:globalconfig</dc:title>
  </office:meta>
</office:document-meta>
</file>