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2e78fe8d323d25c3168a17399a28d03f.png"/>
  <manifest:file-entry manifest:media-type="image/png" manifest:full-path="Pictures/257ff19de7b512891c872d3018845743.png"/>
  <manifest:file-entry manifest:media-type="image/png" manifest:full-path="Pictures/4f70ae3261d79a2eac4043747196f775.png"/>
  <manifest:file-entry manifest:media-type="image/svg+xml" manifest:full-path="Pictures/e06de6ef5776043e56e856ebe5c29270.svg"/>
  <manifest:file-entry manifest:media-type="image/png" manifest:full-path="Pictures/a7226130c968769d2e7dfdc10a0a15e4.png"/>
  <manifest:file-entry manifest:media-type="image/png" manifest:full-path="Pictures/5959f41b04e794de1c1ac51f61907158.png"/>
  <manifest:file-entry manifest:media-type="image/png" manifest:full-path="Pictures/cabbaf227cb7e1ea6e50e5f1d85da9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earch:userguide"/><text:bookmark-start text:name="__RefHeading___moteur_de_recherche_global_luceneguide_d_utilisation_1"/><text:bookmark-start text:name="moteur_de_recherche_global_luceneguide_d_utilisation"/>Moteur de recherche global Lucène : Guide d'utilisation<text:bookmark-end text:name="__RefHeading___moteur_de_recherche_global_luceneguide_d_utilisation_1"/><text:bookmark-end text:name="moteur_de_recherche_global_luceneguide_d_utilisation"/></text:h>
      <text:p text:style-name="Text_20_body"><draw:frame draw:style-name="mediaright" draw:name="1" text:anchor-type="paragraph" draw:z-index="1" svg:width="3.96875cm" style:rel-width="100%" svg:height="3.96875cm" style:rel-height="scale"><draw:image xlink:href="Pictures/2e78fe8d323d25c3168a17399a28d03f.png" xlink:type="simple" xlink:show="embed" xlink:actuate="onLoad"/></draw:frame></text:p>
      <text:h text:style-name="Heading_20_3" text:outline-level="3"><text:bookmark-start text:name="__RefHeading___ajout_du_bloc_de_recherche_2"/><text:bookmark-start text:name="ajout_du_bloc_de_recherche"/>Ajout du bloc de recherche<text:bookmark-end text:name="__RefHeading___ajout_du_bloc_de_recherche_2"/><text:bookmark-end text:name="ajout_du_bloc_de_recherche"/></text:h>
      <text:p text:style-name="Text_20_body">Ajoutez un bloc recherche sur la page de votre choix</text:p>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La restitution des résultats de recherche à partir du moteur s'effectue sur une page plein écran.
Les résultats affichés seront fonctions des choix d'indexation en configuration centrale par l'administrateur.</text:p>
      <text:p text:style-name="Text_20_body">On pourrait par exemple choisir de n'indexer que les ressources d'un certain type, ou encore uniquement celles de la librairie partagée.</text:p>
      <text:p text:style-name="Text_20_body">Dans cet exemple, on retrouve les utilisateurs et les ressources :</text:p>
      <text:p text:style-name="Text_20_body"><draw:frame draw:style-name="mediacenter" draw:name="2" text:anchor-type="paragraph" draw:z-index="2" svg:width="31.194375cm" style:rel-width="100%" svg:height="10.080625cm" style:rel-height="scale"><draw:image xlink:href="Pictures/257ff19de7b512891c872d3018845743.png" xlink:type="simple" xlink:show="embed" xlink:actuate="onLoad"/></draw:frame></text:p>
      <text:h text:style-name="Heading_20_3" text:outline-level="3"><text:bookmark-start text:name="__RefHeading___effectuer_une_recherche_simple_4"/><text:bookmark-start text:name="effectuer_une_recherche_simple"/>Effectuer une recherche simple<text:bookmark-end text:name="__RefHeading___effectuer_une_recherche_simple_4"/><text:bookmark-end text:name="effectuer_une_recherche_simple"/></text:h>
      <text:p text:style-name="Text_20_body">Pour effectuer une recherche plein texte, saisissez le terme recherché dans la zone de saisie, et cliquer sur le bouton “Recherche” pour obtenir le nombres d'items trouvés et leur liste en dessous du moteur.</text:p>
      <text:p text:style-name="Text_20_body"><draw:frame draw:style-name="mediacenter" draw:name="3" text:anchor-type="paragraph" draw:z-index="3" svg:width="16.1925cm" svg:height="9.7366666666667cm"><draw:image xlink:href="Pictures/4f70ae3261d79a2eac4043747196f775.png" xlink:type="simple" xlink:show="embed" xlink:actuate="onLoad"/></draw:frame></text:p>
      <text:h text:style-name="Heading_20_3" text:outline-level="3"><text:bookmark-start text:name="__RefHeading___syntaxe_avancee_dans_les_recherches_simples_5"/><text:bookmark-start text:name="syntaxe_avancee_dans_les_recherches_simples"/>Syntaxe avancée dans les recherches simples<text:bookmark-end text:name="__RefHeading___syntaxe_avancee_dans_les_recherches_simples_5"/><text:bookmark-end text:name="syntaxe_avancee_dans_les_recherches_simples"/></text:h>
      <text:p text:style-name="Text_20_body">Le moteur Lucène propose un certain nombre de syntaxes permettant d'affiner les recherches ou les priorités de sortie de résultats. </text:p>
      <text:p text:style-name="Text_20_body">La documentation générale de ces syntaxes est disponible (en anglais) ici : <text:a xlink:type="simple" xlink:href="https://lucene.apache.org/core/2_9_4/queryparsersyntax.html" text:style-name="Internet_20_link" text:visited-style-name="Visited_20_Internet_20_Link">https://lucene.apache.org/core/2_9_4/queryparsersyntax.html</text:a></text:p>
      <text:h text:style-name="Heading_20_3" text:outline-level="3"><text:bookmark-start text:name="__RefHeading___effectuer_une_recherche_avancee_6"/><text:bookmark-start text:name="effectuer_une_recherche_avancee"/>Effectuer une recherche avancée<text:bookmark-end text:name="__RefHeading___effectuer_une_recherche_avancee_6"/><text:bookmark-end text:name="effectuer_une_recherche_avancee"/></text:h>
      <text:p text:style-name="Text_20_body">Pour effectuer une recherche avancée, suivez le lien “Recherche avancée”, complétez le formulaire de recherche avancée, et cliquer sur le bouton “Recherche” pour obtenir le nombres d'items trouvés et leur liste en dessous du moteur.</text:p>
      <text:p text:style-name="Text_20_body">Nota : un lien est présent sur l'interface pour revenir à la recherche simple.</text:p>
      <text:p text:style-name="Text_20_body"><draw:frame draw:style-name="media" draw:name="4" text:anchor-type="as-char" draw:z-index="4" svg:width="" svg:rel-width="100%" svg:height="0cm"><draw:image xlink:href="Pictures/e06de6ef5776043e56e856ebe5c29270.svg" xlink:type="simple" xlink:show="embed" xlink:actuate="onLoad"/></draw:frame> Attention un espace ne sera pris en compte que s'il est inclus dans une chaine explicite comme dans Test_1 par exemple. Si vous effectuez une recherche sur l’occurrence <text:span text:style-name="Emphasis">Test</text:span>  et que vous excluez <text:span text:style-name="Emphasis">Test 1</text:span> de votre recherche, vous aurez zéro résultat.</text:p>
      <text:p text:style-name="Text_20_body"><text:span text:style-name="Strong_20_Emphasis"><text:span text:style-name="Emphasis">Exemple de recherche avancée :</text:span></text:span></text:p>
      <table:table table:style-name="Table">
        <table:table-column/>
        <table:table-column/>
        <table:table-row>
          <table:table-cell office:value-type="string" table:style-name="tablecell">
            <text:p text:style-name="tablealignleft"><draw:frame draw:style-name="mediacenter" draw:name="5" text:anchor-type="paragraph" draw:z-index="5" svg:width="17.092083333333cm" style:rel-width="100%" svg:height="18.706041666667cm" style:rel-height="scale"><draw:image xlink:href="Pictures/a7226130c968769d2e7dfdc10a0a15e4.png" xlink:type="simple" xlink:show="embed" xlink:actuate="onLoad"/></draw:frame></text:p>
          </table:table-cell>
          <table:table-cell office:value-type="string" table:style-name="tablecell">
            <text:p text:style-name="tablealignleft"><draw:frame draw:style-name="mediacenter" draw:name="6" text:anchor-type="paragraph" draw:z-index="6" svg:width="16.906875cm" svg:height="16.959791666667cm"><draw:image xlink:href="Pictures/5959f41b04e794de1c1ac51f61907158.png" xlink:type="simple" xlink:show="embed" xlink:actuate="onLoad"/></draw:frame></text:p>
          </table:table-cell>
        </table:table-row>
      </table:table>
      <text:h text:style-name="Heading_20_2" text:outline-level="2"><text:bookmark-start text:name="__RefHeading___configuration_du_plugin_local_administration_7"/><text:bookmark-start text:name="configuration_du_plugin_local_administration"/>Configuration du plugin local (administration)<text:bookmark-end text:name="__RefHeading___configuration_du_plugin_local_administration_7"/><text:bookmark-end text:name="configuration_du_plugin_local_administration"/></text:h>
      <text:h text:style-name="Heading_20_3" text:outline-level="3"><text:bookmark-start text:name="__RefHeading___gerer_la_recherche_globale_8"/><text:bookmark-start text:name="gerer_la_recherche_globale"/>- Gérer la recherche globale<text:bookmark-end text:name="__RefHeading___gerer_la_recherche_globale_8"/><text:bookmark-end text:name="gerer_la_recherche_globale"/></text:h>
      <text:p text:style-name="Text_20_body">Admin du site/recherche/gérer la recherche globale</text:p>
      <text:list text:style-name="Numbering_20_1" text:continue-numbering="false">
        <text:list-item>
          <text:p text:style-name="Numbering_20_1_Content_First"> <text:span text:style-name="Strong_20_Emphasis">Sélectionner un moteur de recherche :</text:span> Ce premier menu permet d'indiquer le moteur utilisé (Solr)</text:p>
        </text:list-item>
        <text:list-item>
          <text:p text:style-name="Numbering_20_1_Content"> <text:span text:style-name="Strong_20_Emphasis">Activer les zones de recherche :</text:span> Zones cibles de la recherche via les cases à cocher (devoirs, dossiers, fichiers, cours, url etc)</text:p>
        </text:list-item>
        <text:list-item>
          <text:p text:style-name="Numbering_20_1_Content"> <text:span text:style-name="Strong_20_Emphasis">Configurer le moteur de recherche :</text:span></text:p>
          <text:list text:style-name="Numbering_20_1">
            <text:list-item>
              <text:p text:style-name="Numbering_20_1_Content"> <text:span text:style-name="Strong_20_Emphasis">Indexer les données :</text:span> Oui/Non :</text:p>
            </text:list-item>
            <text:list-item>
              <text:p text:style-name="Numbering_20_1_Content_Last"> <text:span text:style-name="Strong_20_Emphasis">Activer la recherche globale :</text:span> Si ce réglage est activé, les données sont indexées et synchronisées au moyen d'une tâche programmée (CRON)</text:p>
            </text:list-item>
          </text:list>
        </text:list-item>
      </text:list>
      <text:p text:style-name="Text_20_body"><draw:frame draw:style-name="media" draw:name="7" text:anchor-type="as-char" draw:z-index="7" svg:width="" svg:rel-width="100%" svg:height="0cm"><draw:image xlink:href="Pictures/e06de6ef5776043e56e856ebe5c29270.svg" xlink:type="simple" xlink:show="embed" xlink:actuate="onLoad"/></draw:frame> Il faut au préalable pour ce dernier point avoir activé la fonction dans les fonctions avancées du site :Votre moodle/admin/settings.php?section=optionalsubsystems</text:p>
      <text:h text:style-name="Heading_20_3" text:outline-level="3"><text:bookmark-start text:name="__RefHeading___moteur_de_recherche_global_9"/><text:bookmark-start text:name="moteur_de_recherche_global"/>- Moteur de recherche global<text:bookmark-end text:name="__RefHeading___moteur_de_recherche_global_9"/><text:bookmark-end text:name="moteur_de_recherche_global"/></text:h>
      <text:h text:style-name="Heading_20_4" text:outline-level="4"><text:bookmark-start text:name="__RefHeading___moteur_de_recherche_global_10"/><text:bookmark-start text:name="moteur_de_recherche_global1"/>Moteur de recherche global<text:bookmark-end text:name="__RefHeading___moteur_de_recherche_global_10"/><text:bookmark-end text:name="moteur_de_recherche_global1"/></text:h>
      <text:p text:style-name="Text_20_body">Plugins locaux/recherche/gérer la recherche globale</text:p>
      <text:list text:style-name="List_20_1" text:continue-numbering="false">
        <text:list-item>
          <text:p text:style-name="List_20_1_Content_First"> <text:span text:style-name="Strong_20_Emphasis">Transcodage UTF8 des résultats local_search :</text:span> par défaut  pas de conversion</text:p>
        </text:list-item>
        <text:list-item>
          <text:p text:style-name="List_20_1_Content"> <text:span text:style-name="Strong_20_Emphasis">Interblocage logiciel local_search :</text:span> par défaut non</text:p>
        </text:list-item>
        <text:list-item>
          <text:p text:style-name="List_20_1_Content"> <text:span text:style-name="Strong_20_Emphasis">Bascule l'interblocage des fichiers d'index en mode “logiciel” :</text:span>  Doit être utilisé dans cas où l'indexation continue des ressources est réalisée par plusieurs clusters différents sur un montage NFS partagé. l''interblocage logiciel est moins rigoureux que l'interblocage physique, mais est le seul moyen de fonctionner sur un système clusterisé.</text:p>
        </text:list-item>
        <text:list-item>
          <text:p text:style-name="List_20_1_Content"> <text:span text:style-name="Strong_20_Emphasis">Indexation des fichiers physiques local_search :</text:span> par défaut non. Si actif, les fichiers physiques attachés aux contenus Moodle ou aux ressources sont indexées en plein texte.</text:p>
        </text:list-item>
        <text:list-item>
          <text:p text:style-name="List_20_1_Content"> <text:span text:style-name="Strong_20_Emphasis">Types de fichiers local_search :</text:span> Listes des types de fichiers (extensions) prises en charge par les conversions plein texte. Par défaut PDF,TXT,HTML,PPT,XML,DOC,HTM </text:p>
        </text:list-item>
        <text:list-item>
          <text:p text:style-name="List_20_1_Content"> <text:span text:style-name="Strong_20_Emphasis">Définir les chemins à partir de la racine Moodle local_search :</text:span> par défaut oui</text:p>
        </text:list-item>
        <text:list-item>
          <text:p text:style-name="List_20_1_Content_Last"> <text:span text:style-name="Strong_20_Emphasis">Limite de corps d'analyse local_search  :</text:span> par défaut la valeur est  0 . Limite la taille du corps de texte analysé pour l'indexation. Ceci peut améliorer les performances de l'indexeur, mais faire perdre des capacités de recherche.</text:p>
        </text:list-item>
      </text:list>
      <text:h text:style-name="Heading_20_4" text:outline-level="4"><text:bookmark-start text:name="__RefHeading___prise_en_charge_des_pdf_11"/><text:bookmark-start text:name="prise_en_charge_des_pdf"/>Prise en charge des PDF<text:bookmark-end text:name="__RefHeading___prise_en_charge_des_pdf_11"/><text:bookmark-end text:name="prise_en_charge_des_pdf"/></text:h>
      <text:list text:style-name="List_20_1" text:continue-numbering="false">
        <text:list-item>
          <text:p text:style-name="LastListParagraph_List_20_1_Content_First"> <text:span text:style-name="Strong_20_Emphasis">Prise en charge des PDF :</text:span> Chemin système vers votre librairie pdftotext (xpdf). par défaut lib/xpdf/linux/bin64/pdftotext -enc UTF-8 -eol unix -q</text:p>
        </text:list-item>
      </text:list>
      <text:h text:style-name="Heading_20_4" text:outline-level="4"><text:bookmark-start text:name="__RefHeading___prise_en_charge_des_documents_word_microsoft_12"/><text:bookmark-start text:name="prise_en_charge_des_documents_word_microsoft"/>Prise en charge des documents Word Microsoft<text:bookmark-end text:name="__RefHeading___prise_en_charge_des_documents_word_microsoft_12"/><text:bookmark-end text:name="prise_en_charge_des_documents_word_microsoft"/></text:h>
      <text:list text:style-name="Numbering_20_1" text:continue-numbering="false">
        <text:list-item>
          <text:p text:style-name="Numbering_20_1_Content_First"><text:span text:style-name="Strong_20_Emphasis">Prise en charge des documents Word :</text:span> Chemin système vers le convertisseur doctotext pour Word.par défaut  lib/antiword/linux/usr/bin/antiword</text:p>
        </text:list-item>
        <text:list-item>
          <text:p text:style-name="Numbering_20_1_Content_Last"><text:span text:style-name="Strong_20_Emphasis">Variable d'environnment pour la conversion MSWord :</text:span> Par défaut ANTIWORDHOME=/var/www/formation-enligne31.com/local/search/lib/antiword/linux/usr/share/antiword</text:p>
        </text:list-item>
      </text:list>
      <text:h text:style-name="Heading_20_4" text:outline-level="4"><text:bookmark-start text:name="__RefHeading___decouverte_des_objets_indexables_13"/><text:bookmark-start text:name="decouverte_des_objets_indexables"/>Découverte des objets indexables<text:bookmark-end text:name="__RefHeading___decouverte_des_objets_indexables_13"/><text:bookmark-end text:name="decouverte_des_objets_indexables"/></text:h>
      <text:list text:style-name="List_20_1" text:continue-numbering="false">
        <text:list-item>
          <text:p text:style-name="LastListParagraph_List_20_1_Content_First"> <text:span text:style-name="Strong_20_Emphasis">Affiche la liste des objets indexés :</text:span></text:p>
        </text:list-item>
      </text:list>
      <text:p text:style-name="Text_20_body"><draw:frame draw:style-name="mediacenter" draw:name="8" text:anchor-type="paragraph" draw:z-index="8" svg:width="27.040416666667cm" style:rel-width="100%" svg:height="1.0847916666667cm" style:rel-height="scale"><draw:image xlink:href="Pictures/cabbaf227cb7e1ea6e50e5f1d85da9f9.png" xlink:type="simple" xlink:show="embed" xlink:actuate="onLoad"/></draw:frame></text:p>
      <text:h text:style-name="Heading_20_4" text:outline-level="4"><text:bookmark-start text:name="__RefHeading___recherche_sur_les_elements_centraux_14"/><text:bookmark-start text:name="recherche_sur_les_elements_centraux"/>Recherche sur les éléments centraux<text:bookmark-end text:name="__RefHeading___recherche_sur_les_elements_centraux_14"/><text:bookmark-end text:name="recherche_sur_les_elements_centraux"/></text:h>
      <text:list text:style-name="List_20_1" text:continue-numbering="false">
        <text:list-item>
          <text:p text:style-name="LastListParagraph_List_20_1_Content_First"> <text:span text:style-name="Strong_20_Emphasis">Utilisateurs local_search :</text:span> par défaut oui, pour chercher par utilisateur</text:p>
        </text:list-item>
      </text:list>
      <text:h text:style-name="Heading_20_4" text:outline-level="4"><text:bookmark-start text:name="__RefHeading___activation_de_l_indexation_des_modules_15"/><text:bookmark-start text:name="activation_de_l_indexation_des_modules"/>Activation de l'indexation des modules<text:bookmark-end text:name="__RefHeading___activation_de_l_indexation_des_modules_15"/><text:bookmark-end text:name="activation_de_l_indexation_des_modules"/></text:h>
      <text:list text:style-name="List_20_1" text:continue-numbering="false">
        <text:list-item>
          <text:p text:style-name="LastListParagraph_List_20_1_Content_First"> <text:span text:style-name="Strong_20_Emphasis">Décochez les modules d'activité à ne pas indexer</text:span>. Exemple : Devoir 2.2 (désactivé) local_search : décoché</text:p>
        </text:list-item>
      </text:list>
      <text:h text:style-name="Heading_20_4" text:outline-level="4"><text:bookmark-start text:name="__RefHeading___activation_globale_16"/><text:bookmark-start text:name="activation_globale"/>Activation globale<text:bookmark-end text:name="__RefHeading___activation_globale_16"/><text:bookmark-end text:name="activation_globale"/></text:h>
      <text:list text:style-name="List_20_1" text:continue-numbering="false">
        <text:list-item>
          <text:p text:style-name="LastListParagraph_List_20_1_Content_First"> <text:span text:style-name="Strong_20_Emphasis">Activation globale local_search :</text:span>  Oui/Non, par défaut non. Si désactivé, aucune indexation ne sera faite et toutes les interfaces relatives à la recherche globale sont masquées. Il faut donc cocher pour utiliser l'indexation.</text:p>
        </text:list-item>
      </text:list>
      <text:h text:style-name="Heading_20_3" text:outline-level="3"><text:bookmark-start text:name="__RefHeading___credits_17"/><text:bookmark-start text:name="credits"/>Crédits<text:bookmark-end text:name="__RefHeading___credits_17"/><text:bookmark-end text:name="credits"/></text:h>
      <text:list text:style-name="List_20_1" text:continue-numbering="false">
        <text:list-item>
          <text:p text:style-name="List_20_1_Content_First"> Valéry Frémaux (valery@activeprolearn.com) Développements et tests</text:p>
        </text:list-item>
        <text:list-item>
          <text:p text:style-name="List_20_1_Content_Last"> Florence Labord (florence@activeprolearn.com) Documentation et tests fonctionnels</text:p>
        </text:list-item>
      </text:list>
      <text:p text:style-name="Text_20_body"><text:a xlink:type="simple" xlink:href="https://docs.activeprolearn.com/doku.php?id=local:search"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 <text:a xlink:type="simple" xlink:href="https://docs.activeprolearn.com/doku.php?id=pluginsets" text:style-name="Internet_20_link" text:visited-style-name="Visited_20_Internet_20_Link">Index par sous-ensembles fonctionnel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3::02:32</meta:creation-date>
    <dc:creator>Generated</dc:creator>
    <dc:date>2026-08-28T23::02:32</dc:date>
    <dc:language>en-US</dc:language>
    <meta:editing-cycles>1</meta:editing-cycles>
    <meta:editing-duration>PT0S</meta:editing-duration>
    <dc:title>local:search:userguide</dc:title>
  </office:meta>
</office:document-meta>
</file>