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0907abd7a2b0d416880793147f57eea8.png"/>
  <manifest:file-entry manifest:media-type="image/png" manifest:full-path="Pictures/bdbdd26a9790878fa66329ebd4ee8db2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draw:frame draw:style-name="mediacenter" draw:name="0" text:anchor-type="paragraph" draw:z-index="0" svg:width="11.403541666667cm" svg:height="2.4077083333333cm"><draw:image xlink:href="Pictures/0907abd7a2b0d416880793147f57eea8.png" xlink:type="simple" xlink:show="embed" xlink:actuate="onLoad"/></draw:frame></text:p>
      <text:h text:style-name="Heading_20_2" text:outline-level="2"><text:bookmark text:name="local:oidcserver:userguide"/><text:bookmark-start text:name="__RefHeading___guide_d_utilisation_local_oidc_server_1"/><text:bookmark-start text:name="guide_d_utilisation_local_oidc_server"/>Guide d'utilisation Local OIDC Server<text:bookmark-end text:name="__RefHeading___guide_d_utilisation_local_oidc_server_1"/><text:bookmark-end text:name="guide_d_utilisation_local_oidc_server"/></text:h>
      <text:h text:style-name="Heading_20_3" text:outline-level="3"><text:bookmark-start text:name="__RefHeading___configuration_2"/><text:bookmark-start text:name="configuration"/>Configuration<text:bookmark-end text:name="__RefHeading___configuration_2"/><text:bookmark-end text:name="configuration"/></text:h>
      <text:p text:style-name="Text_20_body">Ce plugin dispose de quelques paramètres de configuration centrale, accessibles par le menu :</text:p>
      <text:p text:style-name="Preformatted_20_Text"><text:s text:c="2"/>Administration du site &gt; Plugins &gt; Plugins locaux &gt; Serveur Oauth/Openid</text:p>
      <text:list text:style-name="List_20_1" text:continue-numbering="false">
        <text:list-item>
          <text:p text:style-name="LastListParagraph_List_20_1_Content_First"> <text:span text:style-name="Strong_20_Emphasis">Actif/non actif :</text:span>  Active ou désactive l'ensemble des réponses des points de terminaison du serveur, pour tous les clients.</text:p>
        </text:list-item>
      </text:list>
      <text:list text:style-name="List_20_1" text:continue-numbering="false">
        <text:list-item>
          <text:p text:style-name="LastListParagraph_List_20_1_Content_First"> <text:span text:style-name="Strong_20_Emphasis">Algorithme de cryptage des clefs :</text:span> RSA ou HMAC sont supportés . Par défaut : RSA (RS256)</text:p>
        </text:list-item>
      </text:list>
      <text:list text:style-name="List_20_1" text:continue-numbering="false">
        <text:list-item>
          <text:p text:style-name="LastListParagraph_List_20_1_Content_First"> <text:span text:style-name="Strong_20_Emphasis">Clef privée :</text:span> Permet au serveur de crypter les tokens. Cette clef ne doit pas être communiquée aux tiers.</text:p>
        </text:list-item>
      </text:list>
      <text:list text:style-name="List_20_1" text:continue-numbering="false">
        <text:list-item>
          <text:p text:style-name="LastListParagraph_List_20_1_Content_First"> <text:span text:style-name="Strong_20_Emphasis">Clef publique :</text:span> Permet de décoder les tokens cryptés. Cette clef est communiquée aux clients tiers qui doivent décoder l'information contenue dans les échanges entre le serveur OIDC et le client. </text:p>
        </text:list-item>
      </text:list>
      <text:list text:style-name="List_20_1" text:continue-numbering="false">
        <text:list-item>
          <text:p text:style-name="LastListParagraph_List_20_1_Content_First"> <text:span text:style-name="Strong_20_Emphasis">Demander consentement sur transmission des données :</text:span> Si activé, une étape supplémentaire dans la procédure d'authentification demande une fois le consentement sur le transport de données.</text:p>
        </text:list-item>
      </text:list>
      <text:list text:style-name="List_20_1" text:continue-numbering="false">
        <text:list-item>
          <text:p text:style-name="LastListParagraph_List_20_1_Content_First"> <text:span text:style-name="Strong_20_Emphasis">Forcer ouverture CORS :</text:span> Si actif, la politique Access-Control-Allow-Origin sera relâchée pour toute la plate-forme. Les sites tiers pourront intégrer librement les URLs de moodle.</text:p>
        </text:list-item>
      </text:list>
      <text:h text:style-name="Heading_20_4" text:outline-level="4"><text:bookmark-start text:name="__RefHeading___reglages_version_pro_3"/><text:bookmark-start text:name="reglages_version_pro"/>Réglages version PRO<text:bookmark-end text:name="__RefHeading___reglages_version_pro_3"/><text:bookmark-end text:name="reglages_version_pro"/></text:h>
      <text:p text:style-name="Text_20_body">Il faut au préalable enregistrer votre clé de license.</text:p>
      <text:list text:style-name="List_20_1" text:continue-numbering="false">
        <text:list-item>
          <text:p text:style-name="LastListParagraph_List_20_1_Content_First"> <text:span text:style-name="Strong_20_Emphasis">Taille des clefs client :</text:span>  Défaut : 13. Ce réglage permet de déterminer la taille des clefs qui seront générées par Moodle pour les clients Oauth2.</text:p>
        </text:list-item>
      </text:list>
      <text:list text:style-name="List_20_1" text:continue-numbering="false">
        <text:list-item>
          <text:p text:style-name="LastListParagraph_List_20_1_Content_First"> <text:span text:style-name="Strong_20_Emphasis">Active le single-logout Défaut :</text:span> Oui En activant cette option, le server OIDC embarqué dans Moodle émet une demande de déconnexion à tous les clients actifs liés au compte utilisateur. Le client Moodle doit supporter une URI de demande de déconnexion, et admettre le token oidc comme référence.</text:p>
        </text:list-item>
      </text:list>
      <text:list text:style-name="List_20_1" text:continue-numbering="false">
        <text:list-item>
          <text:p text:style-name="LastListParagraph_List_20_1_Content_First"><text:span text:style-name="Strong_20_Emphasis"> Active le filtrage utilisateurs :</text:span> Défaut : Oui. En activant cette option, une demande d'authorisation ne sera agréée que si l'utiliateur cible fait partie des utilisateurs autorisés. Les filtres peuvent être configurés par client dans la configuration du client.</text:p>
        </text:list-item>
      </text:list>
      <text:h text:style-name="Heading_20_3" text:outline-level="3"><text:bookmark-start text:name="__RefHeading___gestion_des_clients_4"/><text:bookmark-start text:name="gestion_des_clients"/>Gestion des clients<text:bookmark-end text:name="__RefHeading___gestion_des_clients_4"/><text:bookmark-end text:name="gestion_des_clients"/></text:h>
      <text:h text:style-name="Heading_20_4" text:outline-level="4"><text:bookmark-start text:name="__RefHeading___enregistrer_un_client_5"/><text:bookmark-start text:name="enregistrer_un_client"/>Enregistrer un client<text:bookmark-end text:name="__RefHeading___enregistrer_un_client_5"/><text:bookmark-end text:name="enregistrer_un_client"/></text:h>
      <text:p text:style-name="Text_20_body">Pour pouvoir interagir avec Moodle en tant que fournisseur d'identité, le client distant doit être enregistré pour que le serveur puisse lui délivrer des autorisations d'accès aux données de profil.</text:p>
      <text:p text:style-name="Text_20_body">Le point d'entrée de la gestion des clients se situe dans l'administration centrale de Moodle, dans la rubrique : </text:p>
      <text:p text:style-name="Preformatted_20_Text"> Plugins &gt; Plugins locaux &gt; Gérer les entités OIDC</text:p>
      <text:p text:style-name="Text_20_body">Ce lien complète la configuration centrale du plugin, après l'entrée “Serveur Oauth/OIDC” dans la même rubrique.</text:p>
      <text:p text:style-name="Text_20_body"><draw:frame draw:style-name="media" draw:name="1" text:anchor-type="as-char" draw:z-index="1" svg:width="10.583333333333cm" svg:height="4.2893454038997cm"><draw:image xlink:href="Pictures/bdbdd26a9790878fa66329ebd4ee8db2.png" xlink:type="simple" xlink:show="embed" xlink:actuate="onLoad"/></draw:frame></text:p>
      <text:h text:style-name="Heading_20_4" text:outline-level="4"><text:bookmark-start text:name="__RefHeading___clients_6"/><text:bookmark-start text:name="clients"/>Clients<text:bookmark-end text:name="__RefHeading___clients_6"/><text:bookmark-end text:name="clients"/></text:h>
      <text:p text:style-name="Text_20_body">Dans la page de gestion proposée, clique sur le lien “Clients”.</text:p>
      <text:list text:style-name="List_20_1" text:continue-numbering="false">
        <text:list-item>
          <text:p text:style-name="List_20_1_Content_First"> <text:span text:style-name="Strong_20_Emphasis">Identifiant :</text:span></text:p>
        </text:list-item>
        <text:list-item>
          <text:p text:style-name="List_20_1_Content"> <text:span text:style-name="Strong_20_Emphasis">Secret :</text:span></text:p>
        </text:list-item>
        <text:list-item>
          <text:p text:style-name="List_20_1_Content"><text:span text:style-name="Strong_20_Emphasis"> Nom :</text:span></text:p>
        </text:list-item>
        <text:list-item>
          <text:p text:style-name="List_20_1_Content"> <text:span text:style-name="Strong_20_Emphasis">Uri de retour Oauth :</text:span> Adresse ou sera dirigé l'utilisateur pour traiter les échanges Oauth</text:p>
        </text:list-item>
        <text:list-item>
          <text:p text:style-name="List_20_1_Content"> <text:span text:style-name="Strong_20_Emphasis">URIs de redirection alternatives :</text:span> Adresse alternative pour traiter les échanges Oauth</text:p>
        </text:list-item>
        <text:list-item>
          <text:p text:style-name="List_20_1_Content"> <text:span text:style-name="Strong_20_Emphasis">URI de déconnexion :</text:span> URI du client en capacité de clôturer la session de l'usager</text:p>
        </text:list-item>
        <text:list-item>
          <text:p text:style-name="List_20_1_Content_Last"> <text:span text:style-name="Strong_20_Emphasis">Utilisateurs autorisés :</text:span> Filtre les utilisateurs locaux suivant règle REGEXP. Indiquer préfixe dans le cas de mobilisation des MoodleScripts.</text:p>
        </text:list-item>
      </text:list>
      <text:h text:style-name="Heading_20_4" text:outline-level="4"><text:bookmark-start text:name="__RefHeading___scope_7"/><text:bookmark-start text:name="scope"/>Scope<text:bookmark-end text:name="__RefHeading___scope_7"/><text:bookmark-end text:name="scope"/></text:h>
      <text:p text:style-name="Text_20_body">Attributs transmis au serveur avec fonction de translation en fonction du client</text:p>
      <text:list text:style-name="List_20_1" text:continue-numbering="false">
        <text:list-item>
          <text:p text:style-name="List_20_1_Content_First"> <text:span text:style-name="Strong_20_Emphasis">Identifiant :</text:span></text:p>
        </text:list-item>
        <text:list-item>
          <text:p text:style-name="List_20_1_Content"><text:span text:style-name="Strong_20_Emphasis"> Nom :</text:span></text:p>
        </text:list-item>
        <text:list-item>
          <text:p text:style-name="List_20_1_Content_Last"> <text:span text:style-name="Strong_20_Emphasis">Info locale associée par défaut :</text:span></text:p>
        </text:list-item>
      </text:list>
      <text:h text:style-name="Heading_20_4" text:outline-level="4"><text:bookmark-start text:name="__RefHeading___codes_d_autorisation_8"/><text:bookmark-start text:name="codes_d_autorisation"/>Codes d'autorisation<text:bookmark-end text:name="__RefHeading___codes_d_autorisation_8"/><text:bookmark-end text:name="codes_d_autorisation"/></text:h>
      <text:list text:style-name="List_20_1" text:continue-numbering="false">
        <text:list-item>
          <text:p text:style-name="LastListParagraph_List_20_1_Content_First"> Pas encore implémenté</text:p>
        </text:list-item>
      </text:list>
      <text:p text:style-name="Horizontal_20_Line"/>
      <text:p text:style-name="Text_20_body"><text:a xlink:type="simple" xlink:href="https://docs.activeprolearn.com/doku.php?id=local:oidcserver" text:style-name="Internet_20_link" text:visited-style-name="Visited_20_Internet_20_Link">Sommaire du plugin</text:a> - <text:a xlink:type="simple" xlink:href="https://docs.activeprolearn.com/doku.php?id=plugins" text:style-name="Internet_20_link" text:visited-style-name="Visited_20_Internet_20_Link">Index des plugins</text:a> - <text:a xlink:type="simple" xlink:href="https://docs.activeprolearn.com/doku.php?id=start" text:style-name="Internet_20_link" text:visited-style-name="Visited_20_Internet_20_Link">Accueil du  catalogue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28T22::59:57</meta:creation-date>
    <dc:creator>Generated</dc:creator>
    <dc:date>2026-08-28T22::59:57</dc:date>
    <dc:language>en-US</dc:language>
    <meta:editing-cycles>1</meta:editing-cycles>
    <meta:editing-duration>PT0S</meta:editing-duration>
    <dc:title>local:oidcserver:userguide</dc:title>
  </office:meta>
</office:document-meta>
</file>