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02e954087d92d2b73c55bf00d499b61.png"/>
  <manifest:file-entry manifest:media-type="image/png" manifest:full-path="Pictures/86144def1fa7b47d331cc381ca1618db.png"/>
  <manifest:file-entry manifest:media-type="image/png" manifest:full-path="Pictures/fb1bad7a88be31d5faad31fb59074e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602e954087d92d2b73c55bf00d499b61.png" xlink:type="simple" xlink:show="embed" xlink:actuate="onLoad"/></draw:frame></text:p>
      <text:h text:style-name="Heading_20_2" text:outline-level="2"><text:bookmark text:name="local:my:userguidecoursearea"/><text:bookmark-start text:name="__RefHeading___mon_moodle_ameliorereglages_zones_de_coursexemples_1"/><text:bookmark-start text:name="mon_moodle_ameliorereglages_zones_de_coursexemples"/>Mon Moodle amélioré : Réglages zones de cours : Exemples<text:bookmark-end text:name="__RefHeading___mon_moodle_ameliorereglages_zones_de_coursexemples_1"/><text:bookmark-end text:name="mon_moodle_ameliorereglages_zones_de_coursexemples"/></text:h>
      <text:h text:style-name="Heading_20_3" text:outline-level="3"><text:bookmark-start text:name="__RefHeading___exemples_de_reglage_des_zones_de_cours_2"/><text:bookmark-start text:name="exemples_de_reglage_des_zones_de_cours"/>Exemples de réglage des  zones de cours<text:bookmark-end text:name="__RefHeading___exemples_de_reglage_des_zones_de_cours_2"/><text:bookmark-end text:name="exemples_de_reglage_des_zones_de_cours"/></text:h>
      <text:p text:style-name="Text_20_body"><text:span text:style-name="Strong_20_Emphasis">Exemple 1 :</text:span></text:p>
      <text:p text:style-name="Text_20_body">Une zone de cours est définie sur 1,  et l'aire de cours pointe la catégorie de cours nommée “Tutoriels”. Un cours auquel je participe en tant qu'enseignant appartient à cette catégorie. 
Alors le cours concerné ne sera pas affiché dans le widget “J'enseigne”, mais dans l'aire de cours spécifique “Tutoriels”.</text:p>
      <text:p text:style-name="Text_20_body"><text:span text:style-name="Strong_20_Emphasis">Exemple 2:</text:span></text:p>
      <text:p text:style-name="Text_20_body">La zone de cours “Aires de cours spécifiques” est définie sur 2.
La première aire de cours pointe la catégorie de cours “2023/2024”. 
Un cours auquel je participe en tant qu'enseignant appartient à cette catégorie. La seconde aire de cours pointe une catégorie de cours “Archives” ou je suis inscrit en tant qu'apprenant sur les cours de cette catégorie.</text:p>
      <text:p text:style-name="Text_20_body">Alors le cours de la catégorie ““2023/2024” ne sera pas affiché dans le widget “j'enseigne”, mais dans une première aire de cours “2023/2024”.
Alors les cours de la catégorie “Archives” ne seront pas affiché dans le widget “j'apprends”, mais dans mais dans une seconde aire de cours “Archives”.</text:p>
      <text:p text:style-name="Text_20_body">* <text:span text:style-name="Strong_20_Emphasis">Zones de cours spécifiques</text:span></text:p>
      <text:p text:style-name="Text_20_body">Définit le nombre d'aire de cours spécifiques à afficher. le nombre d'aires de cours spécifiques peut varier de 0 à 9. Le Widget affichera ces aires de cours sur deux colonnes, puis continuera à la ligne suivante. </text:p>
      <text:p text:style-name="Text_20_body">* <text:span text:style-name="Strong_20_Emphasis">Aire de cours spécifique</text:span></text:p>
      <text:p text:style-name="Text_20_body">Vous choisirez une catégorie de cours qui appartiendra à la zone de cours. </text:p>
      <text:p text:style-name="Text_20_body"><draw:frame draw:style-name="mediacenter" draw:name="1" text:anchor-type="paragraph" draw:z-index="1" svg:width="15.875cm" svg:height="7.9375cm"><draw:image xlink:href="Pictures/86144def1fa7b47d331cc381ca1618db.png" xlink:type="simple" xlink:show="embed" xlink:actuate="onLoad"/></draw:frame></text:p>
      <text:p text:style-name="Text_20_body"><text:span text:style-name="Strong_20_Emphasis"><text:span text:style-name="Emphasis">Ci-dessous un exemple de rendu avec deux zones de cours.</text:span></text:span></text:p>
      <text:p text:style-name="Text_20_body">La première zone de cours pointe 3 aires de cours qui affichent des catégories de cours et leurs sous catégories (Projets étudiants, Library et Direction pédagogie Innovante</text:p>
      <text:p text:style-name="Text_20_body">La seconde zone de cours pointe deux aires de cours qui affiche 2 catégories de cours et leurs sous catégories. (2017/2018 et 2016/2017)
Les deux zone de cours spécifiques et leurs aires de cours sont séparées et mises en valeur par des titrages basée sur un autre widget (Mes autres espaces de cours et Archives de cours).</text:p>
      <text:p text:style-name="Text_20_body"><draw:frame draw:style-name="mediacenter" draw:name="2" text:anchor-type="paragraph" draw:z-index="2" svg:width="21.166666666667cm" style:rel-width="100%" svg:height="10.620598591549cm" style:rel-height="scale"><draw:image xlink:href="Pictures/fb1bad7a88be31d5faad31fb59074e4f.png" xlink:type="simple" xlink:show="embed" xlink:actuate="onLoad"/></draw:frame></text:p>
      <text:p text:style-name="Horizontal_20_Line"/>
      <text:h text:style-name="Heading_20_3" text:outline-level="3"><text:bookmark-start text:name="__RefHeading___credits_3"/><text:bookmark-start text:name="credits"/>Crédits<text:bookmark-end text:name="__RefHeading___credits_3"/><text:bookmark-end text:name="credits"/></text:h>
      <text:list text:style-name="List_20_1" text:continue-numbering="false">
        <text:list-item>
          <text:p text:style-name="List_20_1_Content_First"> Valéry Frémaux (/Base Intel Teach Advanced Online / Pairform@nce MEN)</text:p>
        </text:list-item>
        <text:list-item>
          <text:p text:style-name="List_20_1_Content_Last"> Florence Labord - Tests fonctionnels et documentation</text:p>
        </text:list-item>
      </text:list>
      <text:p text:style-name="Text_20_body"><text:a xlink:type="simple" xlink:href="https://docs.activeprolearn.com/doku.php?id=local:my:technique" text:style-name="Internet_20_link" text:visited-style-name="Visited_20_Internet_20_Link">Revenir au guide technique: Réglages des zones de cours</text:a> - <text:a xlink:type="simple" xlink:href="https://docs.activeprolearn.com/doku.php?id=plugins" text:style-name="Internet_20_link" text:visited-style-name="Visited_20_Internet_20_Link">Retour à l'index des plugins</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0::43:29</meta:creation-date>
    <dc:creator>Generated</dc:creator>
    <dc:date>2026-08-28T20::43:29</dc:date>
    <dc:language>en-US</dc:language>
    <meta:editing-cycles>1</meta:editing-cycles>
    <meta:editing-duration>PT0S</meta:editing-duration>
    <dc:title>local:my:userguidecoursearea</dc:title>
  </office:meta>
</office:document-meta>
</file>