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4c2bbb1952e19b50c653a5ea1599ef07.png"/>
  <manifest:file-entry manifest:media-type="image/png" manifest:full-path="Pictures/d6c151d8666bdaea08d25e8e18e021c6.png"/>
  <manifest:file-entry manifest:media-type="image/png" manifest:full-path="Pictures/11fbea3ca87ca25c4e27c2264936612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my:lookandfeel"/><text:bookmark-start text:name="__RefHeading___page_tableau_de_bord_myexemples_de_rendus_1"/><text:bookmark-start text:name="page_tableau_de_bord_myexemples_de_rendus"/>Page Tableau de bord MY : Exemples de rendus<text:bookmark-end text:name="__RefHeading___page_tableau_de_bord_myexemples_de_rendus_1"/><text:bookmark-end text:name="page_tableau_de_bord_myexemples_de_rendus"/></text:h>
      <text:h text:style-name="Heading_20_3" text:outline-level="3"><text:bookmark-start text:name="__RefHeading___rendu_pour_l_utilisateur_2"/><text:bookmark-start text:name="rendu_pour_l_utilisateur"/>Rendu pour l'utilisateur<text:bookmark-end text:name="__RefHeading___rendu_pour_l_utilisateur_2"/><text:bookmark-end text:name="rendu_pour_l_utilisateur"/></text:h>
      <text:list text:style-name="List_20_1" text:continue-numbering="false">
        <text:list-item>
          <text:p text:style-name="LastListParagraph_List_20_1_Content_First"> Rendu pour un utilisateur dont le champs de profil personnalisé “ public” est “visiteur APL”</text:p>
        </text:list-item>
      </text:list>
      <text:p text:style-name="Text_20_body"><draw:frame draw:style-name="mediacenter" draw:name="1" text:anchor-type="paragraph" draw:z-index="1" svg:width="22.489583333333cm" style:rel-width="100%" svg:height="5.6223958333333cm" style:rel-height="scale"><draw:image xlink:href="Pictures/4c2bbb1952e19b50c653a5ea1599ef07.png" xlink:type="simple" xlink:show="embed" xlink:actuate="onLoad"/></draw:frame></text:p>
      <text:h text:style-name="Heading_20_4" text:outline-level="4"><text:bookmark-start text:name="__RefHeading___exemple_de_rendu_3"/><text:bookmark-start text:name="exemple_de_rendu"/>Exemple de rendu<text:bookmark-end text:name="__RefHeading___exemple_de_rendu_3"/><text:bookmark-end text:name="exemple_de_rendu"/></text:h>
      <text:p text:style-name="Text_20_body">La page présente ici un onglet étudiant, et un onglet enseignant.
Des espaces fonctionnels “silotent” et mettre en avant des cours par typologie : Supports, tutoriels etc. Il pourrait également s'agir de grande familles thématiques de cours.
Les cours sont appelés en affichage slider.</text:p>
      <text:p text:style-name="Text_20_body">
Pour le détail des widgets, <text:a xlink:type="simple" xlink:href="https://docs.activeprolearn.com/doku.php?id=local:my:modules" text:style-name="Internet_20_link" text:visited-style-name="Visited_20_Internet_20_Link">voir la liste complète des widgets</text:a>.
</text:p>
      <text:p text:style-name="Text_20_body"><draw:frame draw:style-name="mediacenter" draw:name="2" text:anchor-type="paragraph" draw:z-index="2" svg:width="22.489583333333cm" style:rel-width="100%" svg:height="14.055989583333cm" style:rel-height="scale"><draw:image xlink:href="Pictures/d6c151d8666bdaea08d25e8e18e021c6.png" xlink:type="simple" xlink:show="embed" xlink:actuate="onLoad"/></draw:frame></text:p>
      <text:p text:style-name="Text_20_body">Vue de l'onglet administrateur avec <text:a xlink:type="simple" xlink:href="https://docs.activeprolearn.com/doku.php?id=local:my:modules" text:style-name="Internet_20_link" text:visited-style-name="Visited_20_Internet_20_Link">wigdet</text:a> admin_stats </text:p>
      <text:p text:style-name="Text_20_body"><draw:frame draw:style-name="mediacenter" draw:name="3" text:anchor-type="paragraph" draw:z-index="3" svg:width="22.489583333333cm" style:rel-width="100%" svg:height="11.98193533969cm" style:rel-height="scale"><draw:image xlink:href="Pictures/11fbea3ca87ca25c4e27c22649366128.png" xlink:type="simple" xlink:show="embed" xlink:actuate="onLoad"/></draw:frame></text:p>
      <text:p text:style-name="Horizontal_20_Line"/>
      <text:p text:style-name="Text_20_body"><text:a xlink:type="simple" xlink:href="https://docs.activeprolearn.com/doku.php?id=local:my:userguide" text:style-name="Internet_20_link" text:visited-style-name="Visited_20_Internet_20_Link">Revenir au guide d'utilisation</text:a> - <text:a xlink:type="simple" xlink:href="https://docs.activeprolearn.com/doku.php?id=local:my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38:45</meta:creation-date>
    <dc:creator>Generated</dc:creator>
    <dc:date>2026-08-31T11::38:45</dc:date>
    <dc:language>en-US</dc:language>
    <meta:editing-cycles>1</meta:editing-cycles>
    <meta:editing-duration>PT0S</meta:editing-duration>
    <dc:title>local:my:lookandfeel</dc:title>
  </office:meta>
</office:document-meta>
</file>