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76977fe0aa72946bcc1f30dd01deb5a6.png"/>
  <manifest:file-entry manifest:media-type="image/png" manifest:full-path="Pictures/74de134d0bbe39b8e5f3fef9b39e18c6.png"/>
  <manifest:file-entry manifest:media-type="image/png" manifest:full-path="Pictures/6f3e0976ed17de14ff5c814841aed6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my:casestory7"/><text:bookmark-start text:name="__RefHeading___page_tableau_de_bord_mycas_d_usage_8_1"/><text:bookmark-start text:name="page_tableau_de_bord_mycas_d_usage_8"/>Page Tableau de bord MY : Cas d'usage 8<text:bookmark-end text:name="__RefHeading___page_tableau_de_bord_mycas_d_usage_8_1"/><text:bookmark-end text:name="page_tableau_de_bord_mycas_d_usage_8"/></text:h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Strong_20_Emphasis">La demande :</text:span></text:p>
      <text:list text:style-name="List_20_1" text:continue-numbering="false">
        <text:list-item>
          <text:p text:style-name="LastListParagraph_List_20_1_Content_First"> Pouvoir afficher des cours situés sur une autre plateforme à partir de la plateforme ou je suis via réseau Mnet.</text:p>
        </text:list-item>
      </text:list>
      <text:p text:style-name="Text_20_body"><text:span text:style-name="Strong_20_Emphasis">La réponse :</text:span></text:p>
      <text:list text:style-name="List_20_1" text:continue-numbering="false">
        <text:list-item>
          <text:p text:style-name="LastListParagraph_List_20_1_Content_First"> Création de du  widget spécifique<text:span text:style-name="Strong_20_Emphasis"> my_remote_courses</text:span>, appelé sur le module actif des étudiants:</text:p>
        </text:list-item>
      </text:list>
      <text:p text:style-name="Text_20_body"><draw:frame draw:style-name="mediacenter" draw:name="1" text:anchor-type="paragraph" draw:z-index="1" svg:width="21.166666666667cm" style:rel-width="100%" svg:height="3.1162037037037cm" style:rel-height="scale"><draw:image xlink:href="Pictures/76977fe0aa72946bcc1f30dd01deb5a6.png" xlink:type="simple" xlink:show="embed" xlink:actuate="onLoad"/></draw:frame></text:p>
      <text:h text:style-name="Heading_20_3" text:outline-level="3"><text:bookmark-start text:name="__RefHeading___liaison_3"/><text:bookmark-start text:name="liaison"/>Liaison<text:bookmark-end text:name="__RefHeading___liaison_3"/><text:bookmark-end text:name="liaison"/></text:h>
      <text:p text:style-name="Text_20_body">Le widget inspecte le registre des inscriptions distantes (tables du gorupe mdl_mnet_) pour afficher les cours.
Le Moodle local a un proxy de la définition des cours qui sont publiés et autorisés par l'autre plateforme.</text:p>
      <text:list text:style-name="List_20_1" text:continue-numbering="false">
        <text:list-item>
          <text:p text:style-name="LastListParagraph_List_20_1_Content_First"> Chemin : Administration/réseau Moodle/Gérer les pairs</text:p>
        </text:list-item>
      </text:list>
      <text:p text:style-name="Text_20_body"><draw:frame draw:style-name="mediacenter" draw:name="2" text:anchor-type="paragraph" draw:z-index="2" svg:width="21.166666666667cm" style:rel-width="100%" svg:height="3.7843996494303cm" style:rel-height="scale"><draw:image xlink:href="Pictures/74de134d0bbe39b8e5f3fef9b39e18c6.png" xlink:type="simple" xlink:show="embed" xlink:actuate="onLoad"/></draw:frame></text:p>
      <text:h text:style-name="Heading_20_3" text:outline-level="3"><text:bookmark-start text:name="__RefHeading___inscriptions_4"/><text:bookmark-start text:name="inscriptions"/>Inscriptions<text:bookmark-end text:name="__RefHeading___inscriptions_4"/><text:bookmark-end text:name="inscriptions"/></text:h>
      <text:list text:style-name="List_20_1" text:continue-numbering="false">
        <text:list-item>
          <text:p text:style-name="LastListParagraph_List_20_1_Content_First"> Chemin :  Administration/réseau Moodle/Clients pour inscriptions à distance</text:p>
        </text:list-item>
      </text:list>
      <text:p text:style-name="Text_20_body"><draw:frame draw:style-name="mediacenter" draw:name="3" text:anchor-type="paragraph" draw:z-index="3" svg:width="15.875cm" svg:height="9.5961883408072cm"><draw:image xlink:href="Pictures/6f3e0976ed17de14ff5c814841aed68b.png" xlink:type="simple" xlink:show="embed" xlink:actuate="onLoad"/></draw:frame></text:p>
      <text:p text:style-name="Horizontal_20_Line"/>
      <text:p text:style-name="Text_20_body"> <text:a xlink:type="simple" xlink:href="https://docs.activeprolearn.com/doku.php?id=local:my:casestory" text:style-name="Internet_20_link" text:visited-style-name="Visited_20_Internet_20_Link">Voir le cas d'usage 1</text:a> - <text:a xlink:type="simple" xlink:href="https://docs.activeprolearn.com/doku.php?id=local:my:casestory1" text:style-name="Internet_20_link" text:visited-style-name="Visited_20_Internet_20_Link">Voir le cas d'usage 2</text:a> -  <text:a xlink:type="simple" xlink:href="https://docs.activeprolearn.com/doku.php?id=local:my:casestory2" text:style-name="Internet_20_link" text:visited-style-name="Visited_20_Internet_20_Link">Voir le cas d'usage 3</text:a> - <text:a xlink:type="simple" xlink:href="https://docs.activeprolearn.com/doku.php?id=local:my:casestory3" text:style-name="Internet_20_link" text:visited-style-name="Visited_20_Internet_20_Link">Voir le cas d'usage 4</text:a> - <text:a xlink:type="simple" xlink:href="https://docs.activeprolearn.com/doku.php?id=local:my:casestory4" text:style-name="Internet_20_link" text:visited-style-name="Visited_20_Internet_20_Link">Voir le cas d'usage 5</text:a> - <text:a xlink:type="simple" xlink:href="https://docs.activeprolearn.com/doku.php?id=local:my:casestory5" text:style-name="Internet_20_link" text:visited-style-name="Visited_20_Internet_20_Link">Voir le cas d'usage 6</text:a> - <text:a xlink:type="simple" xlink:href="https://docs.activeprolearn.com/doku.php?id=local:my:casestory6" text:style-name="Internet_20_link" text:visited-style-name="Visited_20_Internet_20_Link">Voir le cas d'usage 7</text:a>
 - <text:a xlink:type="simple" xlink:href="https://docs.activeprolearn.com/doku.php?id=local:my:userguide" text:style-name="Internet_20_link" text:visited-style-name="Visited_20_Internet_20_Link">Revenir au guide d'utilisation</text:a> - <text:a xlink:type="simple" xlink:href="https://docs.activeprolearn.com/doku.php?id=local:my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02:40</meta:creation-date>
    <dc:creator>Generated</dc:creator>
    <dc:date>2026-08-30T05::02:40</dc:date>
    <dc:language>en-US</dc:language>
    <meta:editing-cycles>1</meta:editing-cycles>
    <meta:editing-duration>PT0S</meta:editing-duration>
    <dc:title>local:my:casestory7</dc:title>
  </office:meta>
</office:document-meta>
</file>