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42378157befc414dc7bf89b79dcf649b.png"/>
  <manifest:file-entry manifest:media-type="image/png" manifest:full-path="Pictures/6ea14ce7201670974f7cc4252caa0a89.png"/>
  <manifest:file-entry manifest:media-type="image/png" manifest:full-path="Pictures/073c7152d797e06eb4e3ce6c96ad99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my:casestory6"/><text:bookmark-start text:name="__RefHeading___page_tableau_de_bord_mycas_d_usage_7_1"/><text:bookmark-start text:name="page_tableau_de_bord_mycas_d_usage_7"/>Page Tableau de bord MY : Cas d'usage 7<text:bookmark-end text:name="__RefHeading___page_tableau_de_bord_mycas_d_usage_7_1"/><text:bookmark-end text:name="page_tableau_de_bord_mycas_d_usage_7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La demande :</text:span></text:p>
      <text:list text:style-name="List_20_1" text:continue-numbering="false">
        <text:list-item>
          <text:p text:style-name="LastListParagraph_List_20_1_Content_First"> Pouvoir afficher des catégories de cours spécifiques dans deux zones (aires spécifiques) sur le tableau de bord : la première pour afficher des catégories aux étudiants, la seconde aire pour afficher des catégories aux autres rôles.</text:p>
        </text:list-item>
      </text:list>
      <text:p text:style-name="Text_20_body"><text:span text:style-name="Strong_20_Emphasis">La réponse :</text:span></text:p>
      <text:list text:style-name="List_20_1" text:continue-numbering="false">
        <text:list-item>
          <text:p text:style-name="LastListParagraph_List_20_1_Content_First"> Création de deux  widget spécifique course_categories_grid et course_categories2_grid, chacun appelé sur le module actif le concernant :</text:p>
        </text:list-item>
      </text:list>
      <text:p text:style-name="Text_20_body"><draw:frame draw:style-name="mediacenter" draw:name="1" text:anchor-type="paragraph" draw:z-index="1" svg:width="13.229166666667cm" svg:height="4.0502816434725cm"><draw:image xlink:href="Pictures/42378157befc414dc7bf89b79dcf649b.png" xlink:type="simple" xlink:show="embed" xlink:actuate="onLoad"/></draw:frame></text:p>
      <text:p text:style-name="Text_20_body"><draw:frame draw:style-name="mediacenter" draw:name="2" text:anchor-type="paragraph" draw:z-index="2" svg:width="13.229166666667cm" svg:height="3.7731073943662cm"><draw:image xlink:href="Pictures/6ea14ce7201670974f7cc4252caa0a89.png" xlink:type="simple" xlink:show="embed" xlink:actuate="onLoad"/></draw:frame></text:p>
      <text:list text:style-name="List_20_1" text:continue-numbering="false">
        <text:list-item>
          <text:p text:style-name="List_20_1_Content_First"> les étudiants verront les catégories de cours 10,6,75</text:p>
        </text:list-item>
        <text:list-item>
          <text:p text:style-name="List_20_1_Content_Last"> les autres rôles les catégories 10,6,75,8</text:p>
        </text:list-item>
      </text:list>
      <text:p text:style-name="Text_20_body"><draw:frame draw:style-name="mediacenter" draw:name="3" text:anchor-type="paragraph" draw:z-index="3" svg:width="21.166666666667cm" style:rel-width="100%" svg:height="2.4742117117117cm" style:rel-height="scale"><draw:image xlink:href="Pictures/073c7152d797e06eb4e3ce6c96ad994d.png" xlink:type="simple" xlink:show="embed" xlink:actuate="onLoad"/></draw:frame></text:p>
      <text:p text:style-name="Horizontal_20_Line"/>
      <text:p text:style-name="Text_20_body"> <text:a xlink:type="simple" xlink:href="https://docs.activeprolearn.com/doku.php?id=local:my:casestory" text:style-name="Internet_20_link" text:visited-style-name="Visited_20_Internet_20_Link">Voir le cas d'usage 1</text:a> - <text:a xlink:type="simple" xlink:href="https://docs.activeprolearn.com/doku.php?id=local:my:casestory1" text:style-name="Internet_20_link" text:visited-style-name="Visited_20_Internet_20_Link">Voir le cas d'usage 2</text:a> -  <text:a xlink:type="simple" xlink:href="https://docs.activeprolearn.com/doku.php?id=local:my:casestory2" text:style-name="Internet_20_link" text:visited-style-name="Visited_20_Internet_20_Link">Voir le cas d'usage 3</text:a> - <text:a xlink:type="simple" xlink:href="https://docs.activeprolearn.com/doku.php?id=local:my:casestory3" text:style-name="Internet_20_link" text:visited-style-name="Visited_20_Internet_20_Link">Voir le cas d'usage 4</text:a> - <text:a xlink:type="simple" xlink:href="https://docs.activeprolearn.com/doku.php?id=local:my:casestory4" text:style-name="Internet_20_link" text:visited-style-name="Visited_20_Internet_20_Link">Voir le cas d'usage 5</text:a> - <text:a xlink:type="simple" xlink:href="https://docs.activeprolearn.com/doku.php?id=local:my:casestory5" text:style-name="Internet_20_link" text:visited-style-name="Visited_20_Internet_20_Link">Voir le cas d'usage 6</text:a> -<text:a xlink:type="simple" xlink:href="https://docs.activeprolearn.com/doku.php?id=local:my:casestory7" text:style-name="Internet_20_link" text:visited-style-name="Visited_20_Internet_20_Link">Voir le cas d'usage 8</text:a> - <text:a xlink:type="simple" xlink:href="https://docs.activeprolearn.com/doku.php?id=local:my:userguide" text:style-name="Internet_20_link" text:visited-style-name="Visited_20_Internet_20_Link">Revenir au guide d'utilisation</text:a> - <text:a xlink:type="simple" xlink:href="https://docs.activeprolearn.com/doku.php?id=local:my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2::46:14</meta:creation-date>
    <dc:creator>Generated</dc:creator>
    <dc:date>2026-09-02T02::46:14</dc:date>
    <dc:language>en-US</dc:language>
    <meta:editing-cycles>1</meta:editing-cycles>
    <meta:editing-duration>PT0S</meta:editing-duration>
    <dc:title>local:my:casestory6</dc:title>
  </office:meta>
</office:document-meta>
</file>