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968407bb0e3edca31ee569d6f621cf5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my:casestory3"/><text:bookmark-start text:name="__RefHeading___page_tableau_de_bord_mycas_d_usage_4_1"/><text:bookmark-start text:name="page_tableau_de_bord_mycas_d_usage_4"/>Page Tableau de bord MY : Cas d'usage 4<text:bookmark-end text:name="__RefHeading___page_tableau_de_bord_mycas_d_usage_4_1"/><text:bookmark-end text:name="page_tableau_de_bord_mycas_d_usage_4"/></text:h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Strong_20_Emphasis">La demande :</text:span></text:p>
      <text:p text:style-name="Text_20_body">Un ensemble ou ad minima deux moodle interconnectés en réseau, avec une circulation possible entre les instances. D'une instance A vers toutes les autres, et de l'instance d'arrivée, un retour vers l'instance A. En résumé :</text:p>
      <text:list text:style-name="List_20_1" text:continue-numbering="false">
        <text:list-item>
          <text:p text:style-name="List_20_1_Content_First"> Permettre l'affichage de toutes les instances d'un réseau Mnet de Moodle interconnecté dans un moodle A</text:p>
        </text:list-item>
        <text:list-item>
          <text:p text:style-name="List_20_1_Content_Last"> Permettre l'affichage d'un lien de retour vers l' instance  A,  une fois dans une instance du réseau</text:p>
        </text:list-item>
      </text:list>
      <text:p text:style-name="Text_20_body"><text:span text:style-name="Strong_20_Emphasis">La réponse :</text:span></text:p>
      <text:list text:style-name="List_20_1" text:continue-numbering="false">
        <text:list-item>
          <text:p text:style-name="List_20_1_Content_First"> Mise en œuvre de la navigation réseau via le <text:a xlink:type="simple" xlink:href="https://docs.activeprolearn.com/doku.php?id=blocks:usermnethosts" text:style-name="Internet_20_link" text:visited-style-name="Visited_20_Internet_20_Link">Bloc usermnethosts</text:a> sur l'instance A</text:p>
        </text:list-item>
        <text:list-item>
          <text:p text:style-name="List_20_1_Content_Last">   * Utiliser le widget du composant local_my my_network (Mon réseau) pour le lien retour sur les autres instances Moodle</text:p>
        </text:list-item>
      </text:list>
      <text:h text:style-name="Heading_20_3" text:outline-level="3"><text:bookmark-start text:name="__RefHeading___page_my_3"/><text:bookmark-start text:name="page_my"/>1/ page MY<text:bookmark-end text:name="__RefHeading___page_my_3"/><text:bookmark-end text:name="page_my"/></text:h>
      <text:p text:style-name="Text_20_body">Chemin : Administration du site/Plugins/plugins locaux/Mon Moodle amélioré</text:p>
      <text:p text:style-name="Text_20_body">L’administrateur ajoute le nom du widget à appeler pour les étudiants :  my_network</text:p>
      <text:p text:style-name="Text_20_body">Sur la page MY, le widget “mon réseau” apparait</text:p>
      <text:p text:style-name="Text_20_body"><draw:frame draw:style-name="mediacenter" draw:name="1" text:anchor-type="paragraph" draw:z-index="1" svg:width="12.964583333333cm" svg:height="1.9579166666667cm"><draw:image xlink:href="Pictures/968407bb0e3edca31ee569d6f621cf58.png" xlink:type="simple" xlink:show="embed" xlink:actuate="onLoad"/></draw:frame></text:p>
      <text:p text:style-name="Horizontal_20_Line"/>
      <text:p text:style-name="Text_20_body"><text:a xlink:type="simple" xlink:href="https://docs.activeprolearn.com/doku.php?id=local:my:casestory" text:style-name="Internet_20_link" text:visited-style-name="Visited_20_Internet_20_Link">Voir le cas d'usage 1</text:a> - <text:a xlink:type="simple" xlink:href="https://docs.activeprolearn.com/doku.php?id=local:my:casestory1" text:style-name="Internet_20_link" text:visited-style-name="Visited_20_Internet_20_Link">Voir le cas d'usage 2</text:a> -                         <text:a xlink:type="simple" xlink:href="https://docs.activeprolearn.com/doku.php?id=local:my:casestory2" text:style-name="Internet_20_link" text:visited-style-name="Visited_20_Internet_20_Link">Voir le cas d'usage 3</text:a> - <text:a xlink:type="simple" xlink:href="https://docs.activeprolearn.com/doku.php?id=local:my:casestory4" text:style-name="Internet_20_link" text:visited-style-name="Visited_20_Internet_20_Link">Voir le cas d'usage 5</text:a> - <text:a xlink:type="simple" xlink:href="https://docs.activeprolearn.com/doku.php?id=local:my:casestory5" text:style-name="Internet_20_link" text:visited-style-name="Visited_20_Internet_20_Link">Voir le cas d'usage 6</text:a> - <text:a xlink:type="simple" xlink:href="https://docs.activeprolearn.com/doku.php?id=local:my:casestory6" text:style-name="Internet_20_link" text:visited-style-name="Visited_20_Internet_20_Link">Voir le cas d'usage 7</text:a> - -<text:a xlink:type="simple" xlink:href="https://docs.activeprolearn.com/doku.php?id=local:my:casestory7" text:style-name="Internet_20_link" text:visited-style-name="Visited_20_Internet_20_Link">Voir le cas d'usage 8</text:a> - <text:a xlink:type="simple" xlink:href="https://docs.activeprolearn.com/doku.php?id=local:my:userguide" text:style-name="Internet_20_link" text:visited-style-name="Visited_20_Internet_20_Link">Revenir au guide d'utilisation</text:a> - <text:a xlink:type="simple" xlink:href="https://docs.activeprolearn.com/doku.php?id=local:my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9::07:40</meta:creation-date>
    <dc:creator>Generated</dc:creator>
    <dc:date>2026-08-30T19::07:40</dc:date>
    <dc:language>en-US</dc:language>
    <meta:editing-cycles>1</meta:editing-cycles>
    <meta:editing-duration>PT0S</meta:editing-duration>
    <dc:title>local:my:casestory3</dc:title>
  </office:meta>
</office:document-meta>
</file>