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fb72ca7425316ec2f65fdf1b1c6f61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my:casestory2"/><text:bookmark-start text:name="__RefHeading___page_tableau_de_bord_mycas_d_usage_3_1"/><text:bookmark-start text:name="page_tableau_de_bord_mycas_d_usage_3"/>Page Tableau de bord MY : Cas d'usage 3<text:bookmark-end text:name="__RefHeading___page_tableau_de_bord_mycas_d_usage_3_1"/><text:bookmark-end text:name="page_tableau_de_bord_mycas_d_usage_3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La demande :</text:span></text:p>
      <text:list text:style-name="List_20_1" text:continue-numbering="false">
        <text:list-item>
          <text:p text:style-name="LastListParagraph_List_20_1_Content_First"> Permettre l'affichage de cours sur le tableau de bord qui sont accessibles librement après règlement via paypal en utilisant un plugin tiers paypal.</text:p>
        </text:list-item>
      </text:list>
      <text:p text:style-name="Text_20_body"><text:span text:style-name="Strong_20_Emphasis">La réponse :</text:span></text:p>
      <text:list text:style-name="List_20_1" text:continue-numbering="false">
        <text:list-item>
          <text:p text:style-name="LastListParagraph_List_20_1_Content_First"> Utiliser le widget du composant local_my available_courses (Les cours en accès libre) qui donnera l'accès aux cours “open” et aux cours “paypal” , et qui réagira en déclenchant le plugin d'inscription.</text:p>
        </text:list-item>
      </text:list>
      <text:h text:style-name="Heading_20_3" text:outline-level="3"><text:bookmark-start text:name="__RefHeading___page_my_3"/><text:bookmark-start text:name="page_my"/>Page MY<text:bookmark-end text:name="__RefHeading___page_my_3"/><text:bookmark-end text:name="page_my"/></text:h>
      <text:p text:style-name="Text_20_body">Chemin : Administration du site/Plugins/plugins locaux/Mon Moodle amélioré</text:p>
      <text:p text:style-name="Text_20_body">L’administrateur ajoute le nom du widget à appeler pour les étudiants :  available_courses</text:p>
      <text:p text:style-name="Text_20_body">Sur la page MY, le widget “mes cours en inscription libre” apparaît</text:p>
      <text:p text:style-name="Text_20_body"><draw:frame draw:style-name="mediacenter" draw:name="1" text:anchor-type="paragraph" draw:z-index="1" svg:width="21.166666666667cm" style:rel-width="100%" svg:height="3.6285714285714cm" style:rel-height="scale"><draw:image xlink:href="Pictures/fb72ca7425316ec2f65fdf1b1c6f61c6.png" xlink:type="simple" xlink:show="embed" xlink:actuate="onLoad"/></draw:frame></text:p>
      <text:p text:style-name="Horizontal_20_Line"/>
      <text:p text:style-name="Text_20_body"><text:a xlink:type="simple" xlink:href="https://docs.activeprolearn.com/doku.php?id=local:my:casestory" text:style-name="Internet_20_link" text:visited-style-name="Visited_20_Internet_20_Link">Voir le cas d'usage 1</text:a> - <text:a xlink:type="simple" xlink:href="https://docs.activeprolearn.com/doku.php?id=local:my:casestory1" text:style-name="Internet_20_link" text:visited-style-name="Visited_20_Internet_20_Link">Voir le cas d'usage 2</text:a> - <text:a xlink:type="simple" xlink:href="https://docs.activeprolearn.com/doku.php?id=local:my:casestory3" text:style-name="Internet_20_link" text:visited-style-name="Visited_20_Internet_20_Link">Voir le cas d'usage 4</text:a>  - <text:a xlink:type="simple" xlink:href="https://docs.activeprolearn.com/doku.php?id=local:my:casestory4" text:style-name="Internet_20_link" text:visited-style-name="Visited_20_Internet_20_Link">Voir le cas d'usage 5</text:a> - <text:a xlink:type="simple" xlink:href="https://docs.activeprolearn.com/doku.php?id=local:my:casestory5" text:style-name="Internet_20_link" text:visited-style-name="Visited_20_Internet_20_Link">Voir le cas d'usage 6</text:a> - <text:a xlink:type="simple" xlink:href="https://docs.activeprolearn.com/doku.php?id=local:my:casestory6" text:style-name="Internet_20_link" text:visited-style-name="Visited_20_Internet_20_Link">Voir le cas d'usage 7</text:a> - <text:a xlink:type="simple" xlink:href="https://docs.activeprolearn.com/doku.php?id=local:my:casestory7" text:style-name="Internet_20_link" text:visited-style-name="Visited_20_Internet_20_Link">Voir le cas d'usage 8</text:a> - <text:a xlink:type="simple" xlink:href="https://docs.activeprolearn.com/doku.php?id=local:my:userguide" text:style-name="Internet_20_link" text:visited-style-name="Visited_20_Internet_20_Link">Revenir au guide d'utilisation</text:a> - <text:a xlink:type="simple" xlink:href="https://docs.activeprolearn.com/doku.php?id=local:my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03:53</meta:creation-date>
    <dc:creator>Generated</dc:creator>
    <dc:date>2026-08-28T22::03:53</dc:date>
    <dc:language>en-US</dc:language>
    <meta:editing-cycles>1</meta:editing-cycles>
    <meta:editing-duration>PT0S</meta:editing-duration>
    <dc:title>local:my:casestory2</dc:title>
  </office:meta>
</office:document-meta>
</file>