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1323e53273f8980c2442345f17ab435.png"/>
  <manifest:file-entry manifest:media-type="image/png" manifest:full-path="Pictures/05f56666ab5332674589fcc6dc713ef8.png"/>
  <manifest:file-entry manifest:media-type="image/svg+xml" manifest:full-path="Pictures/e06de6ef5776043e56e856ebe5c29270.svg"/>
  <manifest:file-entry manifest:media-type="image/png" manifest:full-path="Pictures/109642acdf8fb742c41bc3b40e306399.png"/>
  <manifest:file-entry manifest:media-type="image/png" manifest:full-path="Pictures/d1428d3c733ed97e4ac30d34660bf4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1"/><text:bookmark-start text:name="__RefHeading___page_tableau_de_bord_mycas_d_usage_2_1"/><text:bookmark-start text:name="page_tableau_de_bord_mycas_d_usage_2"/>Page Tableau de bord MY : Cas d'usage 2<text:bookmark-end text:name="__RefHeading___page_tableau_de_bord_mycas_d_usage_2_1"/><text:bookmark-end text:name="page_tableau_de_bord_mycas_d_usage_2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ist_20_1_Content_First"> Permettre aux enseignants sur la page my (Dasboard/tableau de bord) d'utiliser des modèles de cours pour déployer des cours rapidement sur des catégories de cours déterminées.</text:p>
        </text:list-item>
        <text:list-item>
          <text:p text:style-name="List_20_1_Content_Last"> Ne pas permettre aux enseignants de  créer ou de modifier les modèles proposés.</text:p>
        </text:list-item>
      </text:list>
      <text:p text:style-name="Text_20_body"><text:span text:style-name="Strong_20_Emphasis">La réponse :</text:span> Utiliser un widget du composant local_my et jouer sur les rôles et permissions.</text:p>
      <text:h text:style-name="Heading_20_3" text:outline-level="3"><text:bookmark-start text:name="__RefHeading___page_my_3"/><text:bookmark-start text:name="page_my"/>1/ Page MY<text:bookmark-end text:name="__RefHeading___page_my_3"/><text:bookmark-end text:name="page_my"/></text:h>
      <text:p text:style-name="Text_20_body">Chemin : Administration du site/Plugins/plugins locaux/Mon Moodle amélioré</text:p>
      <text:p text:style-name="Text_20_body">L’administrateur ajoute le nom du widget à appeler pour les enseignants :  my_templates</text:p>
      <text:p text:style-name="Text_20_body">Sur la page MY, le widget “mes modèles” apparait</text:p>
      <text:h text:style-name="Heading_20_3" text:outline-level="3"><text:bookmark-start text:name="__RefHeading___roles_4"/><text:bookmark-start text:name="roles"/>2/ Rôles<text:bookmark-end text:name="__RefHeading___roles_4"/><text:bookmark-end text:name="roles"/></text:h>
      <text:p text:style-name="Text_20_body">Aucun utilisateur ne devant pas avoir accès aux modèles n'a de rôle sur les cours qui servent de modèles</text:p>
      <text:h text:style-name="Heading_20_3" text:outline-level="3"><text:bookmark-start text:name="__RefHeading___permissions_5"/><text:bookmark-start text:name="permissions"/>3/ Permissions<text:bookmark-end text:name="__RefHeading___permissions_5"/><text:bookmark-end text:name="permissions"/></text:h>
      <text:p text:style-name="Text_20_body">Il faut attribuer le rôle course_creator sur une (ou plusieurs) catégorie(s) de cours ou l'enseignant pourra alors déployer ses cours en se basant sur les modèles.</text:p>
      <text:p text:style-name="Text_20_body"><draw:frame draw:style-name="mediacenter" draw:name="1" text:anchor-type="paragraph" draw:z-index="1" svg:width="15.875cm" svg:height="5.2633689839572cm"><draw:image xlink:href="Pictures/f1323e53273f8980c2442345f17ab435.png" xlink:type="simple" xlink:show="embed" xlink:actuate="onLoad"/></draw:frame></text:p>
      <text:p text:style-name="Text_20_body"><draw:frame draw:style-name="mediacenter" draw:name="2" text:anchor-type="paragraph" draw:z-index="2" svg:width="15.875cm" svg:height="5.8548886138614cm"><draw:image xlink:href="Pictures/05f56666ab5332674589fcc6dc713ef8.png" xlink:type="simple" xlink:show="embed" xlink:actuate="onLoad"/></draw:frame></text:p>
      <text:p text:style-name="Text_20_body"><draw:frame draw:style-name="media" draw:name="3" text:anchor-type="as-char" draw:z-index="3" svg:width="" svg:rel-width="100%" svg:height="0cm"><draw:image xlink:href="Pictures/e06de6ef5776043e56e856ebe5c29270.svg" xlink:type="simple" xlink:show="embed" xlink:actuate="onLoad"/></draw:frame> Nota sur l'image 2 le rôle course_creator à été renommé responsable de cours</text:p>
      <text:h text:style-name="Heading_20_3" text:outline-level="3"><text:bookmark-start text:name="__RefHeading___rendu_pour_un_enseignant_6"/><text:bookmark-start text:name="rendu_pour_un_enseignant"/>Rendu pour un enseignant<text:bookmark-end text:name="__RefHeading___rendu_pour_un_enseignant_6"/><text:bookmark-end text:name="rendu_pour_un_enseignant"/></text:h>
      <text:p text:style-name="Text_20_body">1/L'enseignant clique sur “Créer à partir d'un modèle”</text:p>
      <text:p text:style-name="Text_20_body"><draw:frame draw:style-name="mediacenter" draw:name="4" text:anchor-type="paragraph" draw:z-index="4" svg:width="15.875cm" svg:height="5.9647295321637cm"><draw:image xlink:href="Pictures/109642acdf8fb742c41bc3b40e306399.png" xlink:type="simple" xlink:show="embed" xlink:actuate="onLoad"/></draw:frame></text:p>
      <text:p text:style-name="Text_20_body">2/ Il peut créer un cours basé sur les modèles disponibles uniquement dans la catégorie ou il est course_creator</text:p>
      <text:p text:style-name="Text_20_body"><draw:frame draw:style-name="media" draw:name="5" text:anchor-type="as-char" draw:z-index="5" svg:width="" svg:rel-width="100%" svg:height="0cm"><draw:image xlink:href="Pictures/e06de6ef5776043e56e856ebe5c29270.svg" xlink:type="simple" xlink:show="embed" xlink:actuate="onLoad"/></draw:frame> S'il coche la case “me donner les droits d'édition” il aura le  rôle enseignant dans le cours créé.</text:p>
      <text:p text:style-name="Text_20_body"><draw:frame draw:style-name="mediacenter" draw:name="6" text:anchor-type="paragraph" draw:z-index="6" svg:width="15.875cm" svg:height="5.0595760233918cm"><draw:image xlink:href="Pictures/d1428d3c733ed97e4ac30d34660bf4c5.png" xlink:type="simple" xlink:show="embed" xlink:actuate="onLoad"/></draw:frame></text:p>
      <text:p text:style-name="Horizontal_20_Line"/>
      <text:p text:style-name="Text_20_body">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2" text:style-name="Internet_20_link" text:visited-style-name="Visited_20_Internet_20_Link">Voir le cas d'usage 3</text:a>  - <text:a xlink:type="simple" xlink:href="https://docs.activeprolearn.com/doku.php?id=local:my:casestory3" text:style-name="Internet_20_link" text:visited-style-name="Visited_20_Internet_20_Link">Voir le cas d'usage 4</text:a>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5" text:style-name="Internet_20_link" text:visited-style-name="Visited_20_Internet_20_Link">Voir le cas d'usage 6</text:a> - <text:a xlink:type="simple" xlink:href="https://docs.activeprolearn.com/doku.php?id=local:my:casestory6" text:style-name="Internet_20_link" text:visited-style-name="Visited_20_Internet_20_Link">Voir le cas d'usage 7</text:a> -  -<text:a xlink:type="simple" xlink:href="https://docs.activeprolearn.com/doku.php?id=local:my:casestory7" text:style-name="Internet_20_link" text:visited-style-name="Visited_20_Internet_20_Link">Voir le cas d'usage 8</text:a> - 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22:14</meta:creation-date>
    <dc:creator>Generated</dc:creator>
    <dc:date>2026-08-30T04::22:14</dc:date>
    <dc:language>en-US</dc:language>
    <meta:editing-cycles>1</meta:editing-cycles>
    <meta:editing-duration>PT0S</meta:editing-duration>
    <dc:title>local:my:casestory1</dc:title>
  </office:meta>
</office:document-meta>
</file>