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a40e8634b8761a46e43eb29b042e6643.png"/>
  <manifest:file-entry manifest:media-type="image/png" manifest:full-path="Pictures/4c2bbb1952e19b50c653a5ea1599ef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"/><text:bookmark-start text:name="__RefHeading___page_tableau_de_bord_mycas_d_usage_1_1"/><text:bookmark-start text:name="page_tableau_de_bord_mycas_d_usage_1"/>Page Tableau de bord MY : Cas d'usage 1<text:bookmark-end text:name="__RefHeading___page_tableau_de_bord_mycas_d_usage_1_1"/><text:bookmark-end text:name="page_tableau_de_bord_mycas_d_usage_1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astListParagraph_List_20_1_Content_First"> Pouvoir affiché un message différentié sur la page my (Dasboard) des utilisateurs, en zone centrale, en se basant sur les différentes fonctions des utilisateurs.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astListParagraph_List_20_1_Content_First"> Utiliser un champs de profil personnalisé (fonction standard de Moodle) affiché en widget et appelé dans les paramètres centraux du composant local_my en trois étapes.</text:p>
        </text:list-item>
      </text:list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le widget utilisé static_profile_field, utilise le plugin static_guit_text et une API d'appel de fonction.</text:p>
      <text:h text:style-name="Heading_20_3" text:outline-level="3"><text:bookmark-start text:name="__RefHeading___creation_du_champs_de_profil_personnalise_3"/><text:bookmark-start text:name="creation_du_champs_de_profil_personnalise"/>1/ Création du champs de profil personnalisé<text:bookmark-end text:name="__RefHeading___creation_du_champs_de_profil_personnalise_3"/><text:bookmark-end text:name="creation_du_champs_de_profil_personnalise"/></text:h>
      <text:p text:style-name="Text_20_body"><text:span text:style-name="Strong_20_Emphasis">Chemin :</text:span> Administration du site/utilisateurs/comptes/Champs de profil</text:p>
      <text:list text:style-name="List_20_1" text:continue-numbering="false">
        <text:list-item>
          <text:p text:style-name="LastListParagraph_List_20_1_Content_First"> Le champs de profil créé “fonction” est une liste fermée (liste déroulante) qui reprend la liste des fonctions des utilisateurs du site. </text:p>
        </text:list-item>
      </text:list>
      <text:p text:style-name="Text_20_body">Nota : Cette liste de fonction, bien qu'en adéquation avec les rôles sur la plateforme, n'est pas la liste de ces derniers.</text:p>
      <text:h text:style-name="Heading_20_3" text:outline-level="3"><text:bookmark-start text:name="__RefHeading___appel_du_champs_de_profil_customise_dans_le_composant_4"/><text:bookmark-start text:name="appel_du_champs_de_profil_customise_dans_le_composant"/>2/Appel du champs de profil customisé dans le composant<text:bookmark-end text:name="__RefHeading___appel_du_champs_de_profil_customise_dans_le_composant_4"/><text:bookmark-end text:name="appel_du_champs_de_profil_customise_dans_le_composant"/></text:h>
      <text:p text:style-name="Text_20_body"><text:span text:style-name="Strong_20_Emphasis">Chemin :</text:span> Administration du site/Plugins/plugins locaux/Mon Moodle amélioré</text:p>
      <text:list text:style-name="List_20_1" text:continue-numbering="false">
        <text:list-item>
          <text:p text:style-name="LastListParagraph_List_20_1_Content_First"> Le champs de profil personnalisé est appelé pour l'onglet enseignant/étudiant ou les deux dans la liste des widgets à afficher sous la forme static_profile_field_nomduchampscréé</text:p>
        </text:list-item>
      </text:list>
      <text:p text:style-name="Text_20_body"><text:span text:style-name="Strong_20_Emphasis"><text:span text:style-name="Emphasis">Exemple :</text:span></text:span> static_profile_field_fonction</text:p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Nota : Le nom abrégé du champs (unique) est celui repris dans le widget. Autrement dit si par exemple,  le nom du champs personnalisé est “public” en minuscule, il doit être repris à l'identique dans la liste des widgets : static_profile_field_public</text:p>
      <text:h text:style-name="Heading_20_3" text:outline-level="3"><text:bookmark-start text:name="__RefHeading___gestion_des_messages_personnalise_5"/><text:bookmark-start text:name="gestion_des_messages_personnalise"/>3/ Gestion des messages personnalisé<text:bookmark-end text:name="__RefHeading___gestion_des_messages_personnalise_5"/><text:bookmark-end text:name="gestion_des_messages_personnalise"/></text:h>
      <text:list text:style-name="List_20_1" text:continue-numbering="false">
        <text:list-item>
          <text:p text:style-name="LastListParagraph_List_20_1_Content_First"> Sur la page MY, l’administrateur saisit le message personnalisé via la toue crantée qui correspond aux différentes valeurs de la liste du champs personnalisé.</text:p>
        </text:list-item>
      </text:list>
      <text:p text:style-name="Text_20_body"><draw:frame draw:style-name="mediaright" draw:name="3" text:anchor-type="paragraph" draw:z-index="3" svg:width="22.489583333333cm" style:rel-width="100%" svg:height="12.640871896163cm" style:rel-height="scale"><draw:image xlink:href="Pictures/a40e8634b8761a46e43eb29b042e6643.png" xlink:type="simple" xlink:show="embed" xlink:actuate="onLoad"/></draw:frame></text:p>
      <text:h text:style-name="Heading_20_3" text:outline-level="3"><text:bookmark-start text:name="__RefHeading___rendu_pour_l_utilisateur_6"/><text:bookmark-start text:name="rendu_pour_l_utilisateur"/>Rendu pour l'utilisateur<text:bookmark-end text:name="__RefHeading___rendu_pour_l_utilisateur_6"/><text:bookmark-end text:name="rendu_pour_l_utilisateur"/></text:h>
      <text:list text:style-name="List_20_1" text:continue-numbering="false">
        <text:list-item>
          <text:p text:style-name="LastListParagraph_List_20_1_Content_First"> Rendu pour un utilisateur dont le champs de profil personnalisé “ public” est “visiteur APL”</text:p>
        </text:list-item>
      </text:list>
      <text:p text:style-name="Text_20_body"><draw:frame draw:style-name="mediacenter" draw:name="4" text:anchor-type="paragraph" draw:z-index="4" svg:width="22.489583333333cm" style:rel-width="100%" svg:height="5.6223958333333cm" style:rel-height="scale"><draw:image xlink:href="Pictures/4c2bbb1952e19b50c653a5ea1599ef07.png" xlink:type="simple" xlink:show="embed" xlink:actuate="onLoad"/></draw:frame></text:p>
      <text:p text:style-name="Horizontal_20_Line"/>
      <text:p text:style-name="Text_20_body"> <text:a xlink:type="simple" xlink:href="https://docs.activeprolearn.com/doku.php?id=local:my:casestory1" text:style-name="Internet_20_link" text:visited-style-name="Visited_20_Internet_20_Link">Voir le cas d'usage 2</text:a> -  <text:a xlink:type="simple" xlink:href="https://docs.activeprolearn.com/doku.php?id=local:my:casestory2" text:style-name="Internet_20_link" text:visited-style-name="Visited_20_Internet_20_Link">Voir le cas d'usage 3</text:a> - <text:a xlink:type="simple" xlink:href="https://docs.activeprolearn.com/doku.php?id=local:my:casestory3" text:style-name="Internet_20_link" text:visited-style-name="Visited_20_Internet_20_Link">Voir le cas d'usage 4</text:a>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5" text:style-name="Internet_20_link" text:visited-style-name="Visited_20_Internet_20_Link">Voir le cas d'usage 6</text:a> -<text:a xlink:type="simple" xlink:href="https://docs.activeprolearn.com/doku.php?id=local:my:casestory6" text:style-name="Internet_20_link" text:visited-style-name="Visited_20_Internet_20_Link">Voir le cas d'usage 7</text:a>- 
 <text:a xlink:type="simple" xlink:href="https://docs.activeprolearn.com/doku.php?id=local:my:casestory7" text:style-name="Internet_20_link" text:visited-style-name="Visited_20_Internet_20_Link">Voir le cas d'usage 8</text:a>
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14::38:25</meta:creation-date>
    <dc:creator>Generated</dc:creator>
    <dc:date>2026-09-11T14::38:25</dc:date>
    <dc:language>en-US</dc:language>
    <meta:editing-cycles>1</meta:editing-cycles>
    <meta:editing-duration>PT0S</meta:editing-duration>
    <dc:title>local:my:casestory</dc:title>
  </office:meta>
</office:document-meta>
</file>