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movecourse"/><text:bookmark-start text:name="__RefHeading___moodlescriptmove_course_1"/><text:bookmark-start text:name="moodlescriptmove_course"/>MoodleScript : MOVE COURSE<text:bookmark-end text:name="__RefHeading___moodlescriptmove_course_1"/><text:bookmark-end text:name="moodlescriptmove_course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Déplace des cours dans une catégorie cible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MOVE COURSE &lt;courseidentifier&gt; TO &lt;categoryidentifier&gt; [IF EXISTS]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MOVE COURSE current TO<text:s text:c="2"/>idnumber:"MY_CAT"</text:p>
      <text:p text:style-name="Preformatted_20_Text"><text:s text:c="2"/>MOVE COURSE current TO<text:s text:c="2"/>idnumber:"MY_NEW_CAT" IF EXISTS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courseidentifier</text:span> : Un identifiant de cours.</text:p>
        </text:list-item>
        <text:list-item>
          <text:p text:style-name="List_20_1_Content_Last"> <text:span text:style-name="Strong_20_Emphasis">categoryidentifier</text:span> : Un identifiant de catégorie de cours.</text:p>
        </text:list-item>
      </text:list>
      <text:h text:style-name="Heading_20_4" text:outline-level="4"><text:bookmark-start text:name="__RefHeading___autres_defauts_7"/><text:bookmark-start text:name="autres_defauts"/>Autres défauts<text:bookmark-end text:name="__RefHeading___autres_defauts_7"/><text:bookmark-end text:name="autres_defauts"/></text:h>
      <text:p text:style-name="Text_20_body">Aucun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58:11</meta:creation-date>
    <dc:creator>Generated</dc:creator>
    <dc:date>2026-08-19T09::58:11</dc:date>
    <dc:language>en-US</dc:language>
    <meta:editing-cycles>1</meta:editing-cycles>
    <meta:editing-duration>PT0S</meta:editing-duration>
    <dc:title>local:moodlescript:language:movecourse</dc:title>
  </office:meta>
</office:document-meta>
</file>