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moodlescript:expressionsyntaxspecification"/><text:bookmark-start text:name="__RefHeading___specification_de_syntaxe_1"/><text:bookmark-start text:name="specification_de_syntaxe"/>Spécification de syntaxe<text:bookmark-end text:name="__RefHeading___specification_de_syntaxe_1"/><text:bookmark-end text:name="specification_de_syntaxe"/></text:h>
      <text:h text:style-name="Heading_20_2" text:outline-level="2"><text:bookmark-start text:name="__RefHeading___expressions_evaluables_moodlescript_2"/><text:bookmark-start text:name="expressions_evaluables_moodlescript"/>Expressions évaluables MoodleScript<text:bookmark-end text:name="__RefHeading___expressions_evaluables_moodlescript_2"/><text:bookmark-end text:name="expressions_evaluables_moodlescript"/></text:h>
      <text:p text:style-name="Text_20_body">Les expressions évaluables MoodleScript, définies à partir de la version 2022081700 du moteur MoodleScript, permettent d'écrire des tests sur des données de Moodle, indépendamment, ou au contraire en relation avec la situation courante de l'utilisateur. Une syntaxe générique a été définie pour permettre d'exprimer de nombreux cas de figure portant sur des données différentes. Cette syntaxe définit : </text:p>
      <text:list text:style-name="List_20_1" text:continue-numbering="false">
        <text:list-item>
          <text:p text:style-name="List_20_1_Content_First"> Un jeu d'opérateur logiques pris en charge pour la combinaison “d'éléments évaluables”</text:p>
        </text:list-item>
        <text:list-item>
          <text:p text:style-name="List_20_1_Content"> La forme générale d'un élément évaluable</text:p>
        </text:list-item>
        <text:list-item>
          <text:p text:style-name="List_20_1_Content_Last"> Le format des valeurs “littérales”</text:p>
        </text:list-item>
      </text:list>
      <text:h text:style-name="Heading_20_3" text:outline-level="3"><text:bookmark-start text:name="__RefHeading___les_operateurs_logiques_3"/><text:bookmark-start text:name="les_operateurs_logiques"/>Les opérateurs logiques<text:bookmark-end text:name="__RefHeading___les_operateurs_logiques_3"/><text:bookmark-end text:name="les_operateurs_logiques"/></text:h>
      <text:p text:style-name="Text_20_body">Ils sont au nombre de 4 et correspondent à des combinatoires logiques classiques : </text:p>
      <text:list text:style-name="List_20_1" text:continue-numbering="false">
        <text:list-item>
          <text:p text:style-name="List_20_1_Content_First"> NOT (opérateur unaire, négation)</text:p>
        </text:list-item>
        <text:list-item>
          <text:p text:style-name="List_20_1_Content"> AND (binaire, ET logique)</text:p>
        </text:list-item>
        <text:list-item>
          <text:p text:style-name="List_20_1_Content"> OR (binaire, OU logique)</text:p>
        </text:list-item>
        <text:list-item>
          <text:p text:style-name="List_20_1_Content_Last"> XOR (binaire, OU exclusif)</text:p>
        </text:list-item>
      </text:list>
      <text:p text:style-name="Text_20_body">Le traitement de la combinatoire logique ne supporte pas actuellement l'imbrication (nesting), et donc le marquage par parenthèses. Les règles de précédence des opérateurs est imposé : NOT &gt; AND &gt; OR ou XOR.</text:p>
      <text:h text:style-name="Heading_20_3" text:outline-level="3"><text:bookmark-start text:name="__RefHeading___forme_generale_d_un_element_evaluable_4"/><text:bookmark-start text:name="forme_generale_d_un_element_evaluable"/>forme générale d'un élément évaluable<text:bookmark-end text:name="__RefHeading___forme_generale_d_un_element_evaluable_4"/><text:bookmark-end text:name="forme_generale_d_un_element_evaluable"/></text:h>
      <text:p text:style-name="Text_20_body">Un élément évaluable est une proposition à au plus deux opérandes : </text:p>
      <text:list text:style-name="List_20_1" text:continue-numbering="false">
        <text:list-item>
          <text:p text:style-name="List_20_1_Content_First"> [Opérande 1] &lt;operateur&gt; [Opérande 2]</text:p>
        </text:list-item>
        <text:list-item>
          <text:p text:style-name="List_20_1_Content_Last"> [Opérande 1] &lt;operateur&gt; (cette forme est donc admise pour un opérateur à une opérande.)ne </text:p>
        </text:list-item>
      </text:list>
      <text:p text:style-name="Text_20_body">Deux types d'opérateurs sont définis : un type portant sur les “données”, comme par exemple les opérateurs d'évaluation '=' ou '&lt;'. Les opérandes sont alors des “valeurs” finales d'attributs, comparables arithmétiquement ou textuellement. </text:p>
      <text:p text:style-name="Text_20_body">Exemple : </text:p>
      <text:p text:style-name="Preformatted_20_Text"><text:s text:c="2"/>user:username:"harry":department = "Physics" ("harry" est il lié au département de Physique)</text:p>
      <text:p text:style-name="Text_20_body">Le deuxième type porte sur des instances d'objets, comme par exemple l'opérateur 'isloggedin'. Dans ce cas, les opérandes sont des références à des instances d'objets Moodle et non des valeurs d'attributs.</text:p>
      <text:p text:style-name="Text_20_body">Exemple : </text:p>
      <text:p text:style-name="Preformatted_20_Text"> user:username:"harry" isenrolled course:current ("harry" a-t-il une inscription active dans le cours courant)<text:line-break/> </text:p>
      <text:p text:style-name="Text_20_body">D'après les définitions différentes ci-avant, on voit que les opérandes peuvent être de trois types : </text:p>
      <text:list text:style-name="List_20_1" text:continue-numbering="false">
        <text:list-item>
          <text:p text:style-name="List_20_1_Content_First"> Une valeur scalaire littérale (numérique ou textuelle)</text:p>
        </text:list-item>
        <text:list-item>
          <text:p text:style-name="List_20_1_Content"> Une référence à un objet</text:p>
        </text:list-item>
        <text:list-item>
          <text:p text:style-name="List_20_1_Content_Last"> Une référence à un attribut scalaire d'un objet (ce cas est une extension du précédent)</text:p>
        </text:list-item>
      </text:list>
      <text:h text:style-name="Heading_20_4" text:outline-level="4"><text:bookmark-start text:name="__RefHeading___valeurs_scalaires_5"/><text:bookmark-start text:name="valeurs_scalaires"/>Valeurs scalaires<text:bookmark-end text:name="__RefHeading___valeurs_scalaires_5"/><text:bookmark-end text:name="valeurs_scalaires"/></text:h>
      <text:p text:style-name="Text_20_body">Doivent être notées entre guillemet si elles sont “seules”, c'est à dire que l'opérande est à lui tout seul une valeur scalaire.</text:p>
      <text:h text:style-name="Heading_20_4" text:outline-level="4"><text:bookmark-start text:name="__RefHeading___reference_a_un_objet_6"/><text:bookmark-start text:name="reference_a_un_objet"/>Référence à un objet<text:bookmark-end text:name="__RefHeading___reference_a_un_objet_6"/><text:bookmark-end text:name="reference_a_un_objet"/></text:h>
      <text:p text:style-name="Text_20_body">Elle se décompose en deux ou trois segments qui doivent définir une instance unique d'un certain type d'objet métier de Moodle. On utilise un “type d'objet” en premier segment, les segments suivants doivent nommer un attribut identifiant et fixer une valeur de l'identifiant.</text:p>
      <text:p text:style-name="Text_20_body">Formes générales : </text:p>
      <text:p text:style-name="Preformatted_20_Text"><text:s text:c="2"/>[optype]:[attribut identifiant]:[valeur identifiante]</text:p>
      <text:p text:style-name="Text_20_body">ou</text:p>
      <text:p text:style-name="Preformatted_20_Text"><text:s text:c="2"/>[optype]:[deictic]</text:p>
      <text:p text:style-name="Text_20_body">Exemples : </text:p>
      <text:list text:style-name="List_20_1" text:continue-numbering="false">
        <text:list-item>
          <text:p text:style-name="List_20_1_Content_First"> <text:span text:style-name="Source_20_Text">user:id:364</text:span></text:p>
        </text:list-item>
        <text:list-item>
          <text:p text:style-name="List_20_1_Content"> <text:span text:style-name="Source_20_Text">user:idnumber:FC12654</text:span> (ou user:idnumber:“FC12654” aussi admis)</text:p>
        </text:list-item>
        <text:list-item>
          <text:p text:style-name="List_20_1_Content"> <text:span text:style-name="Source_20_Text">course:shortname:“TRANSFORM 2020-2021”</text:span></text:p>
        </text:list-item>
        <text:list-item>
          <text:p text:style-name="List_20_1_Content_Last"> <text:span text:style-name="Source_20_Text">category:idnumber:“MAGICS”</text:span></text:p>
        </text:list-item>
      </text:list>
      <text:p text:style-name="Text_20_body">Cas particulier, utilisation de déictiques :</text:p>
      <text:p text:style-name="Text_20_body">Les déictiques sont des expressions dont la valeur change en fonction du contexte ou du moment de l'invocation. Nous utiliserons le plus souvent le mot clef “current” qui désignera l'objet correspondant au contexte courant dans lequel le script est exécuté.</text:p>
      <text:p text:style-name="Text_20_body">Exemple : </text:p>
      <text:list text:style-name="List_20_1" text:continue-numbering="false">
        <text:list-item>
          <text:p text:style-name="List_20_1_Content_First"> user:current désigne l'utilisateur correspondant à $USER</text:p>
        </text:list-item>
        <text:list-item>
          <text:p text:style-name="List_20_1_Content_Last"> course:current désigne le cours correspondant à $COURSE</text:p>
        </text:list-item>
      </text:list>
      <text:h text:style-name="Heading_20_4" text:outline-level="4"><text:bookmark-start text:name="__RefHeading___reference_a_un_attribut_final_7"/><text:bookmark-start text:name="reference_a_un_attribut_final"/>Référence à un attribut final<text:bookmark-end text:name="__RefHeading___reference_a_un_attribut_final_7"/><text:bookmark-end text:name="reference_a_un_attribut_final"/></text:h>
      <text:p text:style-name="Text_20_body">Une référence à un attribut final est construite comme une référence “objet” suivi d'une mention d'attribut. Ces attributs sont le plus souvent les attributs “naturels” de l'objet en base de données. Dans certains cas cependant, et pour aider à l'unification du langage, certains noms d'attributs peuvent être utilisés pour accéder à des données indirectes liées (par exemple, les champs personnalisés de profil d'un compte utilisateur).</text:p>
      <text:p text:style-name="Text_20_body">Forme générale : </text:p>
      <text:p text:style-name="Preformatted_20_Text"><text:s text:c="2"/>[Ref objet]:[attribut]</text:p>
      <text:p text:style-name="Text_20_body">Exemple : </text:p>
      <text:list text:style-name="List_20_1" text:continue-numbering="false">
        <text:list-item>
          <text:p text:style-name="List_20_1_Content_First"> user:current:department</text:p>
        </text:list-item>
        <text:list-item>
          <text:p text:style-name="List_20_1_Content_Last"> course:idnumber:“TR2020”:visible</text:p>
        </text:list-item>
      </text:list>
      <text:p text:style-name="Text_20_body"><text:a xlink:type="simple" xlink:href="https://docs.activeprolearn.com/doku.php?id=local:moodlescript"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2::36:38</meta:creation-date>
    <dc:creator>Generated</dc:creator>
    <dc:date>2026-09-09T12::36:38</dc:date>
    <dc:language>en-US</dc:language>
    <meta:editing-cycles>1</meta:editing-cycles>
    <meta:editing-duration>PT0S</meta:editing-duration>
    <dc:title>local:moodlescript:expressionsyntaxspecification</dc:title>
  </office:meta>
</office:document-meta>
</file>