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96f30f9ce00d5443dbb787e83dc986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groupcopy:userguide"/><text:bookmark-start text:name="__RefHeading___module_mplayer_-_groupcopyguide_d_utilisation_1"/><text:bookmark-start text:name="module_mplayer_-_groupcopyguide_d_utilisation"/>Module MPlayer - GroupCopy  : Guide d'utilisation<text:bookmark-end text:name="__RefHeading___module_mplayer_-_groupcopyguide_d_utilisation_1"/><text:bookmark-end text:name="module_mplayer_-_groupcopyguide_d_utilisation"/></text:h>
      <text:p text:style-name="Text_20_body">Nota : l'utilisation de fordson FEL comme thème prend en charge la modification nécessaire du renderer de page des groupes Moodle.</text:p>
      <text:h text:style-name="Heading_20_3" text:outline-level="3"><text:bookmark-start text:name="__RefHeading___generaux_2"/><text:bookmark-start text:name="generaux"/>Généraux<text:bookmark-end text:name="__RefHeading___generaux_2"/><text:bookmark-end text:name="generaux"/></text:h>
      <text:list text:style-name="List_20_1" text:continue-numbering="false">
        <text:list-item>
          <text:p text:style-name="List_20_1_Content_First"> <text:span text:style-name="Strong_20_Emphasis">Avec le numéro d'identification utilisateur :</text:span>Oui ou non</text:p>
        </text:list-item>
        <text:list-item>
          <text:p text:style-name="List_20_1_Content"> <text:span text:style-name="Strong_20_Emphasis">Avec le nom complet du cours  :</text:span> Oui ou non</text:p>
        </text:list-item>
        <text:list-item>
          <text:p text:style-name="List_20_1_Content"> <text:span text:style-name="Strong_20_Emphasis">Avec le numéro d'identification du cours :</text:span> Oui ou non</text:p>
        </text:list-item>
        <text:list-item>
          <text:p text:style-name="List_20_1_Content"> <text:span text:style-name="Strong_20_Emphasis">Format du fichier :</text:span> Choix entre CSV et XML</text:p>
        </text:list-item>
        <text:list-item>
          <text:p text:style-name="List_20_1_Content"> <text:span text:style-name="Strong_20_Emphasis">Séparateur de données CSV :</text:span> point virgule, deux points ou tabbulation</text:p>
        </text:list-item>
        <text:list-item>
          <text:p text:style-name="List_20_1_Content_Last"> <text:span text:style-name="Strong_20_Emphasis">Jeu de caractères CSV :</text:span> Choix entre UTF et Latin 1</text:p>
        </text:list-item>
      </text:list>
      <text:p text:style-name="Text_20_body">La sortie indique également le rôle de chaque usager</text:p>
      <text:p text:style-name="Text_20_body"><draw:frame draw:style-name="media" draw:name="1" text:anchor-type="as-char" draw:z-index="1" svg:width="10.583333333333cm" svg:height="15.747181964573cm"><draw:image xlink:href="Pictures/96f30f9ce00d5443dbb787e83dc98697.png" xlink:type="simple" xlink:show="embed" xlink:actuate="onLoad"/></draw:frame></text:p>
      <text:p text:style-name="Horizontal_20_Line"/>
      <text:p text:style-name="Text_20_body">
<text:a xlink:type="simple" xlink:href="https://docs.activeprolearn.com/doku.php?id=local:groupcop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1:40</meta:creation-date>
    <dc:creator>Generated</dc:creator>
    <dc:date>2026-08-30T05::01:40</dc:date>
    <dc:language>en-US</dc:language>
    <meta:editing-cycles>1</meta:editing-cycles>
    <meta:editing-duration>PT0S</meta:editing-duration>
    <dc:title>local:groupcopy:userguide</dc:title>
  </office:meta>
</office:document-meta>
</file>