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5d4efd844b9d207df3d4a15bc573f3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.2916666666667cm" style:rel-width="100%" svg:height="1.1172660479505cm" style:rel-height="scale"><draw:image xlink:href="Pictures/7e2bd221f5143e7715555109eed53235.png" xlink:type="simple" xlink:show="embed" xlink:actuate="onLoad"/></draw:frame></text:p>
      <text:h text:style-name="Heading_20_2" text:outline-level="2"><text:bookmark text:name="local:entintaller:groups"/><text:bookmark-start text:name="__RefHeading___groupes_de_cours_1"/><text:bookmark-start text:name="groupes_de_cours"/>Groupes de cours<text:bookmark-end text:name="__RefHeading___groupes_de_cours_1"/><text:bookmark-end text:name="groupes_de_cours"/></text:h>
      <text:p text:style-name="Text_20_body"><draw:frame draw:style-name="mediaright" draw:name="1" text:anchor-type="paragraph" draw:z-index="1" svg:width="6.6145833333333cm" style:rel-width="100%" svg:height="5.1375404530744cm" style:rel-height="scale"><draw:image xlink:href="Pictures/5d4efd844b9d207df3d4a15bc573f3c1.png" xlink:type="simple" xlink:show="embed" xlink:actuate="onLoad"/></draw:frame></text:p>
      <text:h text:style-name="Heading_20_2" text:outline-level="2"><text:bookmark-start text:name="__RefHeading___alimentation_moodle_par_les_ents_2"/><text:bookmark-start text:name="alimentation_moodle_par_les_ents"/>Alimentation moodle par les ENTs<text:bookmark-end text:name="__RefHeading___alimentation_moodle_par_les_ents_2"/><text:bookmark-end text:name="alimentation_moodle_par_les_ents"/></text:h>
      <text:p text:style-name="Text_20_body">Alimentation des rôles basé sur le concept de “groupes” LDAP.</text:p>
      <text:list text:style-name="List_20_1" text:continue-numbering="false">
        <text:list-item/>
      </text:list>
      <text:p text:style-name="Horizontal_20_Line"/>
      <text:p text:style-name="Text_20_body">
<text:a xlink:type="simple" xlink:href="https://docs.activeprolearn.com/doku.php?id=local:entinstalle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0::37:26</meta:creation-date>
    <dc:creator>Generated</dc:creator>
    <dc:date>2026-08-29T00::37:26</dc:date>
    <dc:language>en-US</dc:language>
    <meta:editing-cycles>1</meta:editing-cycles>
    <meta:editing-duration>PT0S</meta:editing-duration>
    <dc:title>local:entintaller:groups</dc:title>
  </office:meta>
</office:document-meta>
</file>