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5d4efd844b9d207df3d4a15bc573f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local:entinstaller:users"/><text:bookmark-start text:name="__RefHeading___synchronisation_des_comptes_utilisateur_1"/><text:bookmark-start text:name="synchronisation_des_comptes_utilisateur"/>Synchronisation des comptes utilisateur<text:bookmark-end text:name="__RefHeading___synchronisation_des_comptes_utilisateur_1"/><text:bookmark-end text:name="synchronisation_des_comptes_utilisateur"/></text:h>
      <text:p text:style-name="Text_20_body"><draw:frame draw:style-name="mediaright" draw:name="1" text:anchor-type="paragraph" draw:z-index="1" svg:width="6.6145833333333cm" style:rel-width="100%" svg:height="5.1375404530744cm" style:rel-height="scale"><draw:image xlink:href="Pictures/5d4efd844b9d207df3d4a15bc573f3c1.png" xlink:type="simple" xlink:show="embed" xlink:actuate="onLoad"/></draw:frame></text:p>
      <text:h text:style-name="Heading_20_2" text:outline-level="2"><text:bookmark-start text:name="__RefHeading___installeur_ent_2"/><text:bookmark-start text:name="installeur_ent"/>Installeur ENT<text:bookmark-end text:name="__RefHeading___installeur_ent_2"/><text:bookmark-end text:name="installeur_ent"/></text:h>
      <text:p text:style-name="Text_20_body">La synchronisation des comptes récupère les profils utilisateur et les intègre à Moodle. Des traitement complémentaires sont effectués sur certains profil pour faciliter la mise en place de la structure d'usage dans les établissements.</text:p>
      <text:p text:style-name="Text_20_body">Certaines fonctionnalités sont spécifiques à la synchronisation de données dans les ENT Education Nationale.</text:p>
      <text:p text:style-name="Text_20_body">Fonctions des utilisateurs :</text:p>
      <text:list text:style-name="List_20_1" text:continue-numbering="false">
        <text:list-item>
          <text:p text:style-name="List_20_1_Content_First"> Alimente les comptes à partir d'un ou plusieurs RNEs</text:p>
        </text:list-item>
        <text:list-item>
          <text:p text:style-name="List_20_1_Content"> Aliasse la liste de RNEs par le nom de cité scolaire (ENT)</text:p>
        </text:list-item>
        <text:list-item>
          <text:p text:style-name="List_20_1_Content"> Extrait les comptes sur trois paramétrages de profils :</text:p>
          <text:list text:style-name="List_20_1">
            <text:list-item>
              <text:p text:style-name="List_20_1_Content"> Elève</text:p>
            </text:list-item>
            <text:list-item>
              <text:p text:style-name="List_20_1_Content"> Personnel Enseignants (ENS, CTR, ASE)</text:p>
            </text:list-item>
            <text:list-item>
              <text:p text:style-name="List_20_1_Content"> Les autres (personnels non enseignants habilités moodle ou administrateurs)</text:p>
            </text:list-item>
          </text:list>
        </text:list-item>
        <text:list-item>
          <text:p text:style-name="List_20_1_Content"> Tous les profils sont paramétrables par la configuration</text:p>
        </text:list-item>
        <text:list-item>
          <text:p text:style-name="List_20_1_Content"> Crée optionnellement la cohorte globale élèves (idnumber et nom paramétrable)</text:p>
        </text:list-item>
        <text:list-item>
          <text:p text:style-name="List_20_1_Content"> Crée optionnellement la cohorte globale des personnels (idnumber et nom paramétrables)</text:p>
        </text:list-item>
        <text:list-item>
          <text:p text:style-name="List_20_1_Content"> Crée la cohorte des administrateurs (idnumber et nom paramétable)</text:p>
        </text:list-item>
        <text:list-item>
          <text:p text:style-name="List_20_1_Content"> Crée les catégories enseignantes dans la supercatégories des espaces enseignants</text:p>
        </text:list-item>
        <text:list-item>
          <text:p text:style-name="List_20_1_Content"> Masque les prénoms des enseignants (optionnel)</text:p>
        </text:list-item>
        <text:list-item>
          <text:p text:style-name="List_20_1_Content"> Ajoute la civilité des personnels</text:p>
        </text:list-item>
        <text:list-item>
          <text:p text:style-name="List_20_1_Content"> Détecte les chefs d'établissement pour leur attribuer un rôle Gestionnaire de site (ENT)</text:p>
        </text:list-item>
        <text:list-item>
          <text:p text:style-name="List_20_1_Content_Last"> Détecte les documentalistes pour leur attrinuer un role de documentaliste (si la librairie mutualisée <text:a xlink:type="simple" xlink:href="https://docs.activeprolearn.com/doku.php?id=mod:sharedresource" text:style-name="Internet_20_link" text:visited-style-name="Visited_20_Internet_20_Link">Sharedresource</text:a> est installée) (ENT)</text:p>
        </text:list-item>
      </text:list>
      <text:p text:style-name="Horizontal_20_Line"/>
      <text:p text:style-name="Text_20_body">
<text:a xlink:type="simple" xlink:href="https://docs.activeprolearn.com/doku.php?id=local:entinstaller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tou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21:26</meta:creation-date>
    <dc:creator>Generated</dc:creator>
    <dc:date>2026-08-31T10::21:26</dc:date>
    <dc:language>en-US</dc:language>
    <meta:editing-cycles>1</meta:editing-cycles>
    <meta:editing-duration>PT0S</meta:editing-duration>
    <dc:title>local:entinstaller:users</dc:title>
  </office:meta>
</office:document-meta>
</file>