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f01976e6eb9ad76b7cb4a5849e7db0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entinstaller:synccheck"/><text:bookmark-start text:name="__RefHeading___guide_d_utilisationalimentation_moodle_par_les_entsrapports_sur_les_temps_de_synchronisation_1"/><text:bookmark-start text:name="guide_d_utilisationalimentation_moodle_par_les_entsrapports_sur_les_temps_de_synchronisation"/>Guide d'utilisation: Alimentation moodle par les ENTs : Rapports sur les temps de synchronisation<text:bookmark-end text:name="__RefHeading___guide_d_utilisationalimentation_moodle_par_les_entsrapports_sur_les_temps_de_synchronisation_1"/><text:bookmark-end text:name="guide_d_utilisationalimentation_moodle_par_les_entsrapports_sur_les_temps_de_synchronisation"/></text:h>
      <text:list text:style-name="List_20_1" text:continue-numbering="false">
        <text:list-item>
          <text:p text:style-name="LastListParagraph_List_20_1_Content_First"> <text:span text:style-name="Strong_20_Emphasis">Nota :</text:span> Affiche uniquement les rapports sur les utilisateurs.</text:p>
        </text:list-item>
      </text:list>
      <text:p text:style-name="Text_20_body"><draw:frame draw:style-name="mediacenter" draw:name="1" text:anchor-type="paragraph" draw:z-index="1" svg:width="26.246666666667cm" style:rel-width="100%" svg:height="22.330833333333cm" style:rel-height="scale"><draw:image xlink:href="Pictures/f01976e6eb9ad76b7cb4a5849e7db0b2.png" xlink:type="simple" xlink:show="embed" xlink:actuate="onLoad"/></draw:frame></text:p>
      <text:p text:style-name="Horizontal_20_Line"/>
      <text:p text:style-name="Text_20_body">
<text:a xlink:type="simple" xlink:href="https://docs.activeprolearn.com/doku.php?id=local:entinstaller:userguide" text:style-name="Internet_20_link" text:visited-style-name="Visited_20_Internet_20_Link">Retour guide d'utilisation</text:a> -<text:a xlink:type="simple" xlink:href="https://docs.activeprolearn.com/doku.php?id=local:entinstaller" text:style-name="Internet_20_link" text:visited-style-name="Visited_20_Internet_20_Link">Retour à l'index du composant</text:a> -  -<text:a xlink:type="simple" xlink:href="https://docs.activeprolearn.com/doku.php?id=plugins" text:style-name="Internet_20_link" text:visited-style-name="Visited_20_Internet_20_Link">Retour à l'index des plugin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03:23</meta:creation-date>
    <dc:creator>Generated</dc:creator>
    <dc:date>2026-08-30T05::03:23</dc:date>
    <dc:language>en-US</dc:language>
    <meta:editing-cycles>1</meta:editing-cycles>
    <meta:editing-duration>PT0S</meta:editing-duration>
    <dc:title>local:entinstaller:synccheck</dc:title>
  </office:meta>
</office:document-meta>
</file>