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3373cf97c782b8ac7001bb551351ed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left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entinstaller:manualsync"/><text:bookmark-start text:name="__RefHeading___guide_d_utilisationalimentation_moodle_par_les_entslancement_manuel_1"/><text:bookmark-start text:name="guide_d_utilisationalimentation_moodle_par_les_entslancement_manuel"/>Guide d'utilisation: Alimentation moodle par les ENTs : Lancement manuel<text:bookmark-end text:name="__RefHeading___guide_d_utilisationalimentation_moodle_par_les_entslancement_manuel_1"/><text:bookmark-end text:name="guide_d_utilisationalimentation_moodle_par_les_entslancement_manuel"/></text:h>
      <text:p text:style-name="Text_20_body"><draw:frame draw:style-name="mediacenter" draw:name="1" text:anchor-type="paragraph" draw:z-index="1" svg:width="17.197916666667cm" style:rel-width="100%" svg:height="13.413261866235cm" style:rel-height="scale"><draw:image xlink:href="Pictures/3373cf97c782b8ac7001bb551351ed03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Compte utilisateur :</text:span> cocher la cas puis cliquer pour synchroniser un usager existant dont les données auraient changées dans le LDAP.</text:p>
        </text:list-item>
        <text:list-item>
          <text:p text:style-name="List_20_1_Content"> <text:span text:style-name="Strong_20_Emphasis">Cohortes :</text:span> pour synchroniser une cohorte (Nécessite un discriminant sur un groupe utilisateur dans un  LDAP pour savoir lesquelles récupérer sur le Moodle)</text:p>
        </text:list-item>
        <text:list-item>
          <text:p text:style-name="List_20_1_Content_Last"> <text:span text:style-name="Strong_20_Emphasis">Assignation de rôle</text:span> Attribution de rôle dans le cours ou sur le Moodle (dans un  contexte) indépendamment des inscriptions. Le niveau de contexte doit exister dans le LDAP.</text:p>
        </text:list-item>
      </text:list>
      <text:list text:style-name="List_20_1" text:continue-numbering="false">
        <text:list-item>
          <text:p text:style-name="List_20_1_Content_First"> <text:span text:style-name="Strong_20_Emphasis">Forcer la mise à jour de toutes les entrées (y compris celles non modifiées dans la période de référence)</text:span> : Lancer une synchro en réexaminant toutes les données du LDAP</text:p>
        </text:list-item>
        <text:list-item>
          <text:p text:style-name="List_20_1_Content"> <text:span text:style-name="Strong_20_Emphasis">Uniquement rafraîchir les enregistrements existants. Ne pas en créer de nouveaux : </text:span> Lancer une synchro en réexaminant uniquement les données du LDAP déjà synchronisées sur Moodle.</text:p>
        </text:list-item>
        <text:list-item>
          <text:p text:style-name="List_20_1_Content"> <text:span text:style-name="Strong_20_Emphasis">Mode simulation: </text:span>Simuler la synchronisation.</text:p>
        </text:list-item>
        <text:list-item>
          <text:p text:style-name="List_20_1_Content"> <text:span text:style-name="Strong_20_Emphasis">Plus de sorties de trace: </text:span> Afficher plus de données dans la fenêtre de traces.</text:p>
        </text:list-item>
        <text:list-item>
          <text:p text:style-name="List_20_1_Content_Last"> <text:span text:style-name="Strong_20_Emphasis">Désactiver le verrou de cohortes automatiques :</text:span> A manipuler avec précautions : Supprime le préfixe si préfixe existant de synchronisation via le composant ent_installer. Dans tous les cas agira en différentiel sur la totalité des définitions de cohortes. </text:p>
        </text:list-item>
      </text:list>
      <text:p text:style-name="Horizontal_20_Line"/>
      <text:p text:style-name="Text_20_body">
<text:a xlink:type="simple" xlink:href="https://docs.activeprolearn.com/doku.php?id=local:entinstaller:userguide" text:style-name="Internet_20_link" text:visited-style-name="Visited_20_Internet_20_Link">Retour guide d'utilisation</text:a> -<text:a xlink:type="simple" xlink:href="https://docs.activeprolearn.com/doku.php?id=local:entinstaller" text:style-name="Internet_20_link" text:visited-style-name="Visited_20_Internet_20_Link">Retour à l'index du composant</text:a> -  -<text:a xlink:type="simple" xlink:href="https://docs.activeprolearn.com/doku.php?id=plugins" text:style-name="Internet_20_link" text:visited-style-name="Visited_20_Internet_20_Link">Retou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29:12</meta:creation-date>
    <dc:creator>Generated</dc:creator>
    <dc:date>2026-08-30T20::29:12</dc:date>
    <dc:language>en-US</dc:language>
    <meta:editing-cycles>1</meta:editing-cycles>
    <meta:editing-duration>PT0S</meta:editing-duration>
    <dc:title>local:entinstaller:manualsync</dc:title>
  </office:meta>
</office:document-meta>
</file>