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5d4efd844b9d207df3d4a15bc573f3c1.png"/>
  <manifest:file-entry manifest:media-type="image/png" manifest:full-path="Pictures/b5fda5d0016d7e2ccfd4e5318b990ba6.png"/>
  <manifest:file-entry manifest:media-type="image/png" manifest:full-path="Pictures/de56191319a1d38e8b17278f167fda60.png"/>
  <manifest:file-entry manifest:media-type="image/png" manifest:full-path="Pictures/14bcac20ceb23d9e79b2dda8e7c6621f.png"/>
  <manifest:file-entry manifest:media-type="image/png" manifest:full-path="Pictures/b588180bcffe68ea6d9d96fc0261c2a5.png"/>
  <manifest:file-entry manifest:media-type="image/png" manifest:full-path="Pictures/13129c970fe3a1ef9cff28a4f7778e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entity:users"/><text:bookmark-start text:name="__RefHeading___configuration_de_la_synchronisation_des_utilisateurs_1"/><text:bookmark-start text:name="configuration_de_la_synchronisation_des_utilisateurs"/>Configuration de la synchronisation des utilisateurs<text:bookmark-end text:name="__RefHeading___configuration_de_la_synchronisation_des_utilisateurs_1"/><text:bookmark-end text:name="configuration_de_la_synchronisation_des_utilisateurs"/></text:h>
      <text:h text:style-name="Heading_20_2" text:outline-level="2"><text:bookmark-start text:name="__RefHeading___ent_installersynchronisation_de_donnees_par_les_ents_2"/><text:bookmark-start text:name="ent_installersynchronisation_de_donnees_par_les_ents"/>ENT Installer : Synchronisation de données par les ENTs<text:bookmark-end text:name="__RefHeading___ent_installersynchronisation_de_donnees_par_les_ents_2"/><text:bookmark-end text:name="ent_installersynchronisation_de_donnees_par_les_ents"/></text:h>
      <text:p text:style-name="Text_20_body"><draw:frame draw:style-name="mediaright" draw:name="1" text:anchor-type="paragraph" draw:z-index="1" svg:width="6.6145833333333cm" style:rel-width="100%" svg:height="5.1375404530744cm" style:rel-height="scale"><draw:image xlink:href="Pictures/5d4efd844b9d207df3d4a15bc573f3c1.png" xlink:type="simple" xlink:show="embed" xlink:actuate="onLoad"/></draw:frame></text:p>
      <text:p text:style-name="Text_20_body"><draw:frame draw:style-name="mediacenter" draw:name="2" text:anchor-type="paragraph" draw:z-index="2" svg:width="19.976041666667cm" style:rel-width="100%" svg:height="8.175625cm" style:rel-height="scale"><draw:image xlink:href="Pictures/b5fda5d0016d7e2ccfd4e5318b990ba6.png" xlink:type="simple" xlink:show="embed" xlink:actuate="onLoad"/></draw:frame></text:p>
      <text:h text:style-name="Heading_20_4" text:outline-level="4"><text:bookmark-start text:name="__RefHeading___activation_3"/><text:bookmark-start text:name="activation"/>Activation<text:bookmark-end text:name="__RefHeading___activation_3"/><text:bookmark-end text:name="activation"/></text:h>
      <text:p text:style-name="Text_20_body">Commutateur spécifique d'activation de la synchronisation des comptes utilisateurs. Si cette case n'est pas cochée, aucune synchronisation ne sera faite sur les utilisateurs par quelque action que ce soit (CLI, cron, ou manuelle)</text:p>
      <text:h text:style-name="Heading_20_4" text:outline-level="4"><text:bookmark-start text:name="__RefHeading___discriminant_des_generiques_4"/><text:bookmark-start text:name="discriminant_des_generiques"/>Discriminant des génériques<text:bookmark-end text:name="__RefHeading___discriminant_des_generiques_4"/><text:bookmark-end text:name="discriminant_des_generiques"/></text:h>
      <text:p text:style-name="Text_20_body">Les comptes génériques n'ont pas de particularité fonctionnelles. Aucune mise en place particulière autre que la création du compte utilisateur ne sera effectuée.</text:p>
      <text:h text:style-name="Heading_20_4" text:outline-level="4"><text:bookmark-start text:name="__RefHeading___filtre_d_etablissement_des_generiques_5"/><text:bookmark-start text:name="filtre_d_etablissement_des_generiques"/>Filtre d'établissement des génériques<text:bookmark-end text:name="__RefHeading___filtre_d_etablissement_des_generiques_5"/><text:bookmark-end text:name="filtre_d_etablissement_des_generiques"/></text:h>
      <text:p text:style-name="Text_20_body">Le filtre d'établissement est la portion de filtre qui s'ajoute au filtre général pour sélectionner une tranche d'annuaire lorsque celui-ci est un annuaire fédéré de plusieurs établissements d'enseignement. </text:p>
      <text:h text:style-name="Heading_20_4" text:outline-level="4"><text:bookmark-start text:name="__RefHeading___discriminant_des_eleves_6"/><text:bookmark-start text:name="discriminant_des_eleves"/>Discriminant des élèves<text:bookmark-end text:name="__RefHeading___discriminant_des_eleves_6"/><text:bookmark-end text:name="discriminant_des_eleves"/></text:h>
      <text:p text:style-name="Text_20_body">La création des élèves peut être suivie de post-traitements spécifiques aux élèves (assignation de la classe, assignation à la cohorte générale des élèves).</text:p>
      <text:h text:style-name="Heading_20_4" text:outline-level="4"><text:bookmark-start text:name="__RefHeading___filtre_d_etablissement_des_eleves_7"/><text:bookmark-start text:name="filtre_d_etablissement_des_eleves"/>Filtre d'établissement des élèves<text:bookmark-end text:name="__RefHeading___filtre_d_etablissement_des_eleves_7"/><text:bookmark-end text:name="filtre_d_etablissement_des_eleves"/></text:h>
      <text:p text:style-name="Text_20_body">Le filtre d'établissement est la portion de filtre qui s'ajoute au filtre général pour sélectionner une tranche d'annuaire lorsque celui-ci est un annuaire fédéré de plusieurs établissements d'enseignement. </text:p>
      <text:p text:style-name="Text_20_body"><draw:frame draw:style-name="mediacenter" draw:name="3" text:anchor-type="paragraph" draw:z-index="3" svg:width="20.267083333333cm" style:rel-width="100%" svg:height="8.3608333333333cm" style:rel-height="scale"><draw:image xlink:href="Pictures/de56191319a1d38e8b17278f167fda60.png" xlink:type="simple" xlink:show="embed" xlink:actuate="onLoad"/></draw:frame></text:p>
      <text:h text:style-name="Heading_20_4" text:outline-level="4"><text:bookmark-start text:name="__RefHeading___discriminant_des_enseignants_8"/><text:bookmark-start text:name="discriminant_des_enseignants"/>Discriminant des enseignants<text:bookmark-end text:name="__RefHeading___discriminant_des_enseignants_8"/><text:bookmark-end text:name="discriminant_des_enseignants"/></text:h>
      <text:p text:style-name="Text_20_body">La création des enseignants peut être suivie de post-traitements spécifiques aux personnels enseignants (création d'une catégorie propre, assignation à la cohorte générale des enseignants).</text:p>
      <text:h text:style-name="Heading_20_4" text:outline-level="4"><text:bookmark-start text:name="__RefHeading___filtre_d_etablissement_des_enseignants_9"/><text:bookmark-start text:name="filtre_d_etablissement_des_enseignants"/>Filtre d'établissement des enseignants<text:bookmark-end text:name="__RefHeading___filtre_d_etablissement_des_enseignants_9"/><text:bookmark-end text:name="filtre_d_etablissement_des_enseignants"/></text:h>
      <text:p text:style-name="Text_20_body">Le filtre d'établissement est la portion de filtre qui s'ajoute au filtre général pour sélectionner une tranche d'annuaire lorsque celui-ci est un annuaire fédéré de plusieurs établissements d'enseignement. </text:p>
      <text:h text:style-name="Heading_20_4" text:outline-level="4"><text:bookmark-start text:name="__RefHeading___discriminant_des_administratifs_non_enseignants_10"/><text:bookmark-start text:name="discriminant_des_administratifs_non_enseignants"/>Discriminant des administratifs (non enseignants)<text:bookmark-end text:name="__RefHeading___discriminant_des_administratifs_non_enseignants_10"/><text:bookmark-end text:name="discriminant_des_administratifs_non_enseignants"/></text:h>
      <text:p text:style-name="Text_20_body">La création des personnels non enseignants peut être suivie de post-traitements spécifiques à cette catégorie de personnels (assignation à la cohorte générale des personnels non enseignants).</text:p>
      <text:h text:style-name="Heading_20_4" text:outline-level="4"><text:bookmark-start text:name="__RefHeading___filtre_d_etablissement_des_administratifs_non_enseignants_11"/><text:bookmark-start text:name="filtre_d_etablissement_des_administratifs_non_enseignants"/>Filtre d'établissement des administratifs  (non enseignants)<text:bookmark-end text:name="__RefHeading___filtre_d_etablissement_des_administratifs_non_enseignants_11"/><text:bookmark-end text:name="filtre_d_etablissement_des_administratifs_non_enseignants"/></text:h>
      <text:p text:style-name="Text_20_body">Le filtre d'établissement est la portion de filtre qui s'ajoute au filtre général pour sélectionner une tranche d'annuaire lorsque celui-ci est un annuaire fédéré de plusieurs établissements d'enseignement. </text:p>
      <text:h text:style-name="Heading_20_4" text:outline-level="4"><text:bookmark-start text:name="__RefHeading___discriminant_des_administrateurs_de_site_12"/><text:bookmark-start text:name="discriminant_des_administrateurs_de_site"/>Discriminant des administrateurs de site<text:bookmark-end text:name="__RefHeading___discriminant_des_administrateurs_de_site_12"/><text:bookmark-end text:name="discriminant_des_administrateurs_de_site"/></text:h>
      <text:p text:style-name="Text_20_body">Les administrateurs de site sont désignés en fin de traitement comme administrateurs moodle.</text:p>
      <text:p text:style-name="Text_20_body"><draw:frame draw:style-name="mediacenter" draw:name="4" text:anchor-type="paragraph" draw:z-index="4" svg:width="20.081875cm" style:rel-width="100%" svg:height="7.9110416666667cm" style:rel-height="scale"><draw:image xlink:href="Pictures/14bcac20ceb23d9e79b2dda8e7c6621f.png" xlink:type="simple" xlink:show="embed" xlink:actuate="onLoad"/></draw:frame></text:p>
      <text:h text:style-name="Heading_20_4" text:outline-level="4"><text:bookmark-start text:name="__RefHeading___filtre_d_etablissement_des_administrateurs_de_site_13"/><text:bookmark-start text:name="filtre_d_etablissement_des_administrateurs_de_site"/>Filtre d'établissement des administrateurs de site<text:bookmark-end text:name="__RefHeading___filtre_d_etablissement_des_administrateurs_de_site_13"/><text:bookmark-end text:name="filtre_d_etablissement_des_administrateurs_de_site"/></text:h>
      <text:p text:style-name="Text_20_body">Le filtre d'établissement est la portion de filtre qui s'ajoute au filtre général pour sélectionner une tranche d'annuaire lorsque celui-ci est un annuaire fédéré de plusieurs établissements d'enseignement. </text:p>
      <text:h text:style-name="Heading_20_4" text:outline-level="4"><text:bookmark-start text:name="__RefHeading___aliasing_d_institution_14"/><text:bookmark-start text:name="aliasing_d_institution"/>Aliasing d'institution<text:bookmark-end text:name="__RefHeading___aliasing_d_institution_14"/><text:bookmark-end text:name="aliasing_d_institution"/></text:h>
      <text:p text:style-name="Text_20_body">Les établissements peuvent être connus par leur INE (Identification Nationale d'Etabissement) ou un alias, lorsqu'il s'agit d“une cité scolaire regroupant plusieurs INE au sein de la même structure physique d'accueil es élèves. L'alias devra être utilisé si l'annuaire identifie les DN des utilisateurs sur l'alias de cité scolaire et non sur leur INE individuel d'établissement.</text:p>
      <text:h text:style-name="Heading_20_4" text:outline-level="4"><text:bookmark-start text:name="__RefHeading___champ_des_classes_cohortes_de_classe_15"/><text:bookmark-start text:name="champ_des_classes_cohortes_de_classe"/>Champ des classes (cohortes de classe)<text:bookmark-end text:name="__RefHeading___champ_des_classes_cohortes_de_classe_15"/><text:bookmark-end text:name="champ_des_classes_cohortes_de_classe"/></text:h>
      <text:p text:style-name="Text_20_body">Nom LDAP du champ portant l'information de classe (usage Education Nationale). </text:p>
      <text:h text:style-name="Heading_20_4" text:outline-level="4"><text:bookmark-start text:name="__RefHeading___extracteur_de_la_classe_16"/><text:bookmark-start text:name="extracteur_de_la_classe"/>Extracteur de la classe<text:bookmark-end text:name="__RefHeading___extracteur_de_la_classe_16"/><text:bookmark-end text:name="extracteur_de_la_classe"/></text:h>
      <text:p text:style-name="Text_20_body">Une expression régulière avec au moins un sous-motif de capture pour extraire l'identifiant de cohorte/classe. Par défaut, on spécifiera le motif attrape-tout '(.*)'.</text:p>
      <text:h text:style-name="Heading_20_4" text:outline-level="4"><text:bookmark-start text:name="__RefHeading___champ_du_regime_ent_17"/><text:bookmark-start text:name="champ_du_regime_ent"/>Champ du régime (ENT)<text:bookmark-end text:name="__RefHeading___champ_du_regime_ent_17"/><text:bookmark-end text:name="champ_du_regime_ent"/></text:h>
      <text:p text:style-name="Text_20_body">Le champ SDET contenant l'information de régime (externe, interne, demi-pensionnaire) (Education Nationale, SDET V4.0).</text:p>
      <text:p text:style-name="Text_20_body"><draw:frame draw:style-name="mediacenter" draw:name="5" text:anchor-type="paragraph" draw:z-index="5" svg:width="19.949583333333cm" style:rel-width="100%" svg:height="8.09625cm" style:rel-height="scale"><draw:image xlink:href="Pictures/b588180bcffe68ea6d9d96fc0261c2a5.png" xlink:type="simple" xlink:show="embed" xlink:actuate="onLoad"/></draw:frame></text:p>
      <text:h text:style-name="Heading_20_4" text:outline-level="4"><text:bookmark-start text:name="__RefHeading___extracteur_du_regime_ent_18"/><text:bookmark-start text:name="extracteur_du_regime_ent"/>Extracteur du régime (ENT)<text:bookmark-end text:name="__RefHeading___extracteur_du_regime_ent_18"/><text:bookmark-end text:name="extracteur_du_regime_ent"/></text:h>
      <text:p text:style-name="Text_20_body">Une expression régulière avec au moins un sous-motif de capture pour extraire l'information de régime. Par défaut, on spécifiera le motif attrape-tout '(.*)'.</text:p>
      <text:h text:style-name="Heading_20_4" text:outline-level="4"><text:bookmark-start text:name="__RefHeading___champ_du_mode_de_transport_ent_19"/><text:bookmark-start text:name="champ_du_mode_de_transport_ent"/>Champ du mode de transport (ENT)<text:bookmark-end text:name="__RefHeading___champ_du_mode_de_transport_ent_19"/><text:bookmark-end text:name="champ_du_mode_de_transport_ent"/></text:h>
      <text:p text:style-name="Text_20_body">Le champ SDET contenant l'information du mode de transport (Education Nationale, SDET V4.0).</text:p>
      <text:h text:style-name="Heading_20_4" text:outline-level="4"><text:bookmark-start text:name="__RefHeading___extracteur_du_mode_de_transport_ent_20"/><text:bookmark-start text:name="extracteur_du_mode_de_transport_ent"/>Extracteur du mode de transport (ENT)<text:bookmark-end text:name="__RefHeading___extracteur_du_mode_de_transport_ent_20"/><text:bookmark-end text:name="extracteur_du_mode_de_transport_ent"/></text:h>
      <text:p text:style-name="Text_20_body">Une expression régulière avec au moins un sous-motif de capture pour extraire le mode de transport. Par défaut, on spécifiera le motif attrape-tout '(.*)'.</text:p>
      <text:h text:style-name="Heading_20_4" text:outline-level="4"><text:bookmark-start text:name="__RefHeading___champ_d_eleve_majeur_ent_21"/><text:bookmark-start text:name="champ_d_eleve_majeur_ent"/>Champ d'élève majeur (ENT)<text:bookmark-end text:name="__RefHeading___champ_d_eleve_majeur_ent_21"/><text:bookmark-end text:name="champ_d_eleve_majeur_ent"/></text:h>
      <text:p text:style-name="Text_20_body">Le champ SDET contenant l'information de majorité (Education Nationale, SDET V4.0).</text:p>
      <text:h text:style-name="Heading_20_4" text:outline-level="4"><text:bookmark-start text:name="__RefHeading___extracteur_d_eleve_majeur_ent_22"/><text:bookmark-start text:name="extracteur_d_eleve_majeur_ent"/>Extracteur d'élève majeur (ENT)<text:bookmark-end text:name="__RefHeading___extracteur_d_eleve_majeur_ent_22"/><text:bookmark-end text:name="extracteur_d_eleve_majeur_ent"/></text:h>
      <text:p text:style-name="Text_20_body">Une expression régulière avec au moins un sous-motif de capture pour extraire l'information de majorité. Par défaut, on spécifiera le motif attrape-tout '(.*)'.</text:p>
      <text:p text:style-name="Text_20_body"><draw:frame draw:style-name="mediacenter" draw:name="6" text:anchor-type="paragraph" draw:z-index="6" svg:width="20.134791666667cm" style:rel-width="100%" svg:height="8.3872916666667cm" style:rel-height="scale"><draw:image xlink:href="Pictures/13129c970fe3a1ef9cff28a4f7778e19.png" xlink:type="simple" xlink:show="embed" xlink:actuate="onLoad"/></draw:frame></text:p>
      <text:h text:style-name="Heading_20_4" text:outline-level="4"><text:bookmark-start text:name="__RefHeading___filtre_pour_l_avatar_23"/><text:bookmark-start text:name="filtre_pour_l_avatar"/>Filtre pour l'avatar<text:bookmark-end text:name="__RefHeading___filtre_pour_l_avatar_23"/><text:bookmark-end text:name="filtre_pour_l_avatar"/></text:h>
      <text:p text:style-name="Text_20_body">Une expression régulière avec au moins un sous-motif pour extraire un identifiant d'image d'avatar (trombinoscope) du DN utilisateur.</text:p>
      <text:h text:style-name="Heading_20_4" text:outline-level="4"><text:bookmark-start text:name="__RefHeading___motif_d_url_pour_l_avatar_24"/><text:bookmark-start text:name="motif_d_url_pour_l_avatar"/>Motif d'URL pour l'avatar<text:bookmark-end text:name="__RefHeading___motif_d_url_pour_l_avatar_24"/><text:bookmark-end text:name="motif_d_url_pour_l_avatar"/></text:h>
      <text:p text:style-name="Text_20_body">Une expression texte pour former l'URL de récupération de l'avatar (trombinoscope). La portion capturée par le fltre précédent s'insère dans l'emplacement marqué par %PICTURE%. Pour que la récupération soit possible, les deux champs doivent être renseignés et l'URL d'avatar doit aboutir à une image accessible au processus du synchroniseur. </text:p>
      <text:h text:style-name="Heading_20_4" text:outline-level="4"><text:bookmark-start text:name="__RefHeading___champs_supplementaires_a_recolter_ent_25"/><text:bookmark-start text:name="champs_supplementaires_a_recolter_ent"/>Champs supplémentaires à récolter (ENT)<text:bookmark-end text:name="__RefHeading___champs_supplementaires_a_recolter_ent_25"/><text:bookmark-end text:name="champs_supplementaires_a_recolter_ent"/></text:h>
      <text:p text:style-name="Text_20_body">La liste complète des champs à récupérer du LDAP (pour des mises en oeuvre spécifiques de l'ENT).</text:p>
      <text:p text:style-name="Horizontal_20_Line"/>
      <text:p text:style-name="Text_20_body">
<text:a xlink:type="simple" xlink:href="https://docs.activeprolearn.com/doku.php?id=local:entinstaller:technique" text:style-name="Internet_20_link" text:visited-style-name="Visited_20_Internet_20_Link">Revenir à l'index du guide technique</text:a> - <text:a xlink:type="simple" xlink:href="https://docs.activeprolearn.com/doku.php?id=local:entinstaller" text:style-name="Internet_20_link" text:visited-style-name="Visited_20_Internet_20_Link">Revenir à l'index du composant</text:a> -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36:25</meta:creation-date>
    <dc:creator>Generated</dc:creator>
    <dc:date>2026-08-29T00::36:25</dc:date>
    <dc:language>en-US</dc:language>
    <meta:editing-cycles>1</meta:editing-cycles>
    <meta:editing-duration>PT0S</meta:editing-duration>
    <dc:title>local:entinstaller:entity:users</dc:title>
  </office:meta>
</office:document-meta>
</file>