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  <manifest:file-entry manifest:media-type="image/png" manifest:full-path="Pictures/5d4efd844b9d207df3d4a15bc573f3c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11.403541666667cm" svg:height="2.4077083333333cm"><draw:image xlink:href="Pictures/7e2bd221f5143e7715555109eed53235.png" xlink:type="simple" xlink:show="embed" xlink:actuate="onLoad"/></draw:frame></text:p>
      <text:h text:style-name="Heading_20_2" text:outline-level="2"><text:bookmark text:name="local:entinstaller:entity:roleassignments"/><text:bookmark-start text:name="__RefHeading___ent_installersynchronisation_des_attributions_de_roles_1"/><text:bookmark-start text:name="ent_installersynchronisation_des_attributions_de_roles"/>ENT Installer : Synchronisation des attributions de rôles<text:bookmark-end text:name="__RefHeading___ent_installersynchronisation_des_attributions_de_roles_1"/><text:bookmark-end text:name="ent_installersynchronisation_des_attributions_de_roles"/></text:h>
      <text:p text:style-name="Text_20_body"><draw:frame draw:style-name="mediaright" draw:name="1" text:anchor-type="paragraph" draw:z-index="1" svg:width="6.6145833333333cm" style:rel-width="100%" svg:height="5.1375404530744cm" style:rel-height="scale"><draw:image xlink:href="Pictures/5d4efd844b9d207df3d4a15bc573f3c1.png" xlink:type="simple" xlink:show="embed" xlink:actuate="onLoad"/></draw:frame></text:p>
      <text:h text:style-name="Heading_20_4" text:outline-level="4"><text:bookmark-start text:name="__RefHeading___activer_la_synchro_des_associations_de_roles_2"/><text:bookmark-start text:name="activer_la_synchro_des_associations_de_roles"/>Activer la synchro des associations de rôles<text:bookmark-end text:name="__RefHeading___activer_la_synchro_des_associations_de_roles_2"/><text:bookmark-end text:name="activer_la_synchro_des_associations_de_roles"/></text:h>
      <text:p text:style-name="Text_20_body">Defaut : Oui
Contextes pour les associations de rôle : Défaut : Vide - Les contextes LDAP où sont stockées les associations de rôle. Plusieurs contextes peuvent être donnés, séparés par des ;</text:p>
      <text:h text:style-name="Heading_20_4" text:outline-level="4"><text:bookmark-start text:name="__RefHeading___filtres_de_selection_des_groups_d_association_de_role_3"/><text:bookmark-start text:name="filtres_de_selection_des_groups_d_association_de_role"/>Filtres de sélection des groups d'association de rôle<text:bookmark-end text:name="__RefHeading___filtres_de_selection_des_groups_d_association_de_role_3"/><text:bookmark-end text:name="filtres_de_selection_des_groups_d_association_de_role"/></text:h>
      <text:p text:style-name="Text_20_body">Défaut : Vide - Un filtre LDAP permettant de récupérer toutes les associations de rôle. Le remplacement d'un emplacement %ID% par un identifiant d'institution est traité. Si plusieurs Rne sont associés à l'établissement, le filtre sera activé pour chaque établissement.</text:p>
      <text:h text:style-name="Heading_20_4" text:outline-level="4"><text:bookmark-start text:name="__RefHeading___utiliser_l_alias_de_l_institution_4"/><text:bookmark-start text:name="utiliser_l_alias_de_l_institution"/>Utiliser l'alias de l'institution<text:bookmark-end text:name="__RefHeading___utiliser_l_alias_de_l_institution_4"/><text:bookmark-end text:name="utiliser_l_alias_de_l_institution"/></text:h>
      <text:p text:style-name="Text_20_body"> Défaut oui - Si actif, la synchronisaton ne tournera qu'une fois sur le nom d'alias de l'institution. Ceci suppose que toutes les données intégrées soient indexées sur le nom d'alias.</text:p>
      <text:h text:style-name="Heading_20_4" text:outline-level="4"><text:bookmark-start text:name="__RefHeading___classes_d_objets_des_associations_de_role_5"/><text:bookmark-start text:name="classes_d_objets_des_associations_de_role"/>Classes d'objets des associations de rôle<text:bookmark-end text:name="__RefHeading___classes_d_objets_des_associations_de_role_5"/><text:bookmark-end text:name="classes_d_objets_des_associations_de_role"/></text:h>
      <text:p text:style-name="Text_20_body">Défaut : Vide - Les classes d'objet ldap légitimes à détenir des associations de rôle.</text:p>
      <text:h text:style-name="Heading_20_4" text:outline-level="4"><text:bookmark-start text:name="__RefHeading___attribut_des_associations_de_role_6"/><text:bookmark-start text:name="attribut_des_associations_de_role"/>Attribut des associations de rôle<text:bookmark-end text:name="__RefHeading___attribut_des_associations_de_role_6"/><text:bookmark-end text:name="attribut_des_associations_de_role"/></text:h>
      <text:p text:style-name="Text_20_body">Défaut : cn - L'attribut LDAP pour trouver une association de rôle. Habituellement le DN.</text:p>
      <text:h text:style-name="Heading_20_4" text:outline-level="4"><text:bookmark-start text:name="__RefHeading___attribut_du_role_7"/><text:bookmark-start text:name="attribut_du_role"/>Attribut du rôle<text:bookmark-end text:name="__RefHeading___attribut_du_role_7"/><text:bookmark-end text:name="attribut_du_role"/></text:h>
      <text:p text:style-name="Text_20_body">Défaut : Vide - L'attribut LDAP pour extraire le rôle à assigner</text:p>
      <text:h text:style-name="Heading_20_4" text:outline-level="4"><text:bookmark-start text:name="__RefHeading___filtre_du_role_8"/><text:bookmark-start text:name="filtre_du_role"/>Filtre du rôle<text:bookmark-end text:name="__RefHeading___filtre_du_role_8"/><text:bookmark-end text:name="filtre_du_role"/></text:h>
      <text:p text:style-name="Text_20_body">Défaut : Vide 
Une expression régulière appliquée à la valeur du champ qui capture le premier sous-motif disponible.</text:p>
      <text:h text:style-name="Heading_20_4" text:outline-level="4"><text:bookmark-start text:name="__RefHeading___table_de_transcodage_du_role_9"/><text:bookmark-start text:name="table_de_transcodage_du_role"/>Table de transcodage du rôle<text:bookmark-end text:name="__RefHeading___table_de_transcodage_du_role_9"/><text:bookmark-end text:name="table_de_transcodage_du_role"/></text:h>
      <text:p text:style-name="Text_20_body">Défaut : Vide
Une table de transcodage des identifiants de rôle, donnée sous forme d'une liste de paires, une paire par ligne, sous le format “entrée ⇒ sortie”. Les espaces avant et arrière de chaque prédicat sont supprimés. L'ensemble de sortie sont les noms courts des rôles Moodle.</text:p>
      <text:h text:style-name="Heading_20_4" text:outline-level="4"><text:bookmark-start text:name="__RefHeading___attribut_du_niveau_de_contexte_10"/><text:bookmark-start text:name="attribut_du_niveau_de_contexte"/>Attribut du niveau de contexte<text:bookmark-end text:name="__RefHeading___attribut_du_niveau_de_contexte_10"/><text:bookmark-end text:name="attribut_du_niveau_de_contexte"/></text:h>
      <text:p text:style-name="Text_20_body"> Défaut : Vide - L'attribut LDAP pour extraire le niveau de contexte.</text:p>
      <text:h text:style-name="Heading_20_4" text:outline-level="4"><text:bookmark-start text:name="__RefHeading___filtre_du_niveau_de_contexte_11"/><text:bookmark-start text:name="filtre_du_niveau_de_contexte"/>Filtre du niveau de contexte<text:bookmark-end text:name="__RefHeading___filtre_du_niveau_de_contexte_11"/><text:bookmark-end text:name="filtre_du_niveau_de_contexte"/></text:h>
      <text:p text:style-name="Text_20_body">Défaut : Vide - Une expression régulière appliquée à la valeur du champ qui capture le premier sous-motif disponible.</text:p>
      <text:h text:style-name="Heading_20_4" text:outline-level="4"><text:bookmark-start text:name="__RefHeading___filtre_du_role_12"/><text:bookmark-start text:name="filtre_du_role1"/>Filtre du rôle<text:bookmark-end text:name="__RefHeading___filtre_du_role_12"/><text:bookmark-end text:name="filtre_du_role1"/></text:h>
      <text:p text:style-name="Text_20_body"> Défaut : Vide - Une expression régulière appliquée à la valeur du champ qui capture le premier sous-motif disponible</text:p>
      <text:h text:style-name="Heading_20_4" text:outline-level="4"><text:bookmark-start text:name="__RefHeading___table_de_transcodage_des_niveaux_de_contexte_13"/><text:bookmark-start text:name="table_de_transcodage_des_niveaux_de_contexte"/>Table de transcodage des niveaux de contexte<text:bookmark-end text:name="__RefHeading___table_de_transcodage_des_niveaux_de_contexte_13"/><text:bookmark-end text:name="table_de_transcodage_des_niveaux_de_contexte"/></text:h>
      <text:p text:style-name="Text_20_body"> Défaut : Vide - Une table de transcodage des identifiants de rôle, donnée sous forme d'une liste de paires, une paire par ligne, sous le format “entrée ⇒ sortie”. Les espaces avant et arrière de chaque prédicat sont supprimés. L'ensemble de sortie est : 'system', 'coursecat', 'course\, 'module', \block', ou 'user'.</text:p>
      <text:h text:style-name="Heading_20_4" text:outline-level="4"><text:bookmark-start text:name="__RefHeading___attribut_ldap_du_contexte_cible_14"/><text:bookmark-start text:name="attribut_ldap_du_contexte_cible"/>Attribut LDAP du contexte cible<text:bookmark-end text:name="__RefHeading___attribut_ldap_du_contexte_cible_14"/><text:bookmark-end text:name="attribut_ldap_du_contexte_cible"/></text:h>
      <text:p text:style-name="Text_20_body">Défaut : Vide - L'attribut LDAP contenant l'information sur le contexte cible pour l'attribution du rôle</text:p>
      <text:h text:style-name="Heading_20_4" text:outline-level="4"><text:bookmark-start text:name="__RefHeading___filtre_du_contexte_15"/><text:bookmark-start text:name="filtre_du_contexte"/>Filtre du contexte<text:bookmark-end text:name="__RefHeading___filtre_du_contexte_15"/><text:bookmark-end text:name="filtre_du_contexte"/></text:h>
      <text:p text:style-name="Text_20_body">Défaut : Vide - Une expression régulière appliquée à la valeur du champ qui capture le premier sous-motif disponible</text:p>
      <text:h text:style-name="Heading_20_4" text:outline-level="4"><text:bookmark-start text:name="__RefHeading___cle_primaire_des_categories_de_cours_16"/><text:bookmark-start text:name="cle_primaire_des_categories_de_cours"/>Clé primaire des catégories de cours<text:bookmark-end text:name="__RefHeading___cle_primaire_des_categories_de_cours_16"/><text:bookmark-end text:name="cle_primaire_des_categories_de_cours"/></text:h>
      <text:p text:style-name="Text_20_body">Choix dans liste déroulante . Défaut : Numéro d'identification : Le champ Moodle pour identifier la catégorie de cours. Autre choix : ID.</text:p>
      <text:h text:style-name="Heading_20_4" text:outline-level="4"><text:bookmark-start text:name="__RefHeading___cle_primaire_des_cours_17"/><text:bookmark-start text:name="cle_primaire_des_cours"/>Clé primaire des cours<text:bookmark-end text:name="__RefHeading___cle_primaire_des_cours_17"/><text:bookmark-end text:name="cle_primaire_des_cours"/></text:h>
      <text:p text:style-name="Text_20_body">Choix dans liste déroulante . Défaut : Numéro d'identification : Le champ Moodle pour identifier le cours. Autre choix : ID, nom abrégé.</text:p>
      <text:h text:style-name="Heading_20_4" text:outline-level="4"><text:bookmark-start text:name="__RefHeading___cle_primaire_des_module_18"/><text:bookmark-start text:name="cle_primaire_des_module"/>Clé primaire des module<text:bookmark-end text:name="__RefHeading___cle_primaire_des_module_18"/><text:bookmark-end text:name="cle_primaire_des_module"/></text:h>
      <text:p text:style-name="Text_20_body">Choix dans liste déroulante. Défaut : Module de cours ID : Le champ Moodle pour identifier un module de cours Autre choix : Numéro d'identification.</text:p>
      <text:h text:style-name="Heading_20_4" text:outline-level="4"><text:bookmark-start text:name="__RefHeading___cle_primaire_des_blocs_19"/><text:bookmark-start text:name="cle_primaire_des_blocs"/>Clé primaire des blocs<text:bookmark-end text:name="__RefHeading___cle_primaire_des_blocs_19"/><text:bookmark-end text:name="cle_primaire_des_blocs"/></text:h>
      <text:p text:style-name="Text_20_body">Choix dans liste déroulante. Défaut : Bloc ID : Le champ Moodle pour identifier un bloc. Autre choix : Numéro d'identification.</text:p>
      <text:h text:style-name="Heading_20_4" text:outline-level="4"><text:bookmark-start text:name="__RefHeading___cle_primaire_de_l_utilisateur_objet_20"/><text:bookmark-start text:name="cle_primaire_de_l_utilisateur_objet"/>Clé primaire de l'utilisateur objet<text:bookmark-end text:name="__RefHeading___cle_primaire_de_l_utilisateur_objet_20"/><text:bookmark-end text:name="cle_primaire_de_l_utilisateur_objet"/></text:h>
      <text:p text:style-name="Text_20_body">Choix dans liste déroulante. Défaut : Nom d'utilisateur : Le champ Moodle pour identifier l'utilisateur objet de l'attribution de rôle (celui sur lequel agit le rôle). Autre choix : ID primaire, Numéro d'identification, adresse de courriel.</text:p>
      <text:p text:style-name="Horizontal_20_Line"/>
      <text:p text:style-name="Text_20_body">
<text:a xlink:type="simple" xlink:href="https://docs.activeprolearn.com/doku.php?id=local:entinstaller:technique" text:style-name="Internet_20_link" text:visited-style-name="Visited_20_Internet_20_Link">Revenir à l'index du guide technique</text:a> - <text:a xlink:type="simple" xlink:href="https://docs.activeprolearn.com/doku.php?id=local:entinstaller" text:style-name="Internet_20_link" text:visited-style-name="Visited_20_Internet_20_Link">Revenir à l'index du composant</text:a>- <text:a xlink:type="simple" xlink:href="https://docs.activeprolearn.com/doku.php?id=plugins" text:style-name="Internet_20_link" text:visited-style-name="Visited_20_Internet_20_Link">Retour à l'index des plugins</text:a>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6::25:56</meta:creation-date>
    <dc:creator>Generated</dc:creator>
    <dc:date>2026-08-30T06::25:56</dc:date>
    <dc:language>en-US</dc:language>
    <meta:editing-cycles>1</meta:editing-cycles>
    <meta:editing-duration>PT0S</meta:editing-duration>
    <dc:title>local:entinstaller:entity:roleassignments</dc:title>
  </office:meta>
</office:document-meta>
</file>