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5d4efd844b9d207df3d4a15bc573f3c1.png"/>
  <manifest:file-entry manifest:media-type="image/png" manifest:full-path="Pictures/f2bd58648d69ce6baf9506a4e6dcd1a4.png"/>
  <manifest:file-entry manifest:media-type="image/png" manifest:full-path="Pictures/9b28a50906f079c77e942c0c79e7af03.png"/>
  <manifest:file-entry manifest:media-type="image/png" manifest:full-path="Pictures/7f6073478e183d2e6fcb0237a8bba354.png"/>
  <manifest:file-entry manifest:media-type="image/png" manifest:full-path="Pictures/d67296c1a06b73b54bcda76b804cb27a.png"/>
  <manifest:file-entry manifest:media-type="image/png" manifest:full-path="Pictures/43cdc5d4fc4832fb28752d3f2f7f05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local:entinstaller:entity:groups"/><text:bookmark-start text:name="__RefHeading___ent_installersynchronisation_des_groupes_de_cours_1"/><text:bookmark-start text:name="ent_installersynchronisation_des_groupes_de_cours"/>ENT Installer : Synchronisation des groupes de cours<text:bookmark-end text:name="__RefHeading___ent_installersynchronisation_des_groupes_de_cours_1"/><text:bookmark-end text:name="ent_installersynchronisation_des_groupes_de_cours"/></text:h>
      <text:p text:style-name="Text_20_body"><draw:frame draw:style-name="mediaright" draw:name="1" text:anchor-type="paragraph" draw:z-index="1" svg:width="6.6145833333333cm" style:rel-width="100%" svg:height="5.1375404530744cm" style:rel-height="scale"><draw:image xlink:href="Pictures/5d4efd844b9d207df3d4a15bc573f3c1.png" xlink:type="simple" xlink:show="embed" xlink:actuate="onLoad"/></draw:frame></text:p>
      <text:p text:style-name="Text_20_body"><draw:frame draw:style-name="mediacenter" draw:name="2" text:anchor-type="paragraph" draw:z-index="2" svg:width="20.32cm" style:rel-width="100%" svg:height="7.1702083333333cm" style:rel-height="scale"><draw:image xlink:href="Pictures/f2bd58648d69ce6baf9506a4e6dcd1a4.png" xlink:type="simple" xlink:show="embed" xlink:actuate="onLoad"/></draw:frame></text:p>
      <text:h text:style-name="Heading_20_4" text:outline-level="4"><text:bookmark-start text:name="__RefHeading___activation_2"/><text:bookmark-start text:name="activation"/>Activation<text:bookmark-end text:name="__RefHeading___activation_2"/><text:bookmark-end text:name="activation"/></text:h>
      <text:p text:style-name="Text_20_body">Commutateur spécifique d'activation de la synchronisation des groupes de cours. Si cette case n'est pas cochée, aucune synchronisation ne sera faite sur les groupes par quelque action que ce soit (CLI, cron, ou manuelle)</text:p>
      <text:h text:style-name="Heading_20_4" text:outline-level="4"><text:bookmark-start text:name="__RefHeading___derniere_synchronisation_3"/><text:bookmark-start text:name="derniere_synchronisation"/>Dernière synchronisation<text:bookmark-end text:name="__RefHeading___derniere_synchronisation_3"/><text:bookmark-end text:name="derniere_synchronisation"/></text:h>
      <text:p text:style-name="Text_20_body">La date de la dernière exécution de la synchronisation de groupes. Cette date sert de référence pour les synchronisations partielles</text:p>
      <text:h text:style-name="Heading_20_4" text:outline-level="4"><text:bookmark-start text:name="__RefHeading___protection_des_groupes_4"/><text:bookmark-start text:name="protection_des_groupes"/>Protection des groupes<text:bookmark-end text:name="__RefHeading___protection_des_groupes_4"/><text:bookmark-end text:name="protection_des_groupes"/></text:h>
      <text:p text:style-name="Text_20_body">Si cette option est activée, alors aucun groupe créé dans Moodle ne peut être supprimé par la synchronisation. Celle ci ne peut alors QUE créer des nouveaux groupes.</text:p>
      <text:h text:style-name="Heading_20_4" text:outline-level="4"><text:bookmark-start text:name="__RefHeading___contextes_des_groupes_5"/><text:bookmark-start text:name="contextes_des_groupes"/>Contextes des groupes<text:bookmark-end text:name="__RefHeading___contextes_des_groupes_5"/><text:bookmark-end text:name="contextes_des_groupes"/></text:h>
      <text:p text:style-name="Text_20_body">Le ou les contextes dans lesquels on peut trouver les groupes LDAP qui représentent les groupes de cours. Plusieurs contextes peuvent être explorés s'ils sont séparés par une virgule. Les sous-contextes seront explorés en fonction du paramétrage du module d'authentification LDAP. </text:p>
      <text:p text:style-name="Text_20_body"><draw:frame draw:style-name="mediacenter" draw:name="3" text:anchor-type="paragraph" draw:z-index="3" svg:width="20.372916666667cm" style:rel-width="100%" svg:height="9.2604166666667cm" style:rel-height="scale"><draw:image xlink:href="Pictures/9b28a50906f079c77e942c0c79e7af03.png" xlink:type="simple" xlink:show="embed" xlink:actuate="onLoad"/></draw:frame></text:p>
      <text:h text:style-name="Heading_20_4" text:outline-level="4"><text:bookmark-start text:name="__RefHeading___prefixe_des_groupes_auto_6"/><text:bookmark-start text:name="prefixe_des_groupes_auto"/>Préfixe des groupes auto<text:bookmark-end text:name="__RefHeading___prefixe_des_groupes_auto_6"/><text:bookmark-end text:name="prefixe_des_groupes_auto"/></text:h>
      <text:p text:style-name="Text_20_body">Si il est renseigné, tous les noms de groupes créés par synchronisation seront préfixés par cette chaîne de caractères. Cela permet également de bien distinguer les groupes automatiques des créations manuelles par les enseignants dans leur cours.</text:p>
      <text:h text:style-name="Heading_20_4" text:outline-level="4"><text:bookmark-start text:name="__RefHeading___filtre_ldap_de_selection_des_groupes_7"/><text:bookmark-start text:name="filtre_ldap_de_selection_des_groupes"/>Filtre LDAP de sélection des groupes<text:bookmark-end text:name="__RefHeading___filtre_ldap_de_selection_des_groupes_7"/><text:bookmark-end text:name="filtre_ldap_de_selection_des_groupes"/></text:h>
      <text:p text:style-name="Text_20_body">Un filtre LDAP permettant de sélectionner les entrées pertinentes qui représentent des groupes à importer.</text:p>
      <text:h text:style-name="Heading_20_4" text:outline-level="4"><text:bookmark-start text:name="__RefHeading___classe_d_objets_des_groupes_8"/><text:bookmark-start text:name="classe_d_objets_des_groupes"/>Classe d'objets des groupes<text:bookmark-end text:name="__RefHeading___classe_d_objets_des_groupes_8"/><text:bookmark-end text:name="classe_d_objets_des_groupes"/></text:h>
      <text:p text:style-name="Text_20_body">Un filtre ldap pour restreindre la recherche à des types d'objets identifiés ex: (ObjectClass=group).</text:p>
      <text:h text:style-name="Heading_20_4" text:outline-level="4"><text:bookmark-start text:name="__RefHeading___attribut_ldap_identifiant_de_groupe_9"/><text:bookmark-start text:name="attribut_ldap_identifiant_de_groupe"/>Attribut LDAP identifiant de groupe<text:bookmark-end text:name="__RefHeading___attribut_ldap_identifiant_de_groupe_9"/><text:bookmark-end text:name="attribut_ldap_identifiant_de_groupe"/></text:h>
      <text:p text:style-name="Text_20_body">L'attribut LDAP qui porte l'identification du groupe.</text:p>
      <text:h text:style-name="Heading_20_4" text:outline-level="4"><text:bookmark-start text:name="__RefHeading___motif_de_l_identifiant_du_groupe_10"/><text:bookmark-start text:name="motif_de_l_identifiant_du_groupe"/>Motif de l'identifiant du groupe<text:bookmark-end text:name="__RefHeading___motif_de_l_identifiant_du_groupe_10"/><text:bookmark-end text:name="motif_de_l_identifiant_du_groupe"/></text:h>
      <text:p text:style-name="Text_20_body">Un motif à remplacements pour construire la valeur de l'identifiant. Accepte les emplacements %ID% (Rne) et %GID% (numéro d'identification du groupe), %CID% (id interne du cours), %CSHORTNAME% (nom court du cours, %CIDNUMBER% (Numéro d'identification du cours).</text:p>
      <text:p text:style-name="Text_20_body"><draw:frame draw:style-name="mediacenter" draw:name="4" text:anchor-type="paragraph" draw:z-index="4" svg:width="20.346458333333cm" style:rel-width="100%" svg:height="6.8791666666667cm" style:rel-height="scale"><draw:image xlink:href="Pictures/7f6073478e183d2e6fcb0237a8bba354.png" xlink:type="simple" xlink:show="embed" xlink:actuate="onLoad"/></draw:frame></text:p>
      <text:h text:style-name="Heading_20_4" text:outline-level="4"><text:bookmark-start text:name="__RefHeading___attribut_d_appartenance_au_groupe_11"/><text:bookmark-start text:name="attribut_d_appartenance_au_groupe"/>Attribut d'appartenance au groupe<text:bookmark-end text:name="__RefHeading___attribut_d_appartenance_au_groupe_11"/><text:bookmark-end text:name="attribut_d_appartenance_au_groupe"/></text:h>
      <text:p text:style-name="Text_20_body">L'attribut LDAP multivalué qui porte les références des membres du groupe (habituellement “member”).</text:p>
      <text:h text:style-name="Heading_20_4" text:outline-level="4"><text:bookmark-start text:name="__RefHeading___extracteur_d_appartenance_au_groupe_12"/><text:bookmark-start text:name="extracteur_d_appartenance_au_groupe"/>Extracteur d'appartenance au groupe<text:bookmark-end text:name="__RefHeading___extracteur_d_appartenance_au_groupe_12"/><text:bookmark-end text:name="extracteur_d_appartenance_au_groupe"/></text:h>
      <text:p text:style-name="Text_20_body">Une expression régulière avec au moins un sous-motif pour extraire la valeur de l'identifiant de membre. par défaut on utilisera le motif attrape-tout '(.*)'. </text:p>
      <text:h text:style-name="Heading_20_4" text:outline-level="4"><text:bookmark-start text:name="__RefHeading___attribut_de_nom_de_groupe_13"/><text:bookmark-start text:name="attribut_de_nom_de_groupe"/>Attribut de nom de groupe<text:bookmark-end text:name="__RefHeading___attribut_de_nom_de_groupe_13"/><text:bookmark-end text:name="attribut_de_nom_de_groupe"/></text:h>
      <text:p text:style-name="Text_20_body">L'attribut LDAP qui porte le nom du groupe.</text:p>
      <text:h text:style-name="Heading_20_4" text:outline-level="4"><text:bookmark-start text:name="__RefHeading___extracteur_de_nom_de_groupe_14"/><text:bookmark-start text:name="extracteur_de_nom_de_groupe"/>Extracteur de nom de groupe<text:bookmark-end text:name="__RefHeading___extracteur_de_nom_de_groupe_14"/><text:bookmark-end text:name="extracteur_de_nom_de_groupe"/></text:h>
      <text:p text:style-name="Text_20_body">Une expression régulière avec au moins un sous-motif pour extraire le nom du groupe. par défaut on utilisera le motif attrape-tout '(.*)'. </text:p>
      <text:p text:style-name="Text_20_body"><draw:frame draw:style-name="mediacenter" draw:name="5" text:anchor-type="paragraph" draw:z-index="5" svg:width="20.293541666667cm" style:rel-width="100%" svg:height="6.746875cm" style:rel-height="scale"><draw:image xlink:href="Pictures/d67296c1a06b73b54bcda76b804cb27a.png" xlink:type="simple" xlink:show="embed" xlink:actuate="onLoad"/></draw:frame></text:p>
      <text:h text:style-name="Heading_20_4" text:outline-level="4"><text:bookmark-start text:name="__RefHeading___attribut_de_groupement_15"/><text:bookmark-start text:name="attribut_de_groupement"/>Attribut de groupement<text:bookmark-end text:name="__RefHeading___attribut_de_groupement_15"/><text:bookmark-end text:name="attribut_de_groupement"/></text:h>
      <text:p text:style-name="Text_20_body">L'attribut LDAP qui porte le nom du groupement dans lequel doit être placé le groupe. Si le groupement n'existe pas, il doit être créé.</text:p>
      <text:h text:style-name="Heading_20_4" text:outline-level="4"><text:bookmark-start text:name="__RefHeading___extracteur_de_groupement_16"/><text:bookmark-start text:name="extracteur_de_groupement"/>Extracteur de groupement<text:bookmark-end text:name="__RefHeading___extracteur_de_groupement_16"/><text:bookmark-end text:name="extracteur_de_groupement"/></text:h>
      <text:p text:style-name="Text_20_body">Une expression régulière avec au moins un sous-motif pour extraire le nom du groupement du groupe. par défaut on utilisera le motif attrape-tout '(.*)'.</text:p>
      <text:h text:style-name="Heading_20_4" text:outline-level="4"><text:bookmark-start text:name="__RefHeading___attribut_du_numero_d_identification_17"/><text:bookmark-start text:name="attribut_du_numero_d_identification"/>Attribut du numéro d'identification<text:bookmark-end text:name="__RefHeading___attribut_du_numero_d_identification_17"/><text:bookmark-end text:name="attribut_du_numero_d_identification"/></text:h>
      <text:p text:style-name="Text_20_body">L'attribut LDAP qui porte le numéro d'identification (idnumber) du groupe.</text:p>
      <text:h text:style-name="Heading_20_4" text:outline-level="4"><text:bookmark-start text:name="__RefHeading___extracteur_du_numero_d_identification_18"/><text:bookmark-start text:name="extracteur_du_numero_d_identification"/>Extracteur du numéro d'identification<text:bookmark-end text:name="__RefHeading___extracteur_du_numero_d_identification_18"/><text:bookmark-end text:name="extracteur_du_numero_d_identification"/></text:h>
      <text:p text:style-name="Text_20_body">Une expression régulière avec au moins un sous-motif pour extraire le numéro d'identification du groupe. par défaut on utilisera le motif attrape-tout '(.*)'. </text:p>
      <text:p text:style-name="Text_20_body"><draw:frame draw:style-name="mediacenter" draw:name="6" text:anchor-type="paragraph" draw:z-index="6" svg:width="20.372916666667cm" style:rel-width="100%" svg:height="8.7047916666667cm" style:rel-height="scale"><draw:image xlink:href="Pictures/43cdc5d4fc4832fb28752d3f2f7f0527.png" xlink:type="simple" xlink:show="embed" xlink:actuate="onLoad"/></draw:frame></text:p>
      <text:h text:style-name="Heading_20_4" text:outline-level="4"><text:bookmark-start text:name="__RefHeading___attribut_de_l_identifiant_de_cours_19"/><text:bookmark-start text:name="attribut_de_l_identifiant_de_cours"/>Attribut de l'identifiant de cours<text:bookmark-end text:name="__RefHeading___attribut_de_l_identifiant_de_cours_19"/><text:bookmark-end text:name="attribut_de_l_identifiant_de_cours"/></text:h>
      <text:p text:style-name="Text_20_body">Champ LDAP qui porte l'identifiant du cours dans lequel le groupe sera créé/synchronisé.</text:p>
      <text:h text:style-name="Heading_20_4" text:outline-level="4"><text:bookmark-start text:name="__RefHeading___extracteur_de_l_identifiant_de_cours_20"/><text:bookmark-start text:name="extracteur_de_l_identifiant_de_cours"/>Extracteur de l'identifiant de cours<text:bookmark-end text:name="__RefHeading___extracteur_de_l_identifiant_de_cours_20"/><text:bookmark-end text:name="extracteur_de_l_identifiant_de_cours"/></text:h>
      <text:p text:style-name="Text_20_body">Une expression régulière avec au moins un sous-motif pour extraire le numéro d'identification du groupe. par défaut on utilisera le motif attrape-tout '(.*)'. </text:p>
      <text:h text:style-name="Heading_20_4" text:outline-level="4"><text:bookmark-start text:name="__RefHeading___champ_de_correspondance_jointure_pour_le_cours_21"/><text:bookmark-start text:name="champ_de_correspondance_jointure_pour_le_cours"/>Champ de correspondance (jointure) pour le cours<text:bookmark-end text:name="__RefHeading___champ_de_correspondance_jointure_pour_le_cours_21"/><text:bookmark-end text:name="champ_de_correspondance_jointure_pour_le_cours"/></text:h>
      <text:p text:style-name="Text_20_body">Le champ Moodle avec lequel l'identifiant est rapproché.</text:p>
      <text:h text:style-name="Heading_20_4" text:outline-level="4"><text:bookmark-start text:name="__RefHeading___attribut_de_description_22"/><text:bookmark-start text:name="attribut_de_description"/>Attribut de description<text:bookmark-end text:name="__RefHeading___attribut_de_description_22"/><text:bookmark-end text:name="attribut_de_description"/></text:h>
      <text:p text:style-name="Text_20_body">Un champ LDAP qui contient le texte de description du groupe. Ce texte ne subit aucun traitement.</text:p>
      <text:h text:style-name="Heading_20_4" text:outline-level="4"><text:bookmark-start text:name="__RefHeading___champ_de_correspondance_pour_l_appartenance_au_groupe_23"/><text:bookmark-start text:name="champ_de_correspondance_pour_l_appartenance_au_groupe"/>Champ de correspondance pour l'appartenance au groupe<text:bookmark-end text:name="__RefHeading___champ_de_correspondance_pour_l_appartenance_au_groupe_23"/><text:bookmark-end text:name="champ_de_correspondance_pour_l_appartenance_au_groupe"/></text:h>
      <text:p text:style-name="Text_20_body">Le champ Moodle avec lequel l'information extraite pour l'appartenance d'un membre à un groupe est rapprochée.</text:p>
      <text:p text:style-name="Horizontal_20_Line"/>
      <text:p text:style-name="Text_20_body">
<text:a xlink:type="simple" xlink:href="https://docs.activeprolearn.com/doku.php?id=local:entinstaller:technique" text:style-name="Internet_20_link" text:visited-style-name="Visited_20_Internet_20_Link">Revenir à l'index du guide technique</text:a> - <text:a xlink:type="simple" xlink:href="https://docs.activeprolearn.com/doku.php?id=local:entinstaller" text:style-name="Internet_20_link" text:visited-style-name="Visited_20_Internet_20_Link">Revenir à l'index du composant</text:a>- <text:a xlink:type="simple" xlink:href="https://docs.activeprolearn.com/doku.php?id=plugins" text:style-name="Internet_20_link" text:visited-style-name="Visited_20_Internet_20_Link">Retour à l'index des plugins</text:a>-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3::29:37</meta:creation-date>
    <dc:creator>Generated</dc:creator>
    <dc:date>2026-08-29T03::29:37</dc:date>
    <dc:language>en-US</dc:language>
    <meta:editing-cycles>1</meta:editing-cycles>
    <meta:editing-duration>PT0S</meta:editing-duration>
    <dc:title>local:entinstaller:entity:groups</dc:title>
  </office:meta>
</office:document-meta>
</file>