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5d4efd844b9d207df3d4a15bc573f3c1.png"/>
  <manifest:file-entry manifest:media-type="image/png" manifest:full-path="Pictures/340807b0f86a8f9f46ea1562053b5f28.png"/>
  <manifest:file-entry manifest:media-type="image/png" manifest:full-path="Pictures/37451830c99d7d927757105697214cf4.png"/>
  <manifest:file-entry manifest:media-type="image/png" manifest:full-path="Pictures/55ad1416c7ed76923f58634636dfa019.png"/>
  <manifest:file-entry manifest:media-type="image/png" manifest:full-path="Pictures/7f83b7eec52e4b8fa1748a9ac465ef80.png"/>
  <manifest:file-entry manifest:media-type="image/png" manifest:full-path="Pictures/fe3216abb3f0818a9b6a85947b07ddb6.png"/>
  <manifest:file-entry manifest:media-type="image/png" manifest:full-path="Pictures/ae556a7f1ae0f567daaea8da87140750.png"/>
  <manifest:file-entry manifest:media-type="image/png" manifest:full-path="Pictures/7d44ffe7a5be96fab7106daf0f49aedd.png"/>
  <manifest:file-entry manifest:media-type="image/png" manifest:full-path="Pictures/3aa17e78310a90386258c43dcfaef336.png"/>
  <manifest:file-entry manifest:media-type="image/png" manifest:full-path="Pictures/2a706d10dec98690e7a40e4a32deacf8.png"/>
  <manifest:file-entry manifest:media-type="image/png" manifest:full-path="Pictures/432ba0160f1cdf8f5df83859ca3f30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local:entinstaller:entity:courses"/><text:bookmark-start text:name="__RefHeading___configuration_de_la_synchronisation_des_cours_1"/><text:bookmark-start text:name="configuration_de_la_synchronisation_des_cours"/>Configuration de la synchronisation des cours<text:bookmark-end text:name="__RefHeading___configuration_de_la_synchronisation_des_cours_1"/><text:bookmark-end text:name="configuration_de_la_synchronisation_des_cours"/></text:h>
      <text:h text:style-name="Heading_20_2" text:outline-level="2"><text:bookmark-start text:name="__RefHeading___ent_installersynchronisation_de_donnees_par_les_ents_2"/><text:bookmark-start text:name="ent_installersynchronisation_de_donnees_par_les_ents"/>ENT Installer : Synchronisation de données par les ENTs<text:bookmark-end text:name="__RefHeading___ent_installersynchronisation_de_donnees_par_les_ents_2"/><text:bookmark-end text:name="ent_installersynchronisation_de_donnees_par_les_ents"/></text:h>
      <text:p text:style-name="Text_20_body"><draw:frame draw:style-name="mediaright" draw:name="1" text:anchor-type="paragraph" draw:z-index="1" svg:width="6.6145833333333cm" style:rel-width="100%" svg:height="5.1375404530744cm" style:rel-height="scale"><draw:image xlink:href="Pictures/5d4efd844b9d207df3d4a15bc573f3c1.png" xlink:type="simple" xlink:show="embed" xlink:actuate="onLoad"/></draw:frame></text:p>
      <text:h text:style-name="Heading_20_3" text:outline-level="3"><text:bookmark-start text:name="__RefHeading___synchronisation_de_categories_de_cours_arborescence_seulement_3"/><text:bookmark-start text:name="synchronisation_de_categories_de_cours_arborescence_seulement"/>Synchronisation de catégories de cours (arborescence seulement)<text:bookmark-end text:name="__RefHeading___synchronisation_de_categories_de_cours_arborescence_seulement_3"/><text:bookmark-end text:name="synchronisation_de_categories_de_cours_arborescence_seulement"/></text:h>
      <text:p text:style-name="Text_20_body"><draw:frame draw:style-name="mediacenter" draw:name="2" text:anchor-type="paragraph" draw:z-index="2" svg:width="20.16125cm" style:rel-width="100%" svg:height="7.8845833333333cm" style:rel-height="scale"><draw:image xlink:href="Pictures/340807b0f86a8f9f46ea1562053b5f28.png" xlink:type="simple" xlink:show="embed" xlink:actuate="onLoad"/></draw:frame></text:p>
      <text:h text:style-name="Heading_20_4" text:outline-level="4"><text:bookmark-start text:name="__RefHeading___activation_des_categories_de_cours_4"/><text:bookmark-start text:name="activation_des_categories_de_cours"/>Activation des catégories de cours<text:bookmark-end text:name="__RefHeading___activation_des_categories_de_cours_4"/><text:bookmark-end text:name="activation_des_categories_de_cours"/></text:h>
      <text:p text:style-name="Text_20_body">Commutateur spécifique d'activation de la synchronisation des catégories de cours. Si cette case n'est pas cochée, aucune synchronisation ne sera faite sur les catégories de cours par quelque action que ce soit (CLI, cron, ou manuelle) </text:p>
      <text:h text:style-name="Heading_20_4" text:outline-level="4"><text:bookmark-start text:name="__RefHeading___contexte_des_categories_de_cours_5"/><text:bookmark-start text:name="contexte_des_categories_de_cours"/>contexte des catégories de cours<text:bookmark-end text:name="__RefHeading___contexte_des_categories_de_cours_5"/><text:bookmark-end text:name="contexte_des_categories_de_cours"/></text:h>
      <text:p text:style-name="Text_20_body">Le ou les contextes ldap où les groupes ldap représentant des catégories de cours sont stockés. Différents contextes peuvent être séparés par des points-virgules. </text:p>
      <text:h text:style-name="Heading_20_4" text:outline-level="4"><text:bookmark-start text:name="__RefHeading___selecteur_des_categories_de_cours_6"/><text:bookmark-start text:name="selecteur_des_categories_de_cours"/>Sélecteur des catégories de cours<text:bookmark-end text:name="__RefHeading___selecteur_des_categories_de_cours_6"/><text:bookmark-end text:name="selecteur_des_categories_de_cours"/></text:h>
      <text:p text:style-name="Text_20_body">Un filtre LDAP pour discriminer les enregistrements LDAP pertinents dans les contextes ci-dessus.</text:p>
      <text:h text:style-name="Heading_20_4" text:outline-level="4"><text:bookmark-start text:name="__RefHeading___attribut_ldap_de_l_id_de_categorie_7"/><text:bookmark-start text:name="attribut_ldap_de_l_id_de_categorie"/>Attribut LDAP de l'id de catégorie<text:bookmark-end text:name="__RefHeading___attribut_ldap_de_l_id_de_categorie_7"/><text:bookmark-end text:name="attribut_ldap_de_l_id_de_categorie"/></text:h>
      <text:p text:style-name="Text_20_body">L'attribut du groupe où est stocké l'identifiant primaire de catégorie.</text:p>
      <text:h text:style-name="Heading_20_4" text:outline-level="4"><text:bookmark-start text:name="__RefHeading___attribut_ldap_de_le_numero_d_identification_de_categorie_8"/><text:bookmark-start text:name="attribut_ldap_de_le_numero_d_identification_de_categorie"/>Attribut LDAP de le numéro d'identification de catégorie<text:bookmark-end text:name="__RefHeading___attribut_ldap_de_le_numero_d_identification_de_categorie_8"/><text:bookmark-end text:name="attribut_ldap_de_le_numero_d_identification_de_categorie"/></text:h>
      <text:p text:style-name="Text_20_body">L'attribut du groupe où est stocké le numéro d'identification de catégorie (en général identique à ci-dessus). Il vise à renseigner l'IDNumber de catégorie.</text:p>
      <text:h text:style-name="Heading_20_4" text:outline-level="4"><text:bookmark-start text:name="__RefHeading___extracteur_de_de_numero_d_identification_9"/><text:bookmark-start text:name="extracteur_de_de_numero_d_identification"/>Extracteur de de numéro d'identification<text:bookmark-end text:name="__RefHeading___extracteur_de_de_numero_d_identification_9"/><text:bookmark-end text:name="extracteur_de_de_numero_d_identification"/></text:h>
      <text:p text:style-name="Text_20_body">Une expression régulière avec au moins un sous-motif pour extraire la valeur du numéro d'identification. par défaut on utilisera le motif attrape-tout '(.*)'.</text:p>
      <text:h text:style-name="Heading_20_4" text:outline-level="4"><text:bookmark-start text:name="__RefHeading___motif_de_l_identifiant_de_categorie_10"/><text:bookmark-start text:name="motif_de_l_identifiant_de_categorie"/>Motif de l'identifiant de catégorie<text:bookmark-end text:name="__RefHeading___motif_de_l_identifiant_de_categorie_10"/><text:bookmark-end text:name="motif_de_l_identifiant_de_categorie"/></text:h>
      <text:p text:style-name="Text_20_body">Un motif de construction de la valeur du numéro d'identification des catégories, comme un chaine de caractère admettant un emplacement %CCID% pour injecter le résultat de l'extracteur précédent.</text:p>
      <text:p text:style-name="Text_20_body"><draw:frame draw:style-name="mediacenter" draw:name="3" text:anchor-type="paragraph" draw:z-index="3" svg:width="20.0025cm" style:rel-width="100%" svg:height="8.493125cm" style:rel-height="scale"><draw:image xlink:href="Pictures/37451830c99d7d927757105697214cf4.png" xlink:type="simple" xlink:show="embed" xlink:actuate="onLoad"/></draw:frame></text:p>
      <text:h text:style-name="Heading_20_4" text:outline-level="4"><text:bookmark-start text:name="__RefHeading___attribut_ldap_du_nom_de_categorie_11"/><text:bookmark-start text:name="attribut_ldap_du_nom_de_categorie"/>Attribut LDAP du nom de catégorie<text:bookmark-end text:name="__RefHeading___attribut_ldap_du_nom_de_categorie_11"/><text:bookmark-end text:name="attribut_ldap_du_nom_de_categorie"/></text:h>
      <text:p text:style-name="Text_20_body">Le nom de l'attribut LDAP qui porte le nom de la catégorie.</text:p>
      <text:h text:style-name="Heading_20_4" text:outline-level="4"><text:bookmark-start text:name="__RefHeading___le_nom_est_un_chemin_complet_12"/><text:bookmark-start text:name="le_nom_est_un_chemin_complet"/>Le nom est un chemin complet ?<text:bookmark-end text:name="__RefHeading___le_nom_est_un_chemin_complet_12"/><text:bookmark-end text:name="le_nom_est_un_chemin_complet"/></text:h>
      <text:p text:style-name="Text_20_body">A cocher si le nom de la catégorie donne le chemin complet des noms à partir de la racine, par exemple : Pédagogie/Année 1/Economie-Gestion, ou seulement le nom simple de la catégorie. Dans ce dernier cas, l'usage de la référence au parent ci-après est attendu.</text:p>
      <text:h text:style-name="Heading_20_4" text:outline-level="4"><text:bookmark-start text:name="__RefHeading___attribut_ldap_de_la_categorie_parente_13"/><text:bookmark-start text:name="attribut_ldap_de_la_categorie_parente"/>Attribut LDAP de la catégorie parente<text:bookmark-end text:name="__RefHeading___attribut_ldap_de_la_categorie_parente_13"/><text:bookmark-end text:name="attribut_ldap_de_la_categorie_parente"/></text:h>
      <text:p text:style-name="Text_20_body">L'attribut LDAP contenant la référence à la catégorie parente.</text:p>
      <text:h text:style-name="Heading_20_4" text:outline-level="4"><text:bookmark-start text:name="__RefHeading___extracteur_de_la_categorie_parente_14"/><text:bookmark-start text:name="extracteur_de_la_categorie_parente"/>Extracteur de la catégorie parente<text:bookmark-end text:name="__RefHeading___extracteur_de_la_categorie_parente_14"/><text:bookmark-end text:name="extracteur_de_la_categorie_parente"/></text:h>
      <text:p text:style-name="Text_20_body">Une expression régulière avec au moins un sous-motif pour extraire la valeur du numéro d'identification. par défaut on utilisera le motif attrape-tout '(.*)'.</text:p>
      <text:h text:style-name="Heading_20_4" text:outline-level="4"><text:bookmark-start text:name="__RefHeading___motif_de_la_categorie_parente_15"/><text:bookmark-start text:name="motif_de_la_categorie_parente"/>Motif de la catégorie parente<text:bookmark-end text:name="__RefHeading___motif_de_la_categorie_parente_15"/><text:bookmark-end text:name="motif_de_la_categorie_parente"/></text:h>
      <text:p text:style-name="Text_20_body">Un motif de construction de la valeur de l'identifiant de catégorie parente, comme un chaine de caractère admettant un emplacement %PCID% pour injecter le résultat de l'extracteur précédent.</text:p>
      <text:h text:style-name="Heading_20_3" text:outline-level="3"><text:bookmark-start text:name="__RefHeading___synchronisation_de_cours_16"/><text:bookmark-start text:name="synchronisation_de_cours"/>Synchronisation de cours<text:bookmark-end text:name="__RefHeading___synchronisation_de_cours_16"/><text:bookmark-end text:name="synchronisation_de_cours"/></text:h>
      <text:p text:style-name="Text_20_body"><draw:frame draw:style-name="mediacenter" draw:name="4" text:anchor-type="paragraph" draw:z-index="4" svg:width="20.32cm" style:rel-width="100%" svg:height="8.493125cm" style:rel-height="scale"><draw:image xlink:href="Pictures/55ad1416c7ed76923f58634636dfa019.png" xlink:type="simple" xlink:show="embed" xlink:actuate="onLoad"/></draw:frame></text:p>
      <text:h text:style-name="Heading_20_4" text:outline-level="4"><text:bookmark-start text:name="__RefHeading___activation_17"/><text:bookmark-start text:name="activation"/>Activation<text:bookmark-end text:name="__RefHeading___activation_17"/><text:bookmark-end text:name="activation"/></text:h>
      <text:p text:style-name="Text_20_body">Commutateur spécifique d'activation de la synchronisation des cours. Si cette case n'est pas cochée, aucune synchronisation ne sera faite sur les cours par quelque action que ce soit (CLI, cron, ou manuelle).</text:p>
      <text:h text:style-name="Heading_20_4" text:outline-level="4"><text:bookmark-start text:name="__RefHeading___contextes_ldap_des_cours_18"/><text:bookmark-start text:name="contextes_ldap_des_cours"/>Contextes LDAP des cours<text:bookmark-end text:name="__RefHeading___contextes_ldap_des_cours_18"/><text:bookmark-end text:name="contextes_ldap_des_cours"/></text:h>
      <text:p text:style-name="Text_20_body">Le ou les contextes LDAP où les groupes ldap représentant des cours sont stockés. Différents contextes peuvent être séparés par des points-virgules. </text:p>
      <text:h text:style-name="Heading_20_4" text:outline-level="4"><text:bookmark-start text:name="__RefHeading___filtre_ldap_pour_les_cours_19"/><text:bookmark-start text:name="filtre_ldap_pour_les_cours"/>Filtre LDAP pour les cours<text:bookmark-end text:name="__RefHeading___filtre_ldap_pour_les_cours_19"/><text:bookmark-end text:name="filtre_ldap_pour_les_cours"/></text:h>
      <text:p text:style-name="Text_20_body">Un filtre LDAP pour sélectionner les groupes LDAP représentant des cours.</text:p>
      <text:h text:style-name="Heading_20_4" text:outline-level="4"><text:bookmark-start text:name="__RefHeading___attribut_ldap_identifiant_primaire_des_cours_20"/><text:bookmark-start text:name="attribut_ldap_identifiant_primaire_des_cours"/>Attribut LDAP identifiant primaire des cours<text:bookmark-end text:name="__RefHeading___attribut_ldap_identifiant_primaire_des_cours_20"/><text:bookmark-end text:name="attribut_ldap_identifiant_primaire_des_cours"/></text:h>
      <text:p text:style-name="Text_20_body">Le nom de l'attribut LDAP qui porte l'identifiant primaire de cours.</text:p>
      <text:h text:style-name="Heading_20_4" text:outline-level="4"><text:bookmark-start text:name="__RefHeading___extracteur_de_l_identifiant_de_cours_21"/><text:bookmark-start text:name="extracteur_de_l_identifiant_de_cours"/>Extracteur de l'identifiant de cours<text:bookmark-end text:name="__RefHeading___extracteur_de_l_identifiant_de_cours_21"/><text:bookmark-end text:name="extracteur_de_l_identifiant_de_cours"/></text:h>
      <text:p text:style-name="Text_20_body">Une expression régulière avec un sous-motif de capture pour extraire la valeur de l'identifiant de cours. Par défaut on utilisera le motif attrape-tout : '^(.*)$'.</text:p>
      <text:h text:style-name="Heading_20_4" text:outline-level="4"><text:bookmark-start text:name="__RefHeading___motif_de_construction_de_l_identifiant_de_cours_22"/><text:bookmark-start text:name="motif_de_construction_de_l_identifiant_de_cours"/>Motif de construction de l'identifiant de cours<text:bookmark-end text:name="__RefHeading___motif_de_construction_de_l_identifiant_de_cours_22"/><text:bookmark-end text:name="motif_de_construction_de_l_identifiant_de_cours"/></text:h>
      <text:p text:style-name="Text_20_body">Une chaine de caractère acceptant un emplacement %ID% pour insérer la capture ci-avant. Par défaut on utilisa l'expression '%ID%' qui correspond à la capture sans modification.</text:p>
      <text:p text:style-name="Text_20_body"><draw:frame draw:style-name="mediacenter" draw:name="5" text:anchor-type="paragraph" draw:z-index="5" svg:width="20.187708333333cm" style:rel-width="100%" svg:height="6.9585416666667cm" style:rel-height="scale"><draw:image xlink:href="Pictures/7f83b7eec52e4b8fa1748a9ac465ef80.png" xlink:type="simple" xlink:show="embed" xlink:actuate="onLoad"/></draw:frame></text:p>
      <text:h text:style-name="Heading_20_4" text:outline-level="4"><text:bookmark-start text:name="__RefHeading___clef_de_jointure_primaire_des_cours_23"/><text:bookmark-start text:name="clef_de_jointure_primaire_des_cours"/>Clef de jointure primaire des cours<text:bookmark-end text:name="__RefHeading___clef_de_jointure_primaire_des_cours_23"/><text:bookmark-end text:name="clef_de_jointure_primaire_des_cours"/></text:h>
      <text:p text:style-name="Text_20_body">Le champ Moodle dans la table 'course' sur lequel la correspondance de l'identifiant de cours est faite.</text:p>
      <text:h text:style-name="Heading_20_4" text:outline-level="4"><text:bookmark-start text:name="__RefHeading___attribut_ldap_du_nom_court_24"/><text:bookmark-start text:name="attribut_ldap_du_nom_court"/>Attribut LDAP du nom court<text:bookmark-end text:name="__RefHeading___attribut_ldap_du_nom_court_24"/><text:bookmark-end text:name="attribut_ldap_du_nom_court"/></text:h>
      <text:p text:style-name="Text_20_body">Le nom de l'attribut LDAP qui porte le nom court (shortname) du cours.</text:p>
      <text:h text:style-name="Heading_20_4" text:outline-level="4"><text:bookmark-start text:name="__RefHeading___extracteur_du_nom_court_25"/><text:bookmark-start text:name="extracteur_du_nom_court"/>Extracteur du nom court<text:bookmark-end text:name="__RefHeading___extracteur_du_nom_court_25"/><text:bookmark-end text:name="extracteur_du_nom_court"/></text:h>
      <text:p text:style-name="Text_20_body">Une expression régulière avec un sous-motif de capture pour extraire la valeur de l'identifiant primaire de cours. Par défaut on utilisera le motif attrape-tout : '^(.*)$'.</text:p>
      <text:h text:style-name="Heading_20_4" text:outline-level="4"><text:bookmark-start text:name="__RefHeading___motif_de_construction_du_nom_court_26"/><text:bookmark-start text:name="motif_de_construction_du_nom_court"/>Motif de construction du nom court<text:bookmark-end text:name="__RefHeading___motif_de_construction_du_nom_court_26"/><text:bookmark-end text:name="motif_de_construction_du_nom_court"/></text:h>
      <text:p text:style-name="Text_20_body">Une chaine de caractère acceptant un emplacement %VALUE% pour insérer la capture ci-avant.</text:p>
      <text:h text:style-name="Heading_20_3" text:outline-level="3"><text:bookmark-start text:name="__RefHeading___nom_complet_du_cours_27"/><text:bookmark-start text:name="nom_complet_du_cours"/>Nom complet du cours<text:bookmark-end text:name="__RefHeading___nom_complet_du_cours_27"/><text:bookmark-end text:name="nom_complet_du_cours"/></text:h>
      <text:p text:style-name="Text_20_body"><draw:frame draw:style-name="mediacenter" draw:name="6" text:anchor-type="paragraph" draw:z-index="6" svg:width="20.32cm" style:rel-width="100%" svg:height="6.8527083333333cm" style:rel-height="scale"><draw:image xlink:href="Pictures/fe3216abb3f0818a9b6a85947b07ddb6.png" xlink:type="simple" xlink:show="embed" xlink:actuate="onLoad"/></draw:frame></text:p>
      <text:h text:style-name="Heading_20_4" text:outline-level="4"><text:bookmark-start text:name="__RefHeading___attribut_ldap_du_nom_complet_de_cours_28"/><text:bookmark-start text:name="attribut_ldap_du_nom_complet_de_cours"/>Attribut LDAP du nom complet de cours<text:bookmark-end text:name="__RefHeading___attribut_ldap_du_nom_complet_de_cours_28"/><text:bookmark-end text:name="attribut_ldap_du_nom_complet_de_cours"/></text:h>
      <text:p text:style-name="Text_20_body">Attribut LDAP contenant le nom complet du cours. La valeur intégrale de ce champ est reportée dans le nom long de cours dans moodle.</text:p>
      <text:h text:style-name="Heading_20_4" text:outline-level="4"><text:bookmark-start text:name="__RefHeading___attribut_ldap_du_numero_d_identification_de_cours_29"/><text:bookmark-start text:name="attribut_ldap_du_numero_d_identification_de_cours"/>Attribut LDAP du numéro d'identification de cours<text:bookmark-end text:name="__RefHeading___attribut_ldap_du_numero_d_identification_de_cours_29"/><text:bookmark-end text:name="attribut_ldap_du_numero_d_identification_de_cours"/></text:h>
      <text:p text:style-name="Text_20_body">Attribut LDAP contenant le numéro d'identification externe du cours.</text:p>
      <text:h text:style-name="Heading_20_4" text:outline-level="4"><text:bookmark-start text:name="__RefHeading___extracteur_du_nom_court_30"/><text:bookmark-start text:name="extracteur_du_nom_court1"/>Extracteur du nom court<text:bookmark-end text:name="__RefHeading___extracteur_du_nom_court_30"/><text:bookmark-end text:name="extracteur_du_nom_court1"/></text:h>
      <text:p text:style-name="Text_20_body">Une expression régulière avec un sous-motif de capture pour extraire la valeur du numéro d'identification de cours (idnumber). Par défaut on utilisera le motif attrape-tout : '^(.*)$'.</text:p>
      <text:h text:style-name="Heading_20_4" text:outline-level="4"><text:bookmark-start text:name="__RefHeading___motif_de_construction_du_nom_court_31"/><text:bookmark-start text:name="motif_de_construction_du_nom_court1"/>Motif de construction du nom court<text:bookmark-end text:name="__RefHeading___motif_de_construction_du_nom_court_31"/><text:bookmark-end text:name="motif_de_construction_du_nom_court1"/></text:h>
      <text:p text:style-name="Text_20_body">Une chaine de caractère acceptant un emplacement %VALUE% pour insérer la capture ci-avant. Par défaut on utilisa l'expression '%VALUE%' qui correspond à la capture sans modification.</text:p>
      <text:h text:style-name="Heading_20_3" text:outline-level="3"><text:bookmark-start text:name="__RefHeading___classement_du_cours_dans_les_categories_32"/><text:bookmark-start text:name="classement_du_cours_dans_les_categories"/>Classement du cours dans les catégories<text:bookmark-end text:name="__RefHeading___classement_du_cours_dans_les_categories_32"/><text:bookmark-end text:name="classement_du_cours_dans_les_categories"/></text:h>
      <text:p text:style-name="Text_20_body"><draw:frame draw:style-name="mediacenter" draw:name="7" text:anchor-type="paragraph" draw:z-index="7" svg:width="20.293541666667cm" style:rel-width="100%" svg:height="7.6464583333333cm" style:rel-height="scale"><draw:image xlink:href="Pictures/ae556a7f1ae0f567daaea8da87140750.png" xlink:type="simple" xlink:show="embed" xlink:actuate="onLoad"/></draw:frame></text:p>
      <text:h text:style-name="Heading_20_4" text:outline-level="4"><text:bookmark-start text:name="__RefHeading___attribut_ldap_de_la_categorie_de_cours_33"/><text:bookmark-start text:name="attribut_ldap_de_la_categorie_de_cours"/>Attribut LDAP de la catégorie de cours<text:bookmark-end text:name="__RefHeading___attribut_ldap_de_la_categorie_de_cours_33"/><text:bookmark-end text:name="attribut_ldap_de_la_categorie_de_cours"/></text:h>
      <text:p text:style-name="Text_20_body">L'attribut LDAP qui porte la référence à la catégorie du cours. Plusieurs syntaxes sont possibles (voir ci-dessous).</text:p>
      <text:h text:style-name="Heading_20_4" text:outline-level="4"><text:bookmark-start text:name="__RefHeading___separateur_du_chemin_de_categorie_34"/><text:bookmark-start text:name="separateur_du_chemin_de_categorie"/>Séparateur du chemin de catégorie<text:bookmark-end text:name="__RefHeading___separateur_du_chemin_de_categorie_34"/><text:bookmark-end text:name="separateur_du_chemin_de_categorie"/></text:h>
      <text:p text:style-name="Text_20_body">Si la syntaxe est une syntaxe composite ou un chemin, le séparateur qui sépare les différentes portions du chemin de rangement.</text:p>
      <text:h text:style-name="Heading_20_4" text:outline-level="4"><text:bookmark-start text:name="__RefHeading___syntaxe_de_l_identifiant_de_categorie_35"/><text:bookmark-start text:name="syntaxe_de_l_identifiant_de_categorie"/>Syntaxe de l'identifiant de catégorie<text:bookmark-end text:name="__RefHeading___syntaxe_de_l_identifiant_de_categorie_35"/><text:bookmark-end text:name="syntaxe_de_l_identifiant_de_categorie"/></text:h>
      <text:p text:style-name="Text_20_body">La synchronisation accepte 4 syntaxes : </text:p>
      <text:list text:style-name="List_20_1" text:continue-numbering="false">
        <text:list-item>
          <text:p text:style-name="List_20_1_Content_First"> La syntaxe composite : La syntaxe composite est une syntaxe de cheminn, dans laquelle les différents noeuds peuvent contenir plusieurs informations, séparées par le séparateur de connées composite (voir paramètres globaux).</text:p>
        </text:list-item>
        <text:list-item>
          <text:p text:style-name="List_20_1_Content"> Un chemin de noms : Une succession de noms des noeuds intermédiaires à partir de la racine, séparés par le séparateur de chemin.</text:p>
        </text:list-item>
        <text:list-item>
          <text:p text:style-name="List_20_1_Content"> Un identifiant interne (id de la base de donées)</text:p>
        </text:list-item>
        <text:list-item>
          <text:p text:style-name="List_20_1_Content_Last"> L'identifiant externe (IDNumber) de catégorie</text:p>
        </text:list-item>
      </text:list>
      <text:p text:style-name="Text_20_body">Dans les deux derniers cas, la position absolue de la catégorie ne pouvant être connue, les catégories doivent préexister à la synchronisation.</text:p>
      <text:h text:style-name="Heading_20_4" text:outline-level="4"><text:bookmark-start text:name="__RefHeading___identifiant_de_la_categorie_par_defaut_36"/><text:bookmark-start text:name="identifiant_de_la_categorie_par_defaut"/>Identifiant de la catégorie par défaut<text:bookmark-end text:name="__RefHeading___identifiant_de_la_categorie_par_defaut_36"/><text:bookmark-end text:name="identifiant_de_la_categorie_par_defaut"/></text:h>
      <text:p text:style-name="Text_20_body">L'identifiant externe (idnumber) de la catégorie à utiliser si aucune information de catégorie n'est fournie dans l'enregistrement de cours, ou si cette information est invalide. S'il n'existe aucun défaut et que la catégorie fournie ne peut être exploitée, alors le cours ne sera pas créé, ou son information de catégorie ne sera pas mise à jour.</text:p>
      <text:h text:style-name="Heading_20_3" text:outline-level="3"><text:bookmark-start text:name="__RefHeading___champs_annexes_37"/><text:bookmark-start text:name="champs_annexes"/>Champs annexes<text:bookmark-end text:name="__RefHeading___champs_annexes_37"/><text:bookmark-end text:name="champs_annexes"/></text:h>
      <text:p text:style-name="Text_20_body"><draw:frame draw:style-name="mediacenter" draw:name="8" text:anchor-type="paragraph" draw:z-index="8" svg:width="20.267083333333cm" style:rel-width="100%" svg:height="3.5983333333333cm" style:rel-height="scale"><draw:image xlink:href="Pictures/7d44ffe7a5be96fab7106daf0f49aedd.png" xlink:type="simple" xlink:show="embed" xlink:actuate="onLoad"/></draw:frame></text:p>
      <text:h text:style-name="Heading_20_4" text:outline-level="4"><text:bookmark-start text:name="__RefHeading___champ_ldap_du_resume_de_cours_38"/><text:bookmark-start text:name="champ_ldap_du_resume_de_cours"/>Champ LDAP du résumé de cours<text:bookmark-end text:name="__RefHeading___champ_ldap_du_resume_de_cours_38"/><text:bookmark-end text:name="champ_ldap_du_resume_de_cours"/></text:h>
      <text:p text:style-name="Text_20_body">Le champ LDAP qui contient le texte HTML du résumé de cours.</text:p>
      <text:h text:style-name="Heading_20_4" text:outline-level="4"><text:bookmark-start text:name="__RefHeading___champ_ldap_de_visibilite_du_cours_39"/><text:bookmark-start text:name="champ_ldap_de_visibilite_du_cours"/>Champ LDAP de visibilité du cours<text:bookmark-end text:name="__RefHeading___champ_ldap_de_visibilite_du_cours_39"/><text:bookmark-end text:name="champ_ldap_de_visibilite_du_cours"/></text:h>
      <text:p text:style-name="Text_20_body">Un champ LDAP qui contient une information non vide pour indiquer la visibilité du cours. Si aucun champ n'est mentionné, la visibilité du cours n'est pas synchronisée. </text:p>
      <text:h text:style-name="Heading_20_3" text:outline-level="3"><text:bookmark-start text:name="__RefHeading___modeles_de_cours_40"/><text:bookmark-start text:name="modeles_de_cours"/>Modèles de cours<text:bookmark-end text:name="__RefHeading___modeles_de_cours_40"/><text:bookmark-end text:name="modeles_de_cours"/></text:h>
      <text:p text:style-name="Text_20_body"><draw:frame draw:style-name="mediacenter" draw:name="9" text:anchor-type="paragraph" draw:z-index="9" svg:width="20.399375cm" style:rel-width="100%" svg:height="7.9110416666667cm" style:rel-height="scale"><draw:image xlink:href="Pictures/3aa17e78310a90386258c43dcfaef336.png" xlink:type="simple" xlink:show="embed" xlink:actuate="onLoad"/></draw:frame></text:p>
      <text:h text:style-name="Heading_20_4" text:outline-level="4"><text:bookmark-start text:name="__RefHeading___champ_ldap_du_modele_de_cours_41"/><text:bookmark-start text:name="champ_ldap_du_modele_de_cours"/>Champ LDAP du modèle de cours<text:bookmark-end text:name="__RefHeading___champ_ldap_du_modele_de_cours_41"/><text:bookmark-end text:name="champ_ldap_du_modele_de_cours"/></text:h>
      <text:p text:style-name="Text_20_body">Le champ LDAP qui porte le nom d'un modèle de cours pour la création du cours. La valeur doit être un nom court de cours existant dans Moodle et disposant d'une archive de sauvegarde dans la “zone des sauvegardes du cours” (*)</text:p>
      <text:p text:style-name="Text_20_body">(*) Attention : les sauvegardes naturellement rangées dans la “zone personnelle de sauvegarde” ne sont pas éligibles pour une restauration de modèles.</text:p>
      <text:h text:style-name="Heading_20_4" text:outline-level="4"><text:bookmark-start text:name="__RefHeading___filtre_pour_le_template_42"/><text:bookmark-start text:name="filtre_pour_le_template"/>Filtre pour le template<text:bookmark-end text:name="__RefHeading___filtre_pour_le_template_42"/><text:bookmark-end text:name="filtre_pour_le_template"/></text:h>
      <text:p text:style-name="Text_20_body">Une expression régulière avec un sous-motif de capture pour extraire la valeur du nom de modèle de cours. Par défaut on utilisera le motif attrape-tout : '^(.*)$'.</text:p>
      <text:h text:style-name="Heading_20_4" text:outline-level="4"><text:bookmark-start text:name="__RefHeading___motif_pour_le_template_43"/><text:bookmark-start text:name="motif_pour_le_template"/>Motif pour le template<text:bookmark-end text:name="__RefHeading___motif_pour_le_template_43"/><text:bookmark-end text:name="motif_pour_le_template"/></text:h>
      <text:p text:style-name="Text_20_body">Une chaine de caractère acceptant un emplacement %VALUE% pour insérer la capture ci-avant. Par défaut on utilisa l'expression '%VALUE%' qui correspond à la capture sans modification.</text:p>
      <text:h text:style-name="Heading_20_4" text:outline-level="4"><text:bookmark-start text:name="__RefHeading___template_par_defaut_44"/><text:bookmark-start text:name="template_par_defaut"/>Template par défaut<text:bookmark-end text:name="__RefHeading___template_par_defaut_44"/><text:bookmark-end text:name="template_par_defaut"/></text:h>
      <text:p text:style-name="Text_20_body">Si cette valeur est donnée, alors tous les cours créés sans référence à un template explicite seront basés sur ce cours (par nom court). On admet que la valeur de template “default”, utilise aussi cette valeur par défaut.</text:p>
      <text:h text:style-name="Heading_20_3" text:outline-level="3"><text:bookmark-start text:name="__RefHeading___donnees_relatives_aux_inscriptions_directes_45"/><text:bookmark-start text:name="donnees_relatives_aux_inscriptions_directes"/>Données relatives aux inscriptions directes<text:bookmark-end text:name="__RefHeading___donnees_relatives_aux_inscriptions_directes_45"/><text:bookmark-end text:name="donnees_relatives_aux_inscriptions_directes"/></text:h>
      <text:p text:style-name="Text_20_body">La synchronisation de cours admet un traitement direct des inscriptions d'utilisateurs ou de cohortes d'utilisateur si la structure de l'entrée LDAP représentant le cours contient les champs nécessaires.</text:p>
      <text:p text:style-name="Text_20_body"><draw:frame draw:style-name="mediacenter" draw:name="10" text:anchor-type="paragraph" draw:z-index="10" svg:width="20.346458333333cm" style:rel-width="100%" svg:height="7.540625cm" style:rel-height="scale"><draw:image xlink:href="Pictures/2a706d10dec98690e7a40e4a32deacf8.png" xlink:type="simple" xlink:show="embed" xlink:actuate="onLoad"/></draw:frame></text:p>
      <text:h text:style-name="Heading_20_4" text:outline-level="4"><text:bookmark-start text:name="__RefHeading___identifiant_interne_d_utilisateur_46"/><text:bookmark-start text:name="identifiant_interne_d_utilisateur"/>Identifiant interne d'utilisateur<text:bookmark-end text:name="__RefHeading___identifiant_interne_d_utilisateur_46"/><text:bookmark-end text:name="identifiant_interne_d_utilisateur"/></text:h>
      <text:p text:style-name="Text_20_body">La clef de jointure (champ moodle) sur laquelle les rapprochements d'utilisateurs sont faits.</text:p>
      <text:h text:style-name="Heading_20_4" text:outline-level="4"><text:bookmark-start text:name="__RefHeading___attribut_pour_les_enseignants_editeurs_47"/><text:bookmark-start text:name="attribut_pour_les_enseignants_editeurs"/>Attribut pour les enseignants éditeurs<text:bookmark-end text:name="__RefHeading___attribut_pour_les_enseignants_editeurs_47"/><text:bookmark-end text:name="attribut_pour_les_enseignants_editeurs"/></text:h>
      <text:p text:style-name="Text_20_body">Le champ LDAP qui contient la liste des enseignants avec pouvoir de modifier le cours.</text:p>
      <text:h text:style-name="Heading_20_4" text:outline-level="4"><text:bookmark-start text:name="__RefHeading___attribut_pour_les_enseignants_non_editeurs_48"/><text:bookmark-start text:name="attribut_pour_les_enseignants_non_editeurs"/>Attribut pour les enseignants non éditeurs<text:bookmark-end text:name="__RefHeading___attribut_pour_les_enseignants_non_editeurs_48"/><text:bookmark-end text:name="attribut_pour_les_enseignants_non_editeurs"/></text:h>
      <text:p text:style-name="Text_20_body">Le champ LDAP qui contient la liste des enseignants sans pouvoir de modifier le cours.</text:p>
      <text:h text:style-name="Heading_20_4" text:outline-level="4"><text:bookmark-start text:name="__RefHeading___filtre_extracteur_pour_les_enseignants_49"/><text:bookmark-start text:name="filtre_extracteur_pour_les_enseignants"/>Filtre extracteur pour les enseignants<text:bookmark-end text:name="__RefHeading___filtre_extracteur_pour_les_enseignants_49"/><text:bookmark-end text:name="filtre_extracteur_pour_les_enseignants"/></text:h>
      <text:p text:style-name="Text_20_body">Une expression régulière avec un sous-motif de capture. La valeur capturée doit être un identifiant primaire de l'utilisateur (défini selon les paramètres LDAP standard). Par défaut on utilisera le motif attrape-tout : '^(.*)$'.</text:p>
      <text:p text:style-name="Text_20_body"><draw:frame draw:style-name="mediacenter" draw:name="11" text:anchor-type="paragraph" draw:z-index="11" svg:width="20.293541666667cm" style:rel-width="100%" svg:height="9.8425cm" style:rel-height="scale"><draw:image xlink:href="Pictures/432ba0160f1cdf8f5df83859ca3f3036.png" xlink:type="simple" xlink:show="embed" xlink:actuate="onLoad"/></draw:frame></text:p>
      <text:h text:style-name="Heading_20_4" text:outline-level="4"><text:bookmark-start text:name="__RefHeading___filtre_pour_l_identifiant_interne_d_utilisateur_50"/><text:bookmark-start text:name="filtre_pour_l_identifiant_interne_d_utilisateur"/>Filtre pour l'identifiant interne d'utilisateur<text:bookmark-end text:name="__RefHeading___filtre_pour_l_identifiant_interne_d_utilisateur_50"/><text:bookmark-end text:name="filtre_pour_l_identifiant_interne_d_utilisateur"/></text:h>
      <text:p text:style-name="Text_20_body">Une expression régulière avec un sous-motif de capture pour capturer la valeur nette de l'identifiant d'utilisateur. Par défaut on utilisera le motif attrape-tout : '^(.*)$'.</text:p>
      <text:h text:style-name="Heading_20_4" text:outline-level="4"><text:bookmark-start text:name="__RefHeading___attribut_indirect_d_identifiant_utilisateur_51"/><text:bookmark-start text:name="attribut_indirect_d_identifiant_utilisateur"/>Attribut indirect d'identifiant utilisateur<text:bookmark-end text:name="__RefHeading___attribut_indirect_d_identifiant_utilisateur_51"/><text:bookmark-end text:name="attribut_indirect_d_identifiant_utilisateur"/></text:h>
      <text:p text:style-name="Text_20_body">Si ce champ est utilisé, alors la valeur de l'identifiant utilisateur extrait du précédent résultat est considéré comme un DN d'une tierce entité LDAP dans laquelle il faut aller rechercher la valeur terminale de l'identifiant d'utilisateur (recherche par indirection).</text:p>
      <text:h text:style-name="Heading_20_4" text:outline-level="4"><text:bookmark-start text:name="__RefHeading___detecteur_de_cohorte_52"/><text:bookmark-start text:name="detecteur_de_cohorte"/>Détecteur de cohorte<text:bookmark-end text:name="__RefHeading___detecteur_de_cohorte_52"/><text:bookmark-end text:name="detecteur_de_cohorte"/></text:h>
      <text:p text:style-name="Text_20_body">Pour les attributions de rôle sur la base de l'attribut multivalué “member” (ou autre attribut d'appartenance tel que défini par le paramètrage de l'authentification LDAP), le synchroniseur est capable de discerner des identifiants portant sur des utilisateurs uniques ou des cohortes. Le détecteur de cohort est une expression régulière caractéristique détectant le type “cohorte” dans l'enregistrement de membre.</text:p>
      <text:h text:style-name="Heading_20_4" text:outline-level="4"><text:bookmark-start text:name="__RefHeading___filtre_extracteur_pour_l_identifiant_de_cohorte_53"/><text:bookmark-start text:name="filtre_extracteur_pour_l_identifiant_de_cohorte"/>Filtre extracteur pour l'identifiant de cohorte<text:bookmark-end text:name="__RefHeading___filtre_extracteur_pour_l_identifiant_de_cohorte_53"/><text:bookmark-end text:name="filtre_extracteur_pour_l_identifiant_de_cohorte"/></text:h>
      <text:p text:style-name="Text_20_body">Une expression régulière avec un sous-motif de capture pour capturer la valeur nette de l'identifiant de cohorte (idnumber). Par défaut on utilisera le motif attrape-tout : '^(.*)$'.</text:p>
      <text:h text:style-name="Heading_20_4" text:outline-level="4"><text:bookmark-start text:name="__RefHeading___methode_d_inscription_des_utilisateurs_54"/><text:bookmark-start text:name="methode_d_inscription_des_utilisateurs"/>Méthode d'inscription des utilisateurs<text:bookmark-end text:name="__RefHeading___methode_d_inscription_des_utilisateurs_54"/><text:bookmark-end text:name="methode_d_inscription_des_utilisateurs"/></text:h>
      <text:p text:style-name="Text_20_body">Détermine quelle sera la méthode d'inscription porteurse de l'inscription synchronisée.</text:p>
      <text:p text:style-name="Horizontal_20_Line"/>
      <text:p text:style-name="Text_20_body">
<text:a xlink:type="simple" xlink:href="https://docs.activeprolearn.com/doku.php?id=local:entinstaller:technique" text:style-name="Internet_20_link" text:visited-style-name="Visited_20_Internet_20_Link">Revenir à l'index du guide technique</text:a> - <text:a xlink:type="simple" xlink:href="https://docs.activeprolearn.com/doku.php?id=local:entinstaller" text:style-name="Internet_20_link" text:visited-style-name="Visited_20_Internet_20_Link">Revenir à l'index du composant</text:a> - <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0::36:49</meta:creation-date>
    <dc:creator>Generated</dc:creator>
    <dc:date>2026-08-29T00::36:49</dc:date>
    <dc:language>en-US</dc:language>
    <meta:editing-cycles>1</meta:editing-cycles>
    <meta:editing-duration>PT0S</meta:editing-duration>
    <dc:title>local:entinstaller:entity:courses</dc:title>
  </office:meta>
</office:document-meta>
</file>