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2bd221f5143e7715555109eed53235.png"/>
  <manifest:file-entry manifest:media-type="image/png" manifest:full-path="Pictures/5d4efd844b9d207df3d4a15bc573f3c1.png"/>
  <manifest:file-entry manifest:media-type="image/png" manifest:full-path="Pictures/45df569de66e613a85f673da1b8e865e.png"/>
  <manifest:file-entry manifest:media-type="image/png" manifest:full-path="Pictures/6978e4fb59f0ce58eaf7fb6cb5c6bc04.png"/>
  <manifest:file-entry manifest:media-type="image/png" manifest:full-path="Pictures/f308be7938c35c40a4359fdf9b399185.png"/>
  <manifest:file-entry manifest:media-type="image/png" manifest:full-path="Pictures/ddc9c1c10a0eee6e7c5a61bd14ade6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1.403541666667cm" svg:height="2.4077083333333cm"><draw:image xlink:href="Pictures/7e2bd221f5143e7715555109eed53235.png" xlink:type="simple" xlink:show="embed" xlink:actuate="onLoad"/></draw:frame></text:p>
      <text:h text:style-name="Heading_20_2" text:outline-level="2"><text:bookmark text:name="local:entinstaller:entity:cohorts"/><text:bookmark-start text:name="__RefHeading___ent_installersynchronisation_des_cohortes_1"/><text:bookmark-start text:name="ent_installersynchronisation_des_cohortes"/>ENT Installer : Synchronisation des cohortes<text:bookmark-end text:name="__RefHeading___ent_installersynchronisation_des_cohortes_1"/><text:bookmark-end text:name="ent_installersynchronisation_des_cohortes"/></text:h>
      <text:p text:style-name="Text_20_body"><draw:frame draw:style-name="mediaright" draw:name="1" text:anchor-type="paragraph" draw:z-index="1" svg:width="6.6145833333333cm" style:rel-width="100%" svg:height="5.1375404530744cm" style:rel-height="scale"><draw:image xlink:href="Pictures/5d4efd844b9d207df3d4a15bc573f3c1.png" xlink:type="simple" xlink:show="embed" xlink:actuate="onLoad"/></draw:frame></text:p>
      <text:h text:style-name="Heading_20_4" text:outline-level="4"><text:bookmark-start text:name="__RefHeading___ecran_de_configuration_2"/><text:bookmark-start text:name="ecran_de_configuration"/>Ecran de configuration<text:bookmark-end text:name="__RefHeading___ecran_de_configuration_2"/><text:bookmark-end text:name="ecran_de_configuration"/></text:h>
      <text:p text:style-name="Text_20_body"><draw:frame draw:style-name="mediacenter" draw:name="2" text:anchor-type="paragraph" draw:z-index="2" svg:width="20.293541666667cm" style:rel-width="100%" svg:height="9.445625cm" style:rel-height="scale"><draw:image xlink:href="Pictures/45df569de66e613a85f673da1b8e865e.png" xlink:type="simple" xlink:show="embed" xlink:actuate="onLoad"/></draw:frame></text:p>
      <text:list text:style-name="List_20_1" text:continue-numbering="false">
        <text:list-item>
          <text:p text:style-name="LastListParagraph_List_20_1_Content_First"> <text:span text:style-name="Strong_20_Emphasis">Activer les cohortes :</text:span> Commutateur spécifique d'activation de la synchronisation des cohortes. Si cette case n'est pas cochée, aucune synchronisation ne sera faite sur les cohortes par quelque action que ce soit (CLI, cron, ou manuelle)</text:p>
        </text:list-item>
      </text:list>
      <text:list text:style-name="List_20_1" text:continue-numbering="false">
        <text:list-item>
          <text:p text:style-name="LastListParagraph_List_20_1_Content_First"> <text:span text:style-name="Strong_20_Emphasis">Dernière synchro:</text:span> La date de la dernière synchronisation. Elle sert de référence aux synchronisations partielles.</text:p>
        </text:list-item>
      </text:list>
      <text:list text:style-name="List_20_1" text:continue-numbering="false">
        <text:list-item>
          <text:p text:style-name="LastListParagraph_List_20_1_Content_First"> <text:span text:style-name="Strong_20_Emphasis">Contexte des cohortes :</text:span> Le ou les contextes dans lesquels on peut trouver les groupes LDAP qui représentent les cohortes. Plusieurs contextes peuvent être explorés s'ils sont séparés par une virgule. Les sous-contextes seront explorés en fonction du paramétrage du module d'authentification LDAP.</text:p>
        </text:list-item>
      </text:list>
      <text:list text:style-name="List_20_1" text:continue-numbering="false">
        <text:list-item>
          <text:p text:style-name="LastListParagraph_List_20_1_Content_First"> <text:span text:style-name="Strong_20_Emphasis">Filtre de sélection des cohortes :</text:span> Un filtre LDAP permettant de sélectionner les entrées pertinentes pour la création des cohortes. Ces entrées sont considérées à partir du contexte racine ci-avant. L'expression est un filtre LDAP standard portant sur des attributs avec des opérateurs booléens (&amp;, |, !, ^, etc.).</text:p>
        </text:list-item>
      </text:list>
      <text:list text:style-name="List_20_1" text:continue-numbering="false">
        <text:list-item>
          <text:p text:style-name="LastListParagraph_List_20_1_Content_First"> <text:span text:style-name="Strong_20_Emphasis">Classes d'objets des cohortes: </text:span>Un filtre LDAP donnant le type d'objet LDAP pour les cohortes, en général (ObjectClass=group).</text:p>
        </text:list-item>
      </text:list>
      <text:p text:style-name="Text_20_body"><draw:frame draw:style-name="mediacenter" draw:name="3" text:anchor-type="paragraph" draw:z-index="3" svg:width="20.452291666667cm" style:rel-width="100%" svg:height="7.223125cm" style:rel-height="scale"><draw:image xlink:href="Pictures/6978e4fb59f0ce58eaf7fb6cb5c6bc04.png" xlink:type="simple" xlink:show="embed" xlink:actuate="onLoad"/></draw:frame></text:p>
      <text:list text:style-name="List_20_1" text:continue-numbering="false">
        <text:list-item>
          <text:p text:style-name="LastListParagraph_List_20_1_Content_First"> <text:span text:style-name="Strong_20_Emphasis"> Attribut d'identifiant LDAP de cohortes:</text:span>Le nom de l'attribut LDAP qui contient l'identifiant de cohorte (idnumber).</text:p>
        </text:list-item>
      </text:list>
      <text:list text:style-name="List_20_1" text:continue-numbering="false">
        <text:list-item>
          <text:p text:style-name="LastListParagraph_List_20_1_Content_First"> <text:span text:style-name="Strong_20_Emphasis"> Motif d'identifiant de cohorte : </text:span>Une chaine de caractère admettant les emplacements %ID% (pour le RNE d'établissement) et %CID% pour insérer la valeur ci-dessus.</text:p>
        </text:list-item>
      </text:list>
      <text:list text:style-name="List_20_1" text:continue-numbering="false">
        <text:list-item>
          <text:p text:style-name="LastListParagraph_List_20_1_Content_First"> <text:span text:style-name="Strong_20_Emphasis"> Attribut d'appartenance à la cohorte:</text:span>Attribut multivalué portant les membres de la cohorte, habituellement “member”.</text:p>
        </text:list-item>
      </text:list>
      <text:list text:style-name="List_20_1" text:continue-numbering="false">
        <text:list-item>
          <text:p text:style-name="LastListParagraph_List_20_1_Content_First"> <text:span text:style-name="Strong_20_Emphasis"> Filtre d'appartenance à la cohorte : </text:span>Une expression régulière avec au moins un sous-motif pour extraire la valeur de l'identifiant de cohorte. par défaut on utilisera le motif attrape-tout '(.*)'. </text:p>
        </text:list-item>
      </text:list>
      <text:p text:style-name="Text_20_body"><draw:frame draw:style-name="mediacenter" draw:name="4" text:anchor-type="paragraph" draw:z-index="4" svg:width="20.372916666667cm" style:rel-width="100%" svg:height="6.8791666666667cm" style:rel-height="scale"><draw:image xlink:href="Pictures/f308be7938c35c40a4359fdf9b399185.png" xlink:type="simple" xlink:show="embed" xlink:actuate="onLoad"/></draw:frame></text:p>
      <text:list text:style-name="List_20_1" text:continue-numbering="false">
        <text:list-item>
          <text:p text:style-name="LastListParagraph_List_20_1_Content_First"> <text:span text:style-name="Strong_20_Emphasis"> Attribut du nom de cohorte : </text:span>Attribut multivalué portant le nom de la cohorte.</text:p>
        </text:list-item>
      </text:list>
      <text:list text:style-name="List_20_1" text:continue-numbering="false">
        <text:list-item>
          <text:p text:style-name="LastListParagraph_List_20_1_Content_First"> <text:span text:style-name="Strong_20_Emphasis"> Filtre du nom de cohorte: </text:span>Une expression régulière avec au moins un sous-motif pour extraire le nom. par défaut on utilisera le motif attrape-tout '(.*)'. </text:p>
        </text:list-item>
      </text:list>
      <text:list text:style-name="List_20_1" text:continue-numbering="false">
        <text:list-item>
          <text:p text:style-name="LastListParagraph_List_20_1_Content_First"> <text:span text:style-name="Strong_20_Emphasis"> Attribut du numéro identifiant de cohorte :</text:span>Attribut multivalué portant le numéro d'identification de la cohorte (idnumber).</text:p>
        </text:list-item>
      </text:list>
      <text:list text:style-name="List_20_1" text:continue-numbering="false">
        <text:list-item>
          <text:p text:style-name="LastListParagraph_List_20_1_Content_First"> <text:span text:style-name="Strong_20_Emphasis"> Filtre du numéro d'indentification:</text:span> Une expression régulière avec au moins un sous-motif pour extraire la valeur du numéro d'identification. par défaut on utilisera le motif attrape-tout '(.*)'. </text:p>
        </text:list-item>
      </text:list>
      <text:p text:style-name="Text_20_body"><draw:frame draw:style-name="mediacenter" draw:name="5" text:anchor-type="paragraph" draw:z-index="5" svg:width="20.214166666667cm" style:rel-width="100%" svg:height="5.5033333333333cm" style:rel-height="scale"><draw:image xlink:href="Pictures/ddc9c1c10a0eee6e7c5a61bd14ade6e6.png" xlink:type="simple" xlink:show="embed" xlink:actuate="onLoad"/></draw:frame></text:p>
      <text:list text:style-name="List_20_1" text:continue-numbering="false">
        <text:list-item>
          <text:p text:style-name="LastListParagraph_List_20_1_Content_First"> <text:span text:style-name="Strong_20_Emphasis">Attribut de description :</text:span> Ce champ est reporté intégralement sans filtrage ni traitement comme description de la cohorte.</text:p>
        </text:list-item>
      </text:list>
      <text:list text:style-name="List_20_1" text:continue-numbering="false">
        <text:list-item>
          <text:p text:style-name="LastListParagraph_List_20_1_Content_First"> <text:span text:style-name="Strong_20_Emphasis"> Indetification interne d'appartenance à la cohorte :</text:span> Le champ moodle qui est rapproché de l'identifiant d'appartenance.</text:p>
        </text:list-item>
      </text:list>
      <text:list text:style-name="List_20_1" text:continue-numbering="false">
        <text:list-item>
          <text:p text:style-name="LastListParagraph_List_20_1_Content_First"> <text:span text:style-name="Strong_20_Emphasis">Anciens préfixes :</text:span> Si ce champ est renseigné, alors les cohortes dont l'identifiant correspond au préfixe seront supprimées de moodle.</text:p>
        </text:list-item>
      </text:list>
      <text:p text:style-name="Horizontal_20_Line"/>
      <text:p text:style-name="Text_20_body">
<text:a xlink:type="simple" xlink:href="https://docs.activeprolearn.com/doku.php?id=local:entinstaller:technique" text:style-name="Internet_20_link" text:visited-style-name="Visited_20_Internet_20_Link">Revenir à l'index du guide technique</text:a> - <text:a xlink:type="simple" xlink:href="https://docs.activeprolearn.com/doku.php?id=local:entinstaller" text:style-name="Internet_20_link" text:visited-style-name="Visited_20_Internet_20_Link">Revenir à l'index du composant</text:a>- <text:a xlink:type="simple" xlink:href="https://docs.activeprolearn.com/doku.php?id=plugins" text:style-name="Internet_20_link" text:visited-style-name="Visited_20_Internet_20_Link">Retour à l'index des plugins</text:a>-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4::06:03</meta:creation-date>
    <dc:creator>Generated</dc:creator>
    <dc:date>2026-08-29T04::06:03</dc:date>
    <dc:language>en-US</dc:language>
    <meta:editing-cycles>1</meta:editing-cycles>
    <meta:editing-duration>PT0S</meta:editing-duration>
    <dc:title>local:entinstaller:entity:cohorts</dc:title>
  </office:meta>
</office:document-meta>
</file>