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5d4efd844b9d207df3d4a15bc573f3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</text:p>
      <text:h text:style-name="Heading_20_2" text:outline-level="2"><text:bookmark text:name="local:entinstaller:cohorts"/><text:bookmark-start text:name="__RefHeading___alimentation_des_cohortes_1"/><text:bookmark-start text:name="alimentation_des_cohortes"/>Alimentation des cohortes<text:bookmark-end text:name="__RefHeading___alimentation_des_cohortes_1"/><text:bookmark-end text:name="alimentation_des_cohortes"/></text:h>
      <text:p text:style-name="Text_20_body"><draw:frame draw:style-name="mediaright" draw:name="1" text:anchor-type="paragraph" draw:z-index="1" svg:width="6.6145833333333cm" style:rel-width="100%" svg:height="5.1375404530744cm" style:rel-height="scale"><draw:image xlink:href="Pictures/5d4efd844b9d207df3d4a15bc573f3c1.png" xlink:type="simple" xlink:show="embed" xlink:actuate="onLoad"/></draw:frame></text:p>
      <text:h text:style-name="Heading_20_2" text:outline-level="2"><text:bookmark-start text:name="__RefHeading___alimentation_moodle_par_les_ents_2"/><text:bookmark-start text:name="alimentation_moodle_par_les_ents"/>Alimentation moodle par les ENTs<text:bookmark-end text:name="__RefHeading___alimentation_moodle_par_les_ents_2"/><text:bookmark-end text:name="alimentation_moodle_par_les_ents"/></text:h>
      <text:list text:style-name="List_20_1" text:continue-numbering="false">
        <text:list-item>
          <text:p text:style-name="List_20_1_Content_First"> Création des cohortes</text:p>
        </text:list-item>
        <text:list-item>
          <text:p text:style-name="List_20_1_Content"> Millésimage (ou préfixage) ds cohortes</text:p>
        </text:list-item>
        <text:list-item>
          <text:p text:style-name="List_20_1_Content"> Suppression des cohortes obsolètes (sur la base de préfixes)</text:p>
        </text:list-item>
        <text:list-item>
          <text:p text:style-name="List_20_1_Content"> Mise à jour des membres</text:p>
        </text:list-item>
        <text:list-item>
          <text:p text:style-name="List_20_1_Content_Last"> Option mise à jour seulement</text:p>
        </text:list-item>
      </text:list>
      <text:p text:style-name="Horizontal_20_Line"/>
      <text:p text:style-name="Text_20_body">
<text:a xlink:type="simple" xlink:href="https://docs.activeprolearn.com/doku.php?id=local:entinstaller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tour à l'index des plugins</text:a>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31:34</meta:creation-date>
    <dc:creator>Generated</dc:creator>
    <dc:date>2026-08-30T20::31:34</dc:date>
    <dc:language>en-US</dc:language>
    <meta:editing-cycles>1</meta:editing-cycles>
    <meta:editing-duration>PT0S</meta:editing-duration>
    <dc:title>local:entinstaller:cohorts</dc:title>
  </office:meta>
</office:document-meta>
</file>