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4efd844b9d207df3d4a15bc573f3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entinstaller:capabilities"/><text:bookmark-start text:name="__RefHeading___synchronisation_ldap_totale_pour_les_ents_1"/><text:bookmark-start text:name="synchronisation_ldap_totale_pour_les_ents"/>Synchronisation LDAP totale pour les ENTs<text:bookmark-end text:name="__RefHeading___synchronisation_ldap_totale_pour_les_ents_1"/><text:bookmark-end text:name="synchronisation_ldap_totale_pour_les_ents"/></text:h>
      <text:h text:style-name="Heading_20_2" text:outline-level="2"><text:bookmark-start text:name="__RefHeading___capacites_2"/><text:bookmark-start text:name="capacites"/>Capacités<text:bookmark-end text:name="__RefHeading___capacites_2"/><text:bookmark-end text:name="capacites"/></text:h>
      <text:p text:style-name="Text_20_body"><draw:frame draw:style-name="mediaright" draw:name="0" text:anchor-type="paragraph" draw:z-index="0" svg:width="6.6145833333333cm" style:rel-width="100%" svg:height="5.1375404530744cm" style:rel-height="scale"><draw:image xlink:href="Pictures/5d4efd844b9d207df3d4a15bc573f3c1.png" xlink:type="simple" xlink:show="embed" xlink:actuate="onLoad"/></draw:frame></text:p>
      <text:h text:style-name="Heading_20_3" text:outline-level="3"><text:bookmark-start text:name="__RefHeading___local_ent_installersync_3"/><text:bookmark-start text:name="local_ent_installersync"/>local/ent_installer:sync<text:bookmark-end text:name="__RefHeading___local_ent_installersync_3"/><text:bookmark-end text:name="local_ent_installersync"/></text:h>
      <text:p text:style-name="Text_20_body">Les personnes ayant cette capacité peuvent lancer une synchronisation manuelle.</text:p>
      <text:h text:style-name="Heading_20_3" text:outline-level="3"><text:bookmark-start text:name="__RefHeading___local_ent_installersystemassign_4"/><text:bookmark-start text:name="local_ent_installersystemassign"/>local/ent_installer:systemassign<text:bookmark-end text:name="__RefHeading___local_ent_installersystemassign_4"/><text:bookmark-end text:name="local_ent_installersystemassign"/></text:h>
      <text:p text:style-name="Text_20_body">(Non encore exploité)</text:p>
      <text:p text:style-name="Horizontal_20_Line"/>
      <text:p text:style-name="Text_20_body">
<text:a xlink:type="simple" xlink:href="https://docs.activeprolearn.com/doku.php?id=local:entinstaller:technique" text:style-name="Internet_20_link" text:visited-style-name="Visited_20_Internet_20_Link">Revenir à l'index du guide technique</text:a> - <text:a xlink:type="simple" xlink:href="https://docs.activeprolearn.com/doku.php?id=local:entinstaller" text:style-name="Internet_20_link" text:visited-style-name="Visited_20_Internet_20_Link">Revenir à l'index du composant</text:a>- <text:a xlink:type="simple" xlink:href="https://docs.activeprolearn.com/doku.php?id=plugins" text:style-name="Internet_20_link" text:visited-style-name="Visited_20_Internet_20_Link">Retour à l'index des plugins</text:a>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35:49</meta:creation-date>
    <dc:creator>Generated</dc:creator>
    <dc:date>2026-08-29T00::35:49</dc:date>
    <dc:language>en-US</dc:language>
    <meta:editing-cycles>1</meta:editing-cycles>
    <meta:editing-duration>PT0S</meta:editing-duration>
    <dc:title>local:entinstaller:capabilities</dc:title>
  </office:meta>
</office:document-meta>
</file>