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e1e57fe2a03fac16e0d1e0e4ef08b74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local:deffinum:user"/><text:bookmark-start text:name="__RefHeading___local_deffinumextraction_statistiques_et_services_deffinum_1"/><text:bookmark-start text:name="local_deffinumextraction_statistiques_et_services_deffinum"/>Local Deffinum : Extraction statistiques et services Deffinum<text:bookmark-end text:name="__RefHeading___local_deffinumextraction_statistiques_et_services_deffinum_1"/><text:bookmark-end text:name="local_deffinumextraction_statistiques_et_services_deffinum"/></text:h>
      <text:h text:style-name="Heading_20_3" text:outline-level="3"><text:bookmark-start text:name="__RefHeading___creation_du_jeton_pour_utiliser_le_webservice_deffinum_2"/><text:bookmark-start text:name="creation_du_jeton_pour_utiliser_le_webservice_deffinum"/>Création du jeton pour utiliser le webservice Deffinum<text:bookmark-end text:name="__RefHeading___creation_du_jeton_pour_utiliser_le_webservice_deffinum_2"/><text:bookmark-end text:name="creation_du_jeton_pour_utiliser_le_webservice_deffinum"/></text:h>
      <text:p text:style-name="Text_20_body"><draw:frame draw:style-name="media" draw:name="1" text:anchor-type="as-char" draw:z-index="1" svg:width="10.583333333333cm" svg:height="6.6032763532764cm"><draw:image xlink:href="Pictures/e1e57fe2a03fac16e0d1e0e4ef08b74a.png" xlink:type="simple" xlink:show="embed" xlink:actuate="onLoad"/></draw:frame></text:p>
      <text:list text:style-name="List_20_1" text:continue-numbering="false">
        <text:list-item>
          <text:p text:style-name="List_20_1_Content_First"><text:span text:style-name="Strong_20_Emphasis"> Utilisateur :</text:span> Utilisateur qui a suffisamment de droits pour pouvoir exécuter ces fonctions. Il est préférable de créer un compte dédié.</text:p>
        </text:list-item>
        <text:list-item>
          <text:p text:style-name="List_20_1_Content"><text:span text:style-name="Strong_20_Emphasis"> Service : </text:span> Choisir dans la liste déroulante le service à appeler : Deffinum</text:p>
        </text:list-item>
        <text:list-item>
          <text:p text:style-name="List_20_1_Content"><text:span text:style-name="Strong_20_Emphasis"> Restriction ip :</text:span> Restreindre l'appelant à une liste d'IP</text:p>
        </text:list-item>
        <text:list-item>
          <text:p text:style-name="List_20_1_Content_Last"><text:span text:style-name="Strong_20_Emphasis">Valide jusqu'au : </text:span> Durée de validité du token</text:p>
        </text:list-item>
      </text:list>
      <text:p text:style-name="Horizontal_20_Line"/>
      <text:p text:style-name="Text_20_body">
<text:a xlink:type="simple" xlink:href="https://docs.activeprolearn.com/doku.php?id=local:definum" text:style-name="Internet_20_link" text:visited-style-name="Visited_20_Internet_20_Link">Index du plugin Deffinum</text:a> - <text:a xlink:type="simple" xlink:href="https://docs.activeprolearn.com/doku.php?id=plugins" text:style-name="Internet_20_link" text:visited-style-name="Visited_20_Internet_20_Link">Retour à l'index des plugins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20::29:10</meta:creation-date>
    <dc:creator>Generated</dc:creator>
    <dc:date>2026-08-30T20::29:10</dc:date>
    <dc:language>en-US</dc:language>
    <meta:editing-cycles>1</meta:editing-cycles>
    <meta:editing-duration>PT0S</meta:editing-duration>
    <dc:title>local:deffinum:user</dc:title>
  </office:meta>
</office:document-meta>
</file>