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2e954087d92d2b73c55bf00d499b61.png"/>
  <manifest:file-entry manifest:media-type="image/png" manifest:full-path="Pictures/a3ea8d89abf68b49f376b8fb6731aff5.png"/>
  <manifest:file-entry manifest:media-type="image/png" manifest:full-path="Pictures/48f8b7f8733efd8d993a3e8613f636ff.png"/>
  <manifest:file-entry manifest:media-type="image/png" manifest:full-path="Pictures/d4e55423148d2f945fd102c0ae1b13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602e954087d92d2b73c55bf00d499b61.png" xlink:type="simple" xlink:show="embed" xlink:actuate="onLoad"/></draw:frame></text:p>
      <text:h text:style-name="Heading_20_2" text:outline-level="2"><text:bookmark text:name="local:coursetemplates:installguide"/><text:bookmark-start text:name="__RefHeading___coursetemplates_-_modeles_de_coursguide_d_installation_1"/><text:bookmark-start text:name="coursetemplates_-_modeles_de_coursguide_d_installation"/>CourseTemplates - Modèles de cours : Guide d'installation<text:bookmark-end text:name="__RefHeading___coursetemplates_-_modeles_de_coursguide_d_installation_1"/><text:bookmark-end text:name="coursetemplates_-_modeles_de_coursguide_d_installation"/></text:h>
      <text:h text:style-name="Heading_20_3" text:outline-level="3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Ce plugin s'installe dans le répertoire /local de votre distribution Moodle. </text:p>
      <text:list text:style-name="List_20_1" text:continue-numbering="false">
        <text:list-item>
          <text:p text:style-name="List_20_1_Content_First"> Dézippez l'archive dans le répertoire /local de votre installation Moodle,</text:p>
        </text:list-item>
        <text:list-item>
          <text:p text:style-name="List_20_1_Content_Last"> Naviguez vers les notifications d'administration pour terminer l'installation logique du composant.</text:p>
        </text:list-item>
      </text:list>
      <text:h text:style-name="Heading_20_3" text:outline-level="3"><text:bookmark-start text:name="__RefHeading___configuration_generale_3"/><text:bookmark-start text:name="configuration_generale"/>Configuration générale<text:bookmark-end text:name="__RefHeading___configuration_generale_3"/><text:bookmark-end text:name="configuration_generale"/></text:h>
      <text:p text:style-name="Text_20_body">Pour mettre en marche le système de modèles de cours, vous devez l'activer via la case à cocher  et désigner une catégorie Moodle comme détenant les cours modèles , via la liste de sélection de cours.</text:p>
      <text:p text:style-name="Text_20_body"><draw:frame draw:style-name="mediacenter" draw:name="1" text:anchor-type="paragraph" draw:z-index="1" svg:width="21.166666666667cm" style:rel-width="100%" svg:height="4.5257675438596cm" style:rel-height="scale"><draw:image xlink:href="Pictures/a3ea8d89abf68b49f376b8fb6731aff5.png" xlink:type="simple" xlink:show="embed" xlink:actuate="onLoad"/></draw:frame></text:p>
      <text:list text:style-name="List_20_1" text:continue-numbering="false">
        <text:list-item>
          <text:p text:style-name="List_20_1_Content_First"> Activez le plugins en cochant la case.</text:p>
          <text:list text:style-name="List_20_1">
            <text:list-item>
              <text:p text:style-name="List_20_1_Content_Last"> Chemin :  Administration du site/ Plugins/Plugins locaux/Modèles de cours</text:p>
            </text:list-item>
          </text:list>
        </text:list-item>
      </text:list>
      <text:list text:style-name="List_20_1" text:continue-numbering="false">
        <text:list-item>
          <text:p text:style-name="List_20_1_Content_First"> Définissez la “catégorie des modèles” via la liste déroulante: Pour rappel, il s'agira de la catégorie Moodle dans laquelle vous allez insérer les différents modèles de cours.</text:p>
          <text:list text:style-name="List_20_1">
            <text:list-item>
              <text:p text:style-name="List_20_1_Content_Last"> Chemin :  Administration du site/ Plugins/Plugins locaux/Modèles de cour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Donnez les droits de création de cours aux personnes susceptibles de gérer les modèles de cours.</text:p>
        </text:list-item>
      </text:list>
      <text:p text:style-name="Text_20_body">Lorsque le système de modèles est actif, les personnes pouvant créer des cours à partir de modèles ont à disposition un item de menu supplémentaire dans le menu de cours (Administration du site/cours) :</text:p>
      <text:p text:style-name="Text_20_body"><draw:frame draw:style-name="mediacenter" draw:name="2" text:anchor-type="paragraph" draw:z-index="2" svg:width="8.5460416666667cm" style:rel-width="100%" svg:height="4.8947916666667cm" style:rel-height="scale"><draw:image xlink:href="Pictures/48f8b7f8733efd8d993a3e8613f636ff.png" xlink:type="simple" xlink:show="embed" xlink:actuate="onLoad"/></draw:frame></text:p>
      <text:h text:style-name="Heading_20_3" text:outline-level="3"><text:bookmark-start text:name="__RefHeading___integration_avancee_avec_le_tableau_de_bord_4"/><text:bookmark-start text:name="integration_avancee_avec_le_tableau_de_bord"/>Intégration avancée avec le tableau de bord<text:bookmark-end text:name="__RefHeading___integration_avancee_avec_le_tableau_de_bord_4"/><text:bookmark-end text:name="integration_avancee_avec_le_tableau_de_bord"/></text:h>
      <text:p text:style-name="Text_20_body">Si vous utilisez le composant local <text:a xlink:type="simple" xlink:href="https://docs.activeprolearn.com/doku.php?id=local:my" text:style-name="Internet_20_link" text:visited-style-name="Visited_20_Internet_20_Link">Mon moodle amélioré</text:a>, alors les modèles de cours s'activent automatiquement dans la rubrique “Mes éditions” de la page MY (Ma page) :</text:p>
      <text:p text:style-name="Text_20_body"><draw:frame draw:style-name="mediacenter" draw:name="3" text:anchor-type="paragraph" draw:z-index="3" svg:width="21.166666666667cm" style:rel-width="100%" svg:height="1.6200776483638cm" style:rel-height="scale"><draw:image xlink:href="Pictures/d4e55423148d2f945fd102c0ae1b138d.png" xlink:type="simple" xlink:show="embed" xlink:actuate="onLoad"/></draw:frame>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florence@activeprolearn.com : Documentation et revue fonctionnelle</text:p>
        </text:list-item>
      </text:list>
      <text:p text:style-name="Horizontal_20_Line"/>
      <text:p text:style-name="Text_20_body"><text:a xlink:type="simple" xlink:href="https://docs.activeprolearn.com/doku.php?id=local:coursetemplates" text:style-name="Internet_20_link" text:visited-style-name="Visited_20_Internet_20_Link">Revenir à l'index du composant</text:a>  - 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32:16</meta:creation-date>
    <dc:creator>Generated</dc:creator>
    <dc:date>2026-08-29T13::32:16</dc:date>
    <dc:language>en-US</dc:language>
    <meta:editing-cycles>1</meta:editing-cycles>
    <meta:editing-duration>PT0S</meta:editing-duration>
    <dc:title>local:coursetemplates:installguide</dc:title>
  </office:meta>
</office:document-meta>
</file>